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richten, ca. 4 maanden laten staan en gebruiken van een werksteiger van ca. 15m meter hoog voor de gevel aan Admiraal de Ruijterweg 410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27 juli 2026, verzonden op 27 juli 2026, heeft het dagelijks bestuur van de Vervoerregio Amsterdam een omgevingsvergunning voor de beperkingengebiedactiviteit met betrekking tot een lokale spoorweg verleend voor de locatie, die geldt voor de periode van 10 augustus 2026 tot 11 december 2026. Het gaat hierbij om het oprichten, ca. 4 maanden laten staan en gebruiken van een werksteiger van ca. 15m meter hoog voor de gevel van Admiraal de Ruijterweg 410.</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69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9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69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oprichten, ca. 4 maanden laten staan en gebruiken van een werksteiger van ca. 15m meter hoog voor de gevel aan Admiraal de Ruijterweg 410 te Amsterdam</meta:user-defined>
    <meta:user-defined meta:name="DCTERMS.W3CDTF/DCTERMS.available">2026-08-06</meta:user-defined>
    <meta:user-defined meta:name="DCTERMS.W3CDTF/OVERHEIDop.jaargang">2026</meta:user-defined>
    <meta:user-defined meta:name="OVERHEIDop.publicationIssue">1699</meta:user-defined>
    <meta:user-defined meta:name="OVERHEIDop.BgrID/DC.identifier">bgr-2026-1699</meta:user-defined>
    <meta:user-defined meta:name="OVERHEIDop.versieInformatie"/>
  </office:meta>
</office:document-meta>
</file>