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Wijzigingsbesluit Besluit gegevensverstrekking GBLT</text:p>
      <text:section text:name="regeling_id1-3-2" text:style-name="regeling">
        <text:section text:name="aanhef_id1-3-2-1" text:style-name="aanhef">
          <text:section text:name="preambule_id1-3-2-1-1" text:style-name="preambule">
            <text:p text:style-name="al">Het dagelijks bestuur van GBLT,</text:p>
            <text:p text:style-name="al"/>
            <text:p text:style-name="al">Besluit;</text:p>
            <text:p text:style-name="al"/>
            <text:p text:style-name="al">Gelet op <text:a xlink:href="https://wetten.overheid.nl/jci1.3:c:BWBR0002320&amp;hoofdstuk=VIII&amp;afdeling=6&amp;artikel=67&amp;z=2023-01-01&amp;g=2023-01-01" xlink:type="simple"><text:span text:style-name="nadrukondlijn">artikel 67 Algemene wet inzake rijksbelastingen</text:span></text:a> en <text:a xlink:href="https://lokaleregelgeving.overheid.nl/CVDR730358/2" xlink:type="simple"><text:span text:style-name="nadrukondlijn">artikel 24 van de Gemeenschappelijke regeling GBLT</text:span></text:a>;</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text:a xlink:href="https://lokaleregelgeving.overheid.nl/CVDR694772/3" xlink:type="simple"><text:span text:style-name="nadrukondlijn">Besluit gegevensverstrekking GBLT</text:span></text:a> wordt als volgt gewijzigd:</text:p>
            <text:p text:style-name="al"/>
            <text:p text:style-name="al">A. </text:p>
            <text:p text:style-name="al"/>
            <text:p text:style-name="al">Artikel 4, onderdeel d, komt te luiden:</text:p>
            <text:p text:style-name="al"/>
            <text:list text:style-name="id1-3-2-2-1-8">
              <text:list-item text:style-override="id1-3-2-2-1-8-1">
                <text:number>d.</text:number>
                <text:p text:style-name="al">Gegevens die noodzakelijk zijn voor het uitvoeren van een draagvlakmeting als bedoeld in de <text:a xlink:href="https://wetten.overheid.nl/jci1.3:c:BWBR0035933&amp;z=2015-01-01&amp;g=2015-01-01" xlink:type="simple"><text:span text:style-name="nadrukondlijn">Wet op de bedrijveninvesteringszones</text:span></text:a>.</text:p>
              </text:list-item>
            </text:list>
            <text:p text:style-name="al">B. </text:p>
            <text:p text:style-name="al"/>
            <text:p text:style-name="al">De artikelsgewijze toelichting op artikel 4, onderdeel d, komt te luiden:</text:p>
            <text:p text:style-name="al"/>
            <text:p text:style-name="al">
            <text:span text:style-name="nadrukvet">Artikel 4, onder d: Gegevens die noodzakelijk zijn voor het uitvoeren van een draagvlakmeting als bedoeld in de Wet op de bedrijveninvesteringszones.</text:span>
          </text:p>
            <text:p text:style-name="al"/>
            <text:p text:style-name="al">Een gemeente is op grond van de Wet op de bedrijveninvesteringszones verplicht om op bepaalde momenten een draagvlakmeting uit te voeren. Hiervoor dient de gemeente te beschikken over actuele en juiste gegevens. GBLT verstrekt voor dit doeleinde de volgende gegevens: WOZ-object nummer, huisnummer, huisletter, huisnummertoevoeging, postcode, gebruikscode, omschrijving soort object, vastgestelde waarde op peildatum, heffingsmaatstaf OZB gebruikers, aanduiding eigenaar/gebruiker, voorletters, voorvoegsels, geslachtsnaam/bedrijfsnaam, straatnaam (vestigingsadres en postadres), huisnummer, huisletter, huisnummertoevoeging, postcode, woonplaats.</text:p>
          </text:section>
          <text:section text:name="artikel_id1-3-2-2-2" text:style-name="artikel">
            <text:p text:style-name="artikel_kop_titel"><text:span text:style-name="artikel_kop_label">Artikel</text:span> <text:span text:style-name="artikel_kop_nr">II</text:span> </text:p>
            <text:p text:style-name="al">Dit besluit treedt in werking op de dag na de bekendmaking. </text:p>
          </text:section>
        </text:section>
        <text:section text:name="regeling-sluiting_id1-3-2-3" text:style-name="regeling-sluiting">
          <text:section text:name="ondertekening_id1-3-2-3-1">
            <text:p><text:span text:style-name="functie">Aldus besloten in de vergadering van het dagelijks bestuur van 17 juni 2026.</text:span></text:p>
          </text:section>
          <text:section text:name="ondertekening_id1-3-2-3-2">
            <text:p><text:span text:style-name="functie"/></text:p>
            <text:p><text:span text:style-name="functie">Het dagelijks bestuur van GBLT,</text:span></text:p>
          </text:section>
          <text:section text:name="ondertekening_id1-3-2-3-3">
            <text:p><text:span text:style-name="functie"/></text:p>
            <text:p><text:span text:style-name="functie">R.A.C. de Haan </text:span></text:p>
            <text:p><text:span text:style-name="functie">Directeur </text:span></text:p>
          </text:section>
          <text:section text:name="ondertekening_id1-3-2-3-4">
            <text:p><text:span text:style-name="functie"/></text:p>
            <text:p><text:span text:style-name="functie">B.J. van Vreeswijk</text:span></text:p>
            <text:p><text:span text:style-name="functie">Voorzitter</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rtikel 1 A en B</text:span>
        </text:p>
          <text:p text:style-name="al">Op alle informatie die bij het uitvoeren van een belastingwet of belastingverordening blijkt of wordt meegedeeld over een persoon of zaak is een geheimhoudingsplicht van toepassing. Het is verboden om deze informatie verder bekend te maken dan noodzakelijk is voor de uitvoering van de belastingwet of belastingverordening. Hierop zijn slechts enkele uitzonderingen mogelijk. Eén daarvan is als Onze Minister (lees: het dagelijks bestuur) bij regeling bepaalt dat bekendmaking noodzakelijk is voor de goede vervulling van een publiekrechtelijke taak van een bestuursorgaan. Deze regeling is het Besluit gegevensverstrekking GBLT. </text:p>
          <text:p text:style-name="al"/>
          <text:p text:style-name="al">De gemeente Veenendaal verzoekt om te bepalen dat de geheimhoudingsplicht niet geldt voor het uitvoeren van een draagvlakmeting als bedoeld in de Wet op de bedrijveninvesteringszones. Het dagelijks bestuur heeft in artikel 4, onderdeel d, van het Besluit gegevensverstrekking GBLT al bepaald dat de geheimhoudingsplicht voor deze publiekrechtelijke taak niet geldt voor de gemeenten Bunschoten, Dalfsen, Nijkerk en Zwolle. Omdat voor de hiervoor vermelde gemeenten al is bepaald dat deze gegevens noodzakelijk zijn voor het uitvoeren van deze publiekrechtelijke taak, zijn er geen redenen om het verzoek van de gemeente Veenendaal te weigeren. </text:p>
          <text:p text:style-name="al"/>
          <text:p text:style-name="al">Het voorstel is om artikel 4, onderdeel d, van het Besluit gegevensverstrekking GBLT te wijzigen zodat dit geldt voor alle aan GBLT deelnemende gemeenten die op enig moment een draagvlakmeting moeten uitvoeren. Hierdoor hoeft het Besluit gegevensverstrekking GBLT niet meer gewijzigd te worden als een nog niet in de huidige regeling vermelde deelnemende gemeente voor dit doeleinde verzoekt om gegeven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BLT</text:p>
            </table:table-cell>
            <table:table-cell office:value-type="string" table:style-name="header.C">
              <text:p text:style-name="headerright"><text:span text:style-name="nr">Nr. 1462</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62</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62</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RegionaalSamenwerkingsorgaan/DC.creator">GBLT</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GBLT</meta:user-defined>
    <meta:user-defined meta:name="OVERHEID.RegionaalSamenwerkingsorgaan/OVERHEID.authority">GBLT</meta:user-defined>
    <meta:user-defined meta:name="OVERHEID.TaxonomieBeleidsagendaDecentraal/OVERHEID.category">Bestuur | Organisatie en beleid</meta:user-defined>
    <meta:user-defined meta:name="DC.source">artikel 67 van de Algemene wet inzake rijksbelastingen]|[1.0:c:BWBR0002320&amp;artikel=67&amp;g=2026-04-11</meta:user-defined>
    <meta:user-defined meta:name="DC.source">artikel 67, tweede lid, van de Invorderingswet 1990]|[1.0:c:BWBR0004770&amp;artikel=67&amp;lid=2&amp;g=2023-01-01</meta:user-defined>
    <meta:user-defined meta:name="DC.source">artikel 2:5 van de Algemene wet bestuursrecht]|[1.0:c:BWBR0005537&amp;artikel=2%3A5&amp;g=2023-01-01</meta:user-defined>
    <meta:user-defined meta:name="DC.source">artikel 24 van de Gemeenschappelijke regeling GBLT 2024]|[https://lokaleregelgeving.overheid.nl/CVDR730358/2#hoofdstuk_5:_artikel_24</meta:user-defined>
    <meta:user-defined meta:name="DCTERMS.alternative">Besluit gegevensverstrekking GBLT</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Waterschap</meta:user-defined>
    <meta:user-defined meta:name="OVERHEIDop.locatietype/OVERHEIDop.gebiedsmarkering">Waterschap</meta:user-defined>
    <meta:user-defined meta:name="OVERHEIDop.locatietype/OVERHEIDop.gebiedsmarkering">Waterschap</meta:user-defined>
    <meta:user-defined meta:name="OVERHEIDop.locatietype/OVERHEIDop.gebiedsmarkering">Waterschap</meta:user-defined>
    <meta:user-defined meta:name="OVERHEIDop.locatietype/OVERHEIDop.gebiedsmarkering">Waterschap</meta:user-defined>
    <meta:user-defined meta:name="DC.title">Besluit gegevensverstrekking GBLT</meta:user-defined>
    <meta:user-defined meta:name="DCTERMS.W3CDTF/DCTERMS.available">2026-06-25</meta:user-defined>
    <meta:user-defined meta:name="DCTERMS.W3CDTF/OVERHEIDop.jaargang">2026</meta:user-defined>
    <meta:user-defined meta:name="OVERHEIDop.publicationIssue">1462</meta:user-defined>
    <meta:user-defined meta:name="OVERHEIDop.betreftRegeling">CVDR694772_4</meta:user-defined>
    <meta:user-defined meta:name="OVERHEIDop.BgrID/DC.identifier">bgr-2026-1462</meta:user-defined>
    <meta:user-defined meta:name="xs:date/OVERHEIDop.startdatum">2026-06-26</meta:user-defined>
    <meta:user-defined meta:name="OVERHEIDop.versieInformatie"/>
  </office:meta>
</office:document-meta>
</file>