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aanwijzen eerste en tweede plaatsvervangend directeu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nderwerp: Aanwijzen eerste en tweede plaatsvervangend directeur</text:p>
            <text:p text:style-name="al"/>
            <text:p text:style-name="al">Roermond, 4 juni 2026</text:p>
            <text:p text:style-name="al"/>
            <text:p text:style-name="al">Het Dagelijks Bestuur van BsGW;</text:p>
            <text:p text:style-name="al"/>
            <text:p text:style-name="al">Overwegende dat de op 14 november 2024 aangewezen eerste plaatsvervangend directeur niet langer werkzaam is bij BsGW en derhalve de plaatsvervanging moet worden aangepast. </text:p>
            <text:p text:style-name="al"/>
            <text:p text:style-name="al">Gelet op het bepaalde in artikel 20, lid 2 van de Gemeenschappelijke Regeling BsGW;</text:p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/> <text:span text:style-name="nr"/> BESLUIT</text:p>
            <text:section text:name="artikel_id1-3-2-2-1-2" text:style-name="artikel">
              <text:p text:style-name="artikel_kop_titel"><text:span text:style-name="artikel_kop_label"/> <text:span text:style-name="artikel_kop_nr"/> </text:p>
              <text:p text:style-name="al"/>
              <text:list text:style-name="id1-3-2-2-1-2-3">
                <text:list-item text:style-override="id1-3-2-2-1-2-3">
                  <text:number>1.</text:number>
                  <text:p text:style-name="al">Op basis artikel 20, lid 2 van de Gemeenschappelijke Regeling BsGW mevrouw A. Janssen aan te wijzen als eerste plaatsvervangend directeur en de heer G. Goessens aan te wijzen als tweede plaatsvervangend directeur.</text:p>
                </text:list-item>
                <text:list-item text:style-override="id1-3-2-2-1-2-4">
                  <text:number>2.</text:number>
                  <text:p text:style-name="al">Het besluit van het Dagelijks Bestuur inzake Plaatsvervanging directeur van 14 november 2024 in te trekken.</text:p>
                </text:list-item>
              </text:list>
              <text:p text:style-name="al"/>
              <text:p text:style-name="al">Aldus vastgesteld in de vergadering van het Dagelijks Bestuur van 4 juni 2026</text:p>
              <text:p text:style-name="al"/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De directeur,</text:span></text:p>
            <text:p><text:span text:style-name="functie">N.M.J.G. Lebens</text:span></text:p>
            <text:p><text:span text:style-name="functie">De voorzitter,</text:span></text:p>
            <text:p><text:span text:style-name="functie">G.H.C. Frisch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1346</text:span><text:line-break/><text:date style:data-style-name="dag" text:fixed="true" text:date-value="2026-06-10"/><text:line-break/><text:date style:data-style-name="jaar" text:fixed="true" text:date-value="2026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346</text:span><text:date style:data-style-name="nicedate" text:fixed="true" text:date-value="2026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346</text:span><text:date style:data-style-name="nicedate" text:fixed="true" text:date-value="2026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RegionaalSamenwerkingsorgaan/DC.creator">Belastingsamenwerking Gemeenten en Waterschapp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Waterschap</meta:user-defined>
    <meta:user-defined meta:name="DC.title">Besluit aanwijzen eerste en tweede plaatsvervangend directeur</meta:user-defined>
    <meta:user-defined meta:name="DCTERMS.W3CDTF/DCTERMS.available">2026-06-10</meta:user-defined>
    <meta:user-defined meta:name="DCTERMS.W3CDTF/OVERHEIDop.jaargang">2026</meta:user-defined>
    <meta:user-defined meta:name="OVERHEIDop.publicationIssue">1346</meta:user-defined>
    <meta:user-defined meta:name="OVERHEIDop.betreftRegeling">CVDR762708_1</meta:user-defined>
    <meta:user-defined meta:name="OVERHEIDop.BgrID/DC.identifier">bgr-2026-1346</meta:user-defined>
    <meta:user-defined meta:name="xs:date/OVERHEIDop.startdatum">2026-06-11</meta:user-defined>
    <meta:user-defined meta:name="OVERHEIDop.versieInformatie"/>
  </office:meta>
</office:document-meta>
</file>