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aanstelling onbezoldigd medewerker BsGW en aanwijzing controleurs verblijfbelastingen BsGW</text:p>
      <text:section text:name="regeling_id1-3-2" text:style-name="regeling">
        <text:section text:name="aanhef_id1-3-2-1" text:style-name="aanhef">
          <text:section text:name="preambule_id1-3-2-1-1" text:style-name="preambule">
            <text:p text:style-name="al">De directeur van het openbaar lichaam Belastingsamenwerking Gemeenten en Waterschapen (BsGW),</text:p>
            <text:p text:style-name="al">Gelet op:</text:p>
            <text:list text:style-name="id1-3-2-1-1-3">
              <text:list-item text:style-override="id1-3-2-1-1-3-1">
                <text:number>•</text:number>
                <text:p text:style-name="al">Artikel 5, eerste lid onder d Gemeenschappelijke regeling Belastingsamenwerking Gemeenten en Waterschappen;</text:p>
              </text:list-item>
              <text:list-item text:style-override="id1-3-2-1-1-3-2">
                <text:number>•</text:number>
                <text:p text:style-name="al">De artikelen 231, 232, vierde lid, onder c en 246a van de Gemeentewet;</text:p>
              </text:list-item>
              <text:list-item text:style-override="id1-3-2-1-1-3-3">
                <text:number>•</text:number>
                <text:p text:style-name="al">Artikel 56 van de Algemene wet rijksbelastingen;</text:p>
              </text:list-item>
              <text:list-item text:style-override="id1-3-2-1-1-3-4">
                <text:number>•</text:number>
                <text:p text:style-name="al">Het mandaatbesluit van het dagelijks bestuur BsGW van 26 februari 2026;</text:p>
              </text:list-item>
            </text:list>
            <text:p text:style-name="al"/>
            <text:p text:style-name="al">Overwegende dat:</text:p>
            <text:list text:style-name="id1-3-2-1-1-6">
              <text:list-item text:style-override="id1-3-2-1-1-6-1">
                <text:number>•</text:number>
                <text:p text:style-name="al">De gemeenschappelijke regeling “Belastingsamenwerking Gemeenten en Waterschappen” per 10 juli 2024 van kracht is.</text:p>
              </text:list-item>
              <text:list-item text:style-override="id1-3-2-1-1-6-2">
                <text:number>•</text:number>
                <text:p text:style-name="al">De in artikel 1, lid 2 van de Ambtenarenwet, zoals deze luidt per 1 januari 2020, bepaald is dat ambtenaar in de zin van de Ambtenarenwet tevens degene is die met de overheidswerkgever is overeengekomen onbezoldigd een functie te vervullen die is aangewezen bij algemene maatregel van bestuur, waarvan de voordracht geschiedt door Onze Minister van Binnenlandse Zaken en Koninkrijksrelaties;</text:p>
              </text:list-item>
              <text:list-item text:style-override="id1-3-2-1-1-6-3">
                <text:number>•</text:number>
                <text:p text:style-name="al">In artikel 2, onder b van het Uitvoeringsbesluit Ambtenarenwet 2017 bepaald is dat de functie van degene die is belast met de heffing en invordering van provinciale belastingen, gemeentelijke belastingen of waterschapsbelastingen is aangewezen in de functie als bedoeld in artikel 1, lid 2 van de wet;</text:p>
              </text:list-item>
              <text:list-item text:style-override="id1-3-2-1-1-6-4">
                <text:number>•</text:number>
                <text:p text:style-name="al">Het dagelijks bestuur, gelet op artikel 5 eerste lid onder d van de Gemeenschappelijke regeling BsGW, ambtenaren als belastingdeurwaarder kan aanwijzen;</text:p>
              </text:list-item>
              <text:list-item text:style-override="id1-3-2-1-1-6-5">
                <text:number>•</text:number>
                <text:p text:style-name="al">Het dagelijks bestuur deze bevoegdheid op 26 februari 2026 heeft gemandateerd aan de directeur BsGW;</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BESLUIT</text:p>
            <text:list text:style-name="id1-3-2-2-1-2">
              <text:list-item text:style-override="id1-3-2-2-1-2">
                <text:number>1.</text:number>
                <text:p text:style-name="al">Arbeidsovereenkomsten als onbezoldigd ambtenaar van BsGW, als bedoeld in artikel 1, lid 2 van de Ambtenarenwet 2017 te sluiten met:</text:p>
                <text:list text:style-name="id1-3-2-2-1-2-3">
                  <text:list-item text:style-override="id1-3-2-2-1-2-3-1">
                    <text:number>a.</text:number>
                    <text:p text:style-name="al">A.F.N. van Ierland, Directeur Legitiem B.V.</text:p>
                  </text:list-item>
                  <text:list-item text:style-override="id1-3-2-2-1-2-3-2">
                    <text:number>b.</text:number>
                    <text:p text:style-name="al">De medewerkers in dienst van Legitiem B.V. voor de uitvoering van controleurswerkzaamheden voor de verblijfbelastingen.</text:p>
                  </text:list-item>
                </text:list>
              </text:list-item>
            </text:list>
            <text:list text:style-name="id1-3-2-2-1-3">
              <text:list-item text:style-override="id1-3-2-2-1-3-1">
                <text:number>2.</text:number>
                <text:p text:style-name="al">Hierbij de volgende uitgangspunten te hanteren:</text:p>
                <text:list text:style-name="id1-3-2-2-1-3-1-3">
                  <text:list-item text:style-override="id1-3-2-2-1-3-1-3-1">
                    <text:number>a.</text:number>
                    <text:p text:style-name="al">De onbezoldigd ambtenaren ontvangen uitdrukkelijk persoonlijk geen beloning van BsGW voor de door hen verrichte werkzaamheden;</text:p>
                  </text:list-item>
                  <text:list-item text:style-override="id1-3-2-2-1-3-1-3-2">
                    <text:number>b.</text:number>
                    <text:p text:style-name="al">De onbezoldigd ambtenaren voeren de werkzaamheden uit onder directe aansturing van Legitiem B.V. met wie zij een arbeidsovereenkomst hebben gesloten. BsGW oefent geen werkgeversgezag over deze onbezoldigd ambtenaren uit;</text:p>
                  </text:list-item>
                  <text:list-item text:style-override="id1-3-2-2-1-3-1-3-3">
                    <text:number>c.</text:number>
                    <text:p text:style-name="al">De werkzaamheden als controleurs verblijfbelastingen geschieden onder verantwoording van BsGW.</text:p>
                  </text:list-item>
                </text:list>
              </text:list-item>
            </text:list>
            <text:list text:style-name="id1-3-2-2-1-4">
              <text:list-item text:style-override="id1-3-2-2-1-4">
                <text:number>3.</text:number>
                <text:p text:style-name="al">Aan te wijzen als ambtenaren belast met de heffing of de invordering van gemeentelijke belastingen als bedoeld in artikel 232, vierde lid, onderdeel c van de Gemeentewet voor de uitvoering van onderzoek en controle van verblijfsbelastingen (toeristen – forensenbelasting &amp; vermakelijkhedenretributie) in de gemeenten Beek; Beekdaelen; Beesel; Bergen; Brunssum; Echt-Susteren; Eijsden-Margraten; Gennep; Gulpen-Wittem; Heerlen; Kerkrade; Landgraaf; Leudal; Maasgouw; Maastricht; Meerssen; Mook en Middelaar; Nederweert; Peel en Maas; Roerdalen; Roermond; Simpelveld; Sittard-Geleen; Stein; Vaals; Valkenburg aan de Geul; Venlo; Voerendaal en Weert:</text:p>
                <text:list text:style-name="id1-3-2-2-1-4-3">
                  <text:list-item text:style-override="id1-3-2-2-1-4-3-1">
                    <text:number>a.</text:number>
                    <text:p text:style-name="al">De heer A.F.N. van Ierland, Directeur Legitiem B.V., gevestigd aan Marketing 37a, 6921 RE te Duiven;</text:p>
                  </text:list-item>
                  <text:list-item text:style-override="id1-3-2-2-1-4-3-2">
                    <text:number>b.</text:number>
                    <text:p text:style-name="al">De medewerkers van Legitiem BV die belast zijn met de onderzoek- of controlewerkzaamheden in het kader van de verblijfsbelasting (toeristen – forensenbelasting &amp; vermakelijkhedenretributie).</text:p>
                  </text:list-item>
                </text:list>
              </text:list-item>
              <text:list-item text:style-override="id1-3-2-2-1-5">
                <text:number>4.</text:number>
                <text:p text:style-name="al">De aanwijzing van een medewerker eindigt van rechtswege met ingang van de datum dat de arbeidsovereenkomst tussen Legitiem BV. en de bewuste medewerker eindigt, dan wel van rechtswege met ingang van de datum van beëindiging van de overeenkomst tussen BsGW en Legitiem BV. voor de inzet van onderzoek of de controle verblijfbelastingen.</text:p>
              </text:list-item>
              <text:list-item text:style-override="id1-3-2-2-1-6">
                <text:number>5.</text:number>
                <text:p text:style-name="al">Dit besluit wordt aangehaald als: Besluit aanstelling onbezoldigd medewerker BsGW en aanwijzing controleurs verblijfbelastingen BsGW.</text:p>
              </text:list-item>
            </text:list>
            <text:p text:style-name="al"/>
            <text:p text:style-name="al">Dit besluit treedt in werking met ingang van de eerste dag na die van de bekendmaking.</text:p>
            <text:p text:style-name="al"/>
          </text:section>
        </text:section>
        <text:section text:name="regeling-sluiting_id1-3-2-3" text:style-name="regeling-sluiting">
          <text:section text:name="ondertekening_id1-3-2-3-1">
            <text:p><text:span text:style-name="functie">Roermond, 21-04-2026</text:span></text:p>
            <text:p><text:span text:style-name="functie">De directeur,</text:span></text:p>
            <text:p><text:span text:style-name="functie">N.M.J.G. Leb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Belastingsamenwerking Gemeenten en Waterschappen</text:p>
            </table:table-cell>
            <table:table-cell office:value-type="string" table:style-name="header.C">
              <text:p text:style-name="headerright"><text:span text:style-name="nr">Nr. 102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RegionaalSamenwerkingsorgaan/DC.creator">Belastingsamenwerking Gemeenten en Waterschappen</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Belastingsamenwerking Gemeenten en Waterschappen</meta:user-defined>
    <meta:user-defined meta:name="OVERHEID.RegionaalSamenwerkingsorgaan/OVERHEID.authority">Belastingsamenwerking Gemeenten en Waterschappe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aanstelling onbezoldigd medewerker BsGW en aanwijzing controleurs verblijfbelastingen BsGW</meta:user-defined>
    <meta:user-defined meta:name="DCTERMS.W3CDTF/DCTERMS.available">2026-04-28</meta:user-defined>
    <meta:user-defined meta:name="DCTERMS.W3CDTF/OVERHEIDop.jaargang">2026</meta:user-defined>
    <meta:user-defined meta:name="OVERHEIDop.publicationIssue">1021</meta:user-defined>
    <meta:user-defined meta:name="OVERHEIDop.betreftRegeling">CVDR761164_1</meta:user-defined>
    <meta:user-defined meta:name="OVERHEIDop.BgrID/DC.identifier">bgr-2026-1021</meta:user-defined>
    <meta:user-defined meta:name="xs:date/OVERHEIDop.startdatum">2026-04-29</meta:user-defined>
    <meta:user-defined meta:name="OVERHEIDop.versieInformatie"/>
  </office:meta>
</office:document-meta>
</file>