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anwijzingsbesluit Veiligheidsregio Fryslân van 23 juni 2020</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e Voorzitter van de Veiligheidsregio Fryslân  maakt bekend dat op 23 juni 2020 is besloten om een locatie binnen de gemeente Leeuwarden als verboden gebied aan te wijzen. Dit besluit is genomen op grond van artikel 2.5 van de “Noodverordening COVID-19 veiligheidsregio Fryslân van 15 juni 2020”. </text:p>
            <text:p text:style-name="al"/>
            <text:p text:style-name="al">Het gaat om de Prinsentuin in Leeuwarden. De Prinsentuin is aangewezen als locatie waar het aan een ieder verboden is om zich daar op alle dagen van de week tussen 22:00 uur en 06:00 uur te bevinden. Het verbod is niet van toepassing op bewoners van woningen die zijn gelegen in dit gebied en degenen die met een vaartuig een lig- of aanlegplaats innemen bij de Prinsentuin. Daarnaast geldt het verbod niet voor personeel en bezoekers van horecabedrijf De Koperen Tuin. </text:p>
            <text:p text:style-name="al"/>
            <text:p text:style-name="al">De sluiting gaat in op woensdag 24 juni 2020 om 22:00 uur en eindigt op dinsdagochtend 1 september 2020 om 06.00 uur. </text:p>
            <text:p text:style-name="al"/>
            <text:p text:style-name="al">Het besluit is te raadplegen op de website van de Veiligheidsregio Fryslân, <text:a xlink:href="http://www.vrfryslan.nl/" xlink:type="simple">www.vrfryslan.nl</text:a>.</text:p>
            <text:p text:style-name="al"/>
            <text:p text:style-name="al">Leeuwarden, 23 juni 2020</text:p>
            <text:p text:style-name="al"/>
            <text:p text:style-name="al">De plaatsvervangend voorzitter van de Veiligheidsregio Fryslân,</text:p>
            <text:p text:style-name="al">mr. drs. J.A. de Vries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Fryslân</text:p>
            </table:table-cell>
            <table:table-cell office:value-type="string" table:style-name="header.C">
              <text:p text:style-name="headerright"><text:span text:style-name="nr">Nr. 662</text:span><text:line-break/><text:date style:data-style-name="dag" text:fixed="true" text:date-value="2020-06-23"/><text:line-break/><text:date style:data-style-name="jaar" text:fixed="true" text:date-value="2020-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0  nr. 662</text:span><text:date style:data-style-name="nicedate" text:fixed="true" text:date-value="2020-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0  nr. 662</text:span><text:date style:data-style-name="nicedate" text:fixed="true" text:date-value="2020-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2.7/xml/MC-DRP-OverigeBvAS-Web-CB.xml</meta:user-defined>
    <meta:user-defined meta:name="OVERHEID.RegionaalSamenwerkingsorgaan/DC.creator">Veiligheidsregio Fryslân</meta:user-defined>
    <meta:user-defined meta:name="OVERHEID.Informatietype/DC.type">officiële publicatie</meta:user-defined>
    <meta:user-defined meta:name="OVERHEIDgvop.Informatietype/DC.type">Overige besluiten van algemene strekking</meta:user-defined>
    <meta:user-defined meta:name="OVERHEID.RegionaalSamenwerkingsorgaan/DCTERMS.publisher">Veiligheidsregio Fryslân</meta:user-defined>
    <meta:user-defined meta:name="OVERHEID.RegionaalSamenwerkingsorgaan/OVERHEID.authority">Veiligheidsregio Fryslân</meta:user-defined>
    <meta:user-defined meta:name="OVERHEID.TaxonomieBeleidsagenda/OVERHEID.category">Openbare orde en veiligheid | Organisatie en beleid</meta:user-defined>
    <meta:user-defined meta:name="DC.source">N.v.t.</meta:user-defined>
    <dc:language>nl</dc:language>
    <meta:user-defined meta:name="OVERHEID.Gemeente/DC.spatial">Leeuwarden</meta:user-defined>
    <meta:user-defined meta:name="OVERHEID.Provincie/DC.spatial">Fryslân</meta:user-defined>
    <meta:user-defined meta:name="DC.title">Bekendmaking aanwijzingsbesluit Veiligheidsregio Fryslân van 23 juni 2020</meta:user-defined>
    <meta:user-defined meta:name="DCTERMS.W3CDTF/DCTERMS.available">2020-06-23</meta:user-defined>
    <meta:user-defined meta:name="OVERHEIDop.externeBijlage">Aanwijzingsbesluit Prinsentuin Leeuwarden|exb-2020-33186</meta:user-defined>
    <meta:user-defined meta:name="OVERHEIDop.externeBijlage">Plattegrond aanwijzing Prinsentuin|exb-2020-33187</meta:user-defined>
    <meta:user-defined meta:name="DCTERMS.W3CDTF/OVERHEIDop.jaargang">2020</meta:user-defined>
    <meta:user-defined meta:name="OVERHEIDop.publicationIssue">662</meta:user-defined>
    <meta:user-defined meta:name="OVERHEIDop.BgrID/DC.identifier">bgr-2020-662</meta:user-defined>
    <meta:user-defined meta:name="OVERHEIDop.versieInformatie"/>
  </office:meta>
</office:document-meta>
</file>