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19-6">
      <text:list-level-style-bullet text:bullet-char="-" text:level="1">
        <style:list-level-properties text:min-label-width="10mm"/>
      </text:list-level-style-bullet>
    </text:list-style>
    <text:list-style style:name="id1-3-2-2-1-19-7">
      <text:list-level-style-bullet text:bullet-char="-" text:level="1">
        <style:list-level-properties text:min-label-width="10mm"/>
      </text:list-level-style-bullet>
    </text:list-style>
    <text:list-style style:name="id1-3-2-2-1-19-8">
      <text:list-level-style-bullet text:bullet-char="-" text:level="1">
        <style:list-level-properties text:min-label-width="10mm"/>
      </text:list-level-style-bullet>
    </text:list-style>
    <text:list-style style:name="id1-3-2-2-1-19-9">
      <text:list-level-style-bullet text:bullet-char="-" text:level="1">
        <style:list-level-properties text:min-label-width="10mm"/>
      </text:list-level-style-bullet>
    </text:list-style>
    <text:list-style style:name="id1-3-2-2-1-19-10">
      <text:list-level-style-bullet text:bullet-char="-" text:level="1">
        <style:list-level-properties text:min-label-width="10mm"/>
      </text:list-level-style-bullet>
    </text:list-style>
    <text:list-style style:name="id1-3-2-2-1-19-11">
      <text:list-level-style-bullet text:bullet-char="-" text:level="1">
        <style:list-level-properties text:min-label-width="10mm"/>
      </text:list-level-style-bullet>
    </text:list-style>
    <text:list-style style:name="id1-3-2-2-1-19-12">
      <text:list-level-style-bullet text:bullet-char="-" text:level="1">
        <style:list-level-properties text:min-label-width="10mm"/>
      </text:list-level-style-bullet>
    </text:list-style>
    <text:list-style style:name="id1-3-2-2-1-19-13">
      <text:list-level-style-bullet text:bullet-char="-" text:level="1">
        <style:list-level-properties text:min-label-width="10mm"/>
      </text:list-level-style-bullet>
    </text:list-style>
    <text:list-style style:name="id1-3-2-2-1-19-14">
      <text:list-level-style-bullet text:bullet-char="-" text:level="1">
        <style:list-level-properties text:min-label-width="10mm"/>
      </text:list-level-style-bullet>
    </text:list-style>
    <text:list-style style:name="id1-3-2-2-1-19-15">
      <text:list-level-style-bullet text:bullet-char="-" text:level="1">
        <style:list-level-properties text:min-label-width="10mm"/>
      </text:list-level-style-bullet>
    </text:list-style>
    <text:list-style style:name="id1-3-2-2-1-19-16">
      <text:list-level-style-bullet text:bullet-char="-" text:level="1">
        <style:list-level-properties text:min-label-width="10mm"/>
      </text:list-level-style-bullet>
    </text:list-style>
    <text:list-style style:name="id1-3-2-2-1-19-17">
      <text:list-level-style-bullet style:num-suffix="" text:bullet-char="​" text:level="1">
        <style:list-level-properties text:min-label-width="10mm"/>
      </text:list-level-style-bullet>
    </text:list-style>
    <text:list-style style:name="id1-3-2-2-1-19-18">
      <text:list-level-style-bullet style:num-suffix="" text:bullet-char="​" text:level="1">
        <style:list-level-properties text:min-label-width="10mm"/>
      </text:list-level-style-bullet>
    </text:list-style>
    <text:list-style style:name="id1-3-2-2-1-19-19">
      <text:list-level-style-bullet style:num-suffix="" text:bullet-char="​" text:level="1">
        <style:list-level-properties text:min-label-width="10mm"/>
      </text:list-level-style-bullet>
    </text:list-style>
    <text:list-style style:name="id1-3-2-2-1-19-20">
      <text:list-level-style-bullet style:num-suffix="" text:bullet-char="​" text:level="1">
        <style:list-level-properties text:min-label-width="10mm"/>
      </text:list-level-style-bullet>
    </text:list-style>
  </office:automatic-styles>
  <office:body>
    <office:text>
      <text:p text:style-name="new_page_staatscourant"/>
      <text:p text:style-name="single-kop-titel">Aanwijzingsbesluit locaties op grond van Noodverordening COVID-19 Veiligheidsregio Fryslân van 2 april 2020</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ANWIJZINGSBESLUIT</text:span>Op grond van artikel 2.5, lid 1 van de Noodverordening COVID-19 veiligheidsregio Fryslân van 2 april 2020</text:p>
            <text:p text:style-name="al"/>
            <text:p text:style-name="al">Voor de locaties: </text:p>
            <text:p text:style-name="al"> - Van Loonstraat (park en skatepark) </text:p>
            <text:p text:style-name="al">- W. de Geeststraat (voetbalkooi) </text:p>
            <text:p text:style-name="al">- Groene Sterpad (voetbalkooi)</text:p>
            <text:p text:style-name="al"> te Leeuwarden, en </text:p>
            <text:p text:style-name="al"/>
            <text:p text:style-name="al">- Burstumerdyk (skatepark) </text:p>
            <text:p text:style-name="al">te Grou, </text:p>
            <text:p text:style-name="al"/>
            <text:p text:style-name="al">alle gelegen in de gemeente Leeuwarden</text:p>
            <text:p text:style-name="al"/>
            <text:p text:style-name="al">De voorzitter van de Veiligheidsregio Fryslân,</text:p>
            <text:p text:style-name="al"/>
            <text:p text:style-name="al">
            <text:span text:style-name="nadrukcur">Overwegende</text:span>
          </text:p>
            <text:p text:style-name="al"/>
            <text:list text:style-name="id1-3-2-2-1-19">
              <text:list-item text:style-override="id1-3-2-2-1-19-1">
                <text:number>-</text:number>
                <text:p text:style-name="al">dat sinds enige tijd de uitbraak van het nieuwe Coronavirus (COVID-19) Nederland in zijn greep houdt;</text:p>
              </text:list-item>
              <text:list-item text:style-override="id1-3-2-2-1-19-2">
                <text:number>-</text:number>
                <text:p text:style-name="al">dat de minister voor Medische Zorg en Sport, de minister van Justitie en Veiligheid, de minister van Volksgezondheid, Welzijn en Sport aanwijzingen hebben gegeven om de verdere verspreiding van dit virus te beteugelen;</text:p>
              </text:list-item>
              <text:list-item text:style-override="id1-3-2-2-1-19-3">
                <text:number>-</text:number>
                <text:p text:style-name="al">dat deze aanwijzingen onder meer inhouden dat aan de veiligheidsregio’s opdracht is gegeven tot het opstellen van noodverordeningen;</text:p>
              </text:list-item>
              <text:list-item text:style-override="id1-3-2-2-1-19-4">
                <text:number>-</text:number>
                <text:p text:style-name="al">dat de Veiligheidsregio Fryslân op 16 en 27 maart en 2 april 2020 noodverordeningen heeft vastgesteld, die maatregelen bevatten om verdere verspreiding van het virus te beteugelen;</text:p>
              </text:list-item>
              <text:list-item text:style-override="id1-3-2-2-1-19-5">
                <text:number>-</text:number>
                <text:p text:style-name="al">dat het noodzakelijk wordt geacht dat een ieder een afstand van 1,5 meter tot andere personen aanhoudt om besmetting met het virus te voorkómen;</text:p>
              </text:list-item>
              <text:list-item text:style-override="id1-3-2-2-1-19-6">
                <text:number>-</text:number>
                <text:p text:style-name="al">dat er beperkende maatregelen zijn opgenomen in voornoemde noodverordeningen om af te dwingen dat een ieder zich aan de afstandsbepaling van 1,5 meter houdt;</text:p>
              </text:list-item>
              <text:list-item text:style-override="id1-3-2-2-1-19-7">
                <text:number>-</text:number>
                <text:p text:style-name="al">dat handhavend opgetreden kan worden indien op een locatie niet of niet in voldoende mate de maatregel met betrekking tot het houden van 1,5 meter afstand tussen daar aanwezige personen in acht wordt genomen of het niet in acht nemen daarvan dreigt;</text:p>
              </text:list-item>
              <text:list-item text:style-override="id1-3-2-2-1-19-8">
                <text:number>-</text:number>
                <text:p text:style-name="al">dat handhaving in dit verband onder meer kan bestaan uit het aanwijzen van een gebied of locatie waar het aan een ieder verboden is om zich daar te bevinden; </text:p>
                <text:p text:style-name="al"/>
                <text:p text:style-name="al">
                <text:span text:style-name="nadrukcur"/>
              </text:p>
                <text:p text:style-name="al">
                <text:span text:style-name="nadrukcur"/>
              </text:p>
                <text:p text:style-name="al">
                <text:span text:style-name="nadrukcur">Overwegende</text:span>
              </text:p>
              </text:list-item>
              <text:list-item text:style-override="id1-3-2-2-1-19-9">
                <text:number>-</text:number>
                <text:p text:style-name="al">dat in de periode 16 maart – 7 april 2020 door toezichthouders van de gemeente Leeuwarden is geconstateerd dat op de locaties: </text:p>
                <text:p text:style-name="al"/>
                <text:p text:style-name="al">Van Loonstraat (park en skatepark) </text:p>
                <text:p text:style-name="al">W. de Geeststraat (voetbalkooi)</text:p>
                <text:p text:style-name="al">Groene Sterpad (voetbalkooi) te Leeuwarden, en </text:p>
                <text:p text:style-name="al">Burstumerdyk (skatepark) te Grou</text:p>
                <text:p text:style-name="al"/>
                <text:p text:style-name="al">de beperkende maatregel met betrekking tot het houden van 1,5 meter afstand tussen daar aanwezige personen niet of onvoldoende in acht werd genomen of dreigde te worden genomen;</text:p>
              </text:list-item>
              <text:list-item text:style-override="id1-3-2-2-1-19-10">
                <text:number>-</text:number>
                <text:p text:style-name="al">dat de burgemeester van de gemeente Leeuwarden, waarbinnen de locaties zijn gelegen, mij op 9 april 2020 heeft verzocht om de locaties aan te wijzen als locaties waar het aan een ieder verboden is om zich daar te bevinden; </text:p>
                <text:p text:style-name="al"/>
                <text:p text:style-name="al">
                <text:span text:style-name="nadrukcur">Overwegende</text:span>
              </text:p>
              </text:list-item>
              <text:list-item text:style-override="id1-3-2-2-1-19-11">
                <text:number>-</text:number>
                <text:p text:style-name="al">dat het in beginsel een individuele verantwoordelijkheid van burgers is om de voorschriften uit de noodverordening, waaronder de samenkomst- en afstandsnormen, na te leven;</text:p>
              </text:list-item>
              <text:list-item text:style-override="id1-3-2-2-1-19-12">
                <text:number>-</text:number>
                <text:p text:style-name="al">dat de aard van deze locaties en de activiteiten die hier plaatsvinden maken dat het risico meer aanwezig is dat de samenkomst- en afstandsnormen niet worden gevolgd. Immers is er op de locaties sprake van sport (voetballen, skateboarden o.a.) die veelal in groepsverband wordt uitgeoefend. Ook bevinden zich, mede in de avonduren, groepen mensen op de locaties om te praten en samen te komen; de locaties lenen zich hier ook voor en normaliter (zonder virusmaatregelen) vervullen ze hierin ook juist een functie;</text:p>
              </text:list-item>
              <text:list-item text:style-override="id1-3-2-2-1-19-13">
                <text:number>-</text:number>
                <text:p text:style-name="al">dat de bevindingen van de toezichthouders bevestigen dat er overtredingen van de noodverordening met betrekking tot de samenkomst- en afstandsnormen plaatsvinden op de locaties;</text:p>
              </text:list-item>
              <text:list-item text:style-override="id1-3-2-2-1-19-14">
                <text:number>-</text:number>
                <text:p text:style-name="al">dat van vrijdag 10 tot en met maandag 13 april 2020 Pasen wordt gevierd. Volwassenen en kinderen zullen om die reden veelal vrij zijn en –al dan niet in groepsverband- gaan recreëren, mede gezien de goede weersverwachting. Hierdoor is extra drukte te verwachten op de locaties, met als gevolg een groter risico op overtredingen; </text:p>
              </text:list-item>
              <text:list-item text:style-override="id1-3-2-2-1-19-15">
                <text:number>-</text:number>
                <text:p text:style-name="al">dat ik het gezien het verzoek van de burgemeester, de bevindingen van de toezichthouders, en hetgeen hiervoor overwogen is, noodzakelijk acht om een maatregel te treffen die ervoor zorgt dat de situaties waarin personen zich niet houden aan de afstand van 1,5 meter, worden beëindigd; </text:p>
                <text:p text:style-name="al"/>
                <text:p text:style-name="al">
                <text:span text:style-name="nadrukcur">Gelet op</text:span>
              </text:p>
              </text:list-item>
              <text:list-item text:style-override="id1-3-2-2-1-19-16">
                <text:number>-</text:number>
                <text:p text:style-name="al">artikel 2.5 van de Noodverordening COVID-19 veiligheidsregio Fryslân van 2 april 2020 </text:p>
              </text:list-item>
              <text:list-item text:style-override="id1-3-2-2-1-19-17">
                <text:number/>
                <text:p text:style-name="al"/>
              </text:list-item>
              <text:list-item text:style-override="id1-3-2-2-1-19-18">
                <text:number/>
                <text:p text:style-name="al">
                <text:span text:style-name="nadrukvet">Besluit</text:span>
              </text:p>
                <text:p text:style-name="al">De locaties:</text:p>
                <text:p text:style-name="al"> Van Loonstraat (park en skatepark) </text:p>
                <text:p text:style-name="al">W. de Geeststraat (voetbalkooi)</text:p>
                <text:p text:style-name="al">Groene Sterpad (voetbalkooi) te Leeuwarden, en </text:p>
                <text:p text:style-name="al">Burstumerdyk (skatepark) te Grou</text:p>
                <text:p text:style-name="al">
                <text:span text:style-name="nadrukondlijn">aan te wijzen als locaties waar het aan een ieder verboden is om zich daar te bevinden.</text:span>
              </text:p>
                <text:p text:style-name="al">De exacte aanduiding van de locaties is aangeduid op de bij dit besluit gevoegde plattegronden.</text:p>
                <text:p text:style-name="al"/>
                <text:p text:style-name="al">
                <text:span text:style-name="nadrukcur"> Duur van het verbod</text:span>
              </text:p>
                <text:p text:style-name="al">Dit aanwijzingsbesluit is geldig </text:p>
                <text:p text:style-name="al">
                <text:span text:style-name="nadrukondlijn">Van vrijdagmorgen 10 april 2020 09:00 uur tot en met dinsdagmorgen 14 april 09:00 uur.</text:span>
              </text:p>
                <text:p text:style-name="al"/>
                <text:p text:style-name="al">
                <text:span text:style-name="nadrukcur">Kenbaarheid</text:span>
              </text:p>
                <text:p text:style-name="al">Het middels dit besluit gegeven verbod wordt ter plaatse kenbaar gemaakt middels aanduidingen en een deugdelijke afsluiting. Dit besluit wordt tevens bekendgemaakt op de website van de Veiligheidsregio Fryslân.</text:p>
                <text:p text:style-name="al"/>
                <text:p text:style-name="al">Vastgesteld op 9 april 2020</text:p>
                <text:p text:style-name="al"/>
                <text:p text:style-name="al">mr. S. van Haersma Buma</text:p>
                <text:p text:style-name="al">voorzitter Veiligheidsregio Fryslân</text:p>
              </text:list-item>
              <text:list-item text:style-override="id1-3-2-2-1-19-19">
                <text:number/>
                <text:p text:style-name="al"/>
              </text:list-item>
              <text:list-item text:style-override="id1-3-2-2-1-19-20">
                <text:number/>
                <text:p text:style-name="al">
                <text:span text:style-name="nadrukvet"/>
              </text:p>
                <text:p text:style-name="al">
                <text:span text:style-name="nadrukvet">Bezwaar maken</text:span>
              </text:p>
                <text:p text:style-name="al">
                <text:span text:style-name="nadrukvet">Bent u het niet eens met dit besluit?</text:span>
              </text:p>
                <text:p text:style-name="al"/>
                <text:p text:style-name="al">Dan kunt u bezwaar maken. Dit doet u door binnen zes weken na de verzenddatum van dit besluit een brief (een ‘bezwaarschrift’) naar ons te sturen. In deze brief staan in ieder geval:</text:p>
                <text:p text:style-name="al">a uw naam en adres;</text:p>
                <text:p text:style-name="al">b de datum waarop u de brief heeft geschreven;</text:p>
                <text:p text:style-name="al">c. tegen welk besluit u bezwaar maakt;</text:p>
                <text:p text:style-name="al">d. het kenmerk/nummer van het besluit;</text:p>
                <text:p text:style-name="al">e. de reden van uw bezwaar;</text:p>
                <text:p text:style-name="al">f. uw handtekening.</text:p>
                <text:p text:style-name="al"/>
                <text:p text:style-name="al">U kunt het bezwaar schriftelijk indienen door het bezwaar te sturen naar de Veiligheidsregio Fryslân, Postbus 612, 8901BK Leeuwarden.</text:p>
                <text:p text:style-name="al"/>
                <text:p text:style-name="al">
                <text:span text:style-name="nadrukvet">Besluit uitstellen?</text:span>
              </text:p>
                <text:p text:style-name="al">Bij spoedeisende zaken kunt u vragen het besluit tijdelijk uit te stellen. Dit doet u door een ‘voorlopige voorziening’ aan te vragen bij Rechtbank Noord-Nederland. Hier zijn kosten voor u aan verbonden. Uiteraard is het aan de rechter om te beslissen of het besluit wel of niet kan worden uitgesteld. U kunt ook digitaal een verzoek om een voorlopige voorziening indienen bij de rechtbank via <text:a xlink:href="http://loket.rechtspraak.nl/bestuursrecht" xlink:type="simple">http://loket.rechtspraak.nl/bestuursrecht</text:a>. Daarvoor moet u wel beschikken over een elektronische handtekening (DigiD). Kijk voor de precieze voorwaarden op de genoemde site.</text:p>
              </text:list-item>
            </text:list>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386</text:span><text:line-break/><text:date style:data-style-name="dag" text:fixed="true" text:date-value="2020-04-10"/><text:line-break/><text:date style:data-style-name="jaar" text:fixed="true" text:date-value="2020-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386</text:span><text:date style:data-style-name="nicedate" text:fixed="true" text:date-value="2020-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386</text:span><text:date style:data-style-name="nicedate" text:fixed="true" text:date-value="2020-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2.6/xml/MC-DRP-OverigeBvAS-Web-CB.xml</meta:user-defined>
    <meta:user-defined meta:name="OVERHEID.RegionaalSamenwerkingsorgaan/DC.creator">Veiligheidsregio Fryslân</meta:user-defined>
    <meta:user-defined meta:name="OVERHEID.Informatietype/DC.type">officiële publicatie</meta:user-defined>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TaxonomieBeleidsagenda/OVERHEID.category">Openbare orde en veiligheid | Organisatie en beleid</meta:user-defined>
    <meta:user-defined meta:name="DC.source">N.v.t.</meta:user-defined>
    <dc:language>nl</dc:language>
    <meta:user-defined meta:name="OVERHEID.Gemeente/DC.spatial">Leeuwarden</meta:user-defined>
    <meta:user-defined meta:name="OVERHEID.Provincie/DC.spatial">Fryslân</meta:user-defined>
    <meta:user-defined meta:name="DC.title">Aanwijzingsbesluit locaties op grond van Noodverordening COVID-19 Veiligheidsregio Fryslân van 2 april 2020</meta:user-defined>
    <meta:user-defined meta:name="DCTERMS.W3CDTF/DCTERMS.available">2020-04-10</meta:user-defined>
    <meta:user-defined meta:name="OVERHEIDop.externeBijlage">Verzoek aanwijzen gebied|exb-2020-19580</meta:user-defined>
    <meta:user-defined meta:name="OVERHEIDop.externeBijlage">Gebiedsverbod Skatebaan Burstumerdyk Grou|exb-2020-19581</meta:user-defined>
    <meta:user-defined meta:name="OVERHEIDop.externeBijlage">Gebiedsverbod Van Loonstraat|exb-2020-19582</meta:user-defined>
    <meta:user-defined meta:name="OVERHEIDop.externeBijlage">Gebiedsverbod Voetbalkooi Groenesterpad|exb-2020-19583</meta:user-defined>
    <meta:user-defined meta:name="OVERHEIDop.externeBijlage">Gebiedsverbod Voetbalkooi Wijbrand de Geeststraat|exb-2020-19584</meta:user-defined>
    <meta:user-defined meta:name="DCTERMS.W3CDTF/OVERHEIDop.jaargang">2020</meta:user-defined>
    <meta:user-defined meta:name="OVERHEIDop.publicationIssue">386</meta:user-defined>
    <meta:user-defined meta:name="OVERHEIDop.BgrID/DC.identifier">bgr-2020-386</meta:user-defined>
    <meta:user-defined meta:name="OVERHEIDop.versieInformatie"/>
  </office:meta>
</office:document-meta>
</file>