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 aanwijzing bedrijfsbrandweren Veiligheidsregio Fryslâ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algemeen bestuur van Veiligheidsregio Fryslân heeft op 7 maart 2019 het Beleid aanwijzing bedrijfsbrandweren vastgesteld.</text:p>
            <text:p text:style-name="al">Artikel 31 van de WVR geeft besturen van veiligheidsregio's de mogelijkheid inrichitngen te verplichten een bedrijfsbrandweer te hebben, als deze inrichtingen in geval van brand of ongeval een bijzonder gevaar voor de openbare veiligheid kunnen opleveren.</text:p>
            <text:p text:style-name="al">In de praktijk komt dit neer op bedrijven waarvan de activiteiten risico's opleveren.</text:p>
            <text:p text:style-name="al">Het beleid aanwijzing bedrijfsbrandweren Veiligheidsregio Fryslân kunt u inzien via de bijlage bij deze elektronische bekendmaking. Kijk hiervoor links op deze pagina onder: "Externe bijlagen".</text:p>
            <text:p text:style-name="al">Algemeen Bestuur</text:p>
            <text:p text:style-name="al"/>
            <text:p text:style-name="al">Namens deze,</text:p>
            <text:p text:style-name="al"/>
            <text:p text:style-name="al">drs. F.J.M. Crone, voorzitter </text:p>
            <text:p text:style-name="al">W.K. Kleinhuis, secretaris</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301</text:span><text:line-break/><text:date style:data-style-name="dag" text:fixed="true" text:date-value="2020-03-31"/><text:line-break/><text:date style:data-style-name="jaar" text:fixed="true" text:date-value="2020-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301</text:span><text:date style:data-style-name="nicedate" text:fixed="true" text:date-value="2020-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301</text:span><text:date style:data-style-name="nicedate" text:fixed="true" text:date-value="2020-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1.8/xml/MC-DRP-Beleidsregels-Web-CB.xml</meta:user-defined>
    <meta:user-defined meta:name="OVERHEID.RegionaalSamenwerkingsorgaan/DC.creator">Veiligheidsregio Fryslân</meta:user-defined>
    <meta:user-defined meta:name="OVERHEID.Informatietype/DC.type">officiële publicatie</meta:user-defined>
    <meta:user-defined meta:name="OVERHEIDgvop.Informatietype/DC.type">Beleidsregels</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TaxonomieBeleidsagenda/OVERHEID.category">Openbare orde en veiligheid | Organisatie en beleid</meta:user-defined>
    <meta:user-defined meta:name="DC.source">N.v.t.</meta:user-defined>
    <dc:language>nl</dc:language>
    <meta:user-defined meta:name="OVERHEID.Provincie/DC.spatial">Fryslân</meta:user-defined>
    <meta:user-defined meta:name="DC.title">Beleid aanwijzing bedrijfsbrandweren Veiligheidsregio Fryslân</meta:user-defined>
    <meta:user-defined meta:name="DCTERMS.W3CDTF/DCTERMS.available">2020-03-31</meta:user-defined>
    <meta:user-defined meta:name="OVERHEIDop.externeBijlage">Aanwijsbeleid bedrijfsbrandweren|exb-2020-16579</meta:user-defined>
    <meta:user-defined meta:name="DCTERMS.W3CDTF/OVERHEIDop.jaargang">2020</meta:user-defined>
    <meta:user-defined meta:name="OVERHEIDop.publicationIssue">301</meta:user-defined>
    <meta:user-defined meta:name="OVERHEIDop.BgrID/DC.identifier">bgr-2020-301</meta:user-defined>
    <meta:user-defined meta:name="OVERHEIDop.versieInformatie"/>
  </office:meta>
</office:document-meta>
</file>