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7-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7-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7-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7-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7-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7-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1-7-9">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1-7-10">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2-1-7-11">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2-1-7-12">
      <text:list-level-style-number style:num-format="" style:num-prefix="12" text:level="1" text:start-value="12">
        <style:list-level-properties text:min-label-width="10mm"/>
      </text:list-level-style-number>
      <text:list-level-style-number style:num-format="" style:num-prefix="12" text:level="2">
        <style:list-level-properties text:min-label-width="10mm" text:space-before="10mm"/>
      </text:list-level-style-number>
    </text:list-style>
    <text:list-style style:name="id1-3-2-2-1-7-13">
      <text:list-level-style-number style:num-format="" style:num-prefix="13" text:level="1" text:start-value="13">
        <style:list-level-properties text:min-label-width="10mm"/>
      </text:list-level-style-number>
      <text:list-level-style-number style:num-format="" style:num-prefix="13" text:level="2">
        <style:list-level-properties text:min-label-width="10mm" text:space-before="10mm"/>
      </text:list-level-style-number>
    </text:list-style>
    <text:list-style style:name="id1-3-2-2-1-1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0-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0-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0-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0-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10-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10-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10-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10-3-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10-3-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10-3-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1-10-3-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10-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0-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0-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0-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10-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10-4-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10-4-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10-4-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1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5-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5-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5-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1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8-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1-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1-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1-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1-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21-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21-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21-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21-2-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21-2-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1-2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1-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2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7-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7-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3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0-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0-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0-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0-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3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0-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1">
      <text:list-level-style-bullet text:bullet-char=" " text:level="1">
        <style:list-level-properties text:min-label-width="10mm"/>
      </text:list-level-style-bullet>
    </text:list-style>
    <text:list-style style:name="id1-3-2-2-1-31-1">
      <text:list-level-style-bullet text:bullet-char=" " text:level="1">
        <style:list-level-properties text:min-label-width="10mm"/>
      </text:list-level-style-bullet>
    </text:list-style>
    <text:list-style style:name="id1-3-2-2-1-3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8-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8-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4-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9-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9-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5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5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52-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52-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5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5-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5-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5-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6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6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6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60-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60-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Privacyreglement medewerkers Veiligheidsregio Fryslân 2018</text:p>
      <text:section text:name="regeling_id1-3-2" text:style-name="regeling">
        <text:section text:name="aanhef_id1-3-2-1" text:style-name="aanhef">
          <text:section text:name="preambule_id1-3-2-1-1" text:style-name="preambule">
            <text:p text:style-name="al">Het dagelijks bestuur van Veiligheidsregio Fryslân;</text:p>
            <text:p text:style-name="al">Besluit op 28 maart 2018 vast te stellen het Privacyreglement medewerkers Veiligheidsregio Fryslân 2018 </text:p>
            <text:p text:style-name="al"/>
          </text:section>
        </text:section>
        <text:section text:name="regeling-tekst_id1-3-2-2" text:style-name="regeling-tekst">
          <text:section text:name="artikel_id1-3-2-2-1" text:style-name="artikel">
            <text:p text:style-name="artikel_kop_titel"><text:span text:style-name="artikel_kop_label"/> </text:p>
            <text:p text:style-name="al">
            <text:span text:style-name="nadrukvet">Hoofdstuk   1 Algemene bepalingen</text:span>
          </text:p>
            <text:p text:style-name="al"/>
            <text:p text:style-name="al">
            <text:span text:style-name="nadrukvet">Artikel 1  Begripsbepalingen</text:span>
          </text:p>
            <text:p text:style-name="al">Waar in dit reglement termen worden gebruikt die overeenstemmen met definities uit artikel 4 AVG, wordt aan deze termen de betekenis van de definities uit de AVG toegekend. Voor de toepassing van dit reglement wordt verstaan onder:</text:p>
            <text:p text:style-name="al"/>
            <text:list text:style-name="id1-3-2-2-1-7">
              <text:list-item text:style-override="id1-3-2-2-1-7-1">
                <text:number>1.</text:number>
                <text:p text:style-name="al">Veiligheidsregio Fryslân: de gemeenschappelijke regeling Veiligheidsregio Fryslân (VRF), die tot doel heeft de behartiging van de gemeenschappelijke belangen van de deelnemende Friese gemeenten op de terreinen van de publieke gezondheidszorg, brandweerzorg, rampenbestrijding en crisisbeheersing;</text:p>
              </text:list-item>
              <text:list-item text:style-override="id1-3-2-2-1-7-2">
                <text:number>2.</text:number>
                <text:p text:style-name="al">Persoonsgegevens: alle informatie over een geïdentificeerde of identificeerbare natuurlijke persoon („de betrokkene”); als identificeerbaar wordt beschouwd een natuurlijke persoon die direct of indirect kan worden geïdentificeerd, met name aan de hand van een identificator zoals een naam, een identificatienummer, locatiegegevens, een online identificator of van een of meer elementen die kenmerkend zijn voor de fysieke, fysiologische, genetische, psychische, economische, culturele of sociale identiteit van die natuurlijke persoon;</text:p>
              </text:list-item>
              <text:list-item text:style-override="id1-3-2-2-1-7-3">
                <text:number>3.</text:number>
                <text:p text:style-name="al">Verwerking: een bewerking of een geheel van bewerkingen met betrekking tot persoonsgegevens of een geheel van persoonsgegevens, al dan niet uitgevoerd via geautomatiseerde procedés, zoals het verzamelen, vastleggen, ordenen, structureren, opslaan, bijwerken of wijzigen, opvragen, raadplegen, gebruiken, verstrekken door middel van doorzending, verspreiden of op andere wijze ter beschikking stellen, aligneren of combineren, afschermen, wissen of vernietigen van gegeven;</text:p>
              </text:list-item>
              <text:list-item text:style-override="id1-3-2-2-1-7-4">
                <text:number>4.</text:number>
                <text:p text:style-name="al">Bestand: elk gestructureerd geheel van persoonsgegevens die volgens bepaalde criteria toegankelijk zijn, ongeacht of dit geheel gecentraliseerd of gedecentraliseerd is dan wel op functionele of geografische gronden is verspreid;</text:p>
              </text:list-item>
              <text:list-item text:style-override="id1-3-2-2-1-7-5">
                <text:number>5.</text:number>
                <text:p text:style-name="al">(Verwerkings)verantwoordelijke: het bestuur van VRF, zijnde het bestuursorgaan dat het doel van en de middelen voor de verwerking van persoonsgegevens vaststelt. Het bestuur kan bepaalde taken overdragen aan de directie die daarmee de bevoegdheid krijgt om in naam van het bestuur besluiten te nemen;</text:p>
              </text:list-item>
              <text:list-item text:style-override="id1-3-2-2-1-7-6">
                <text:number>6.</text:number>
                <text:p text:style-name="al">Verwerker: een natuurlijke persoon of rechtspersoon, een overheidsinstantie, een dienst of een ander orgaan die/dat ten behoeve van de verwerkingsverantwoordelijke persoonsgegevens verwerkt;</text:p>
              </text:list-item>
              <text:list-item text:style-override="id1-3-2-2-1-7-7">
                <text:number>7.</text:number>
                <text:p text:style-name="al">Betrokkene: de geïdentificeerde of identificeerbare natuurlijke persoon over wie een persoonsgegeven informatie bevat. Dit kan zijn de (gewezen) ambtenaar in de zin van artikel 1:1 lid 1 sub a CAR-UWO, alsmede (gewezen) medewerkers of personen die anderszins (on)betaald voor VRF werkzaamheden verricht;</text:p>
              </text:list-item>
              <text:list-item text:style-override="id1-3-2-2-1-7-8">
                <text:number>8.</text:number>
                <text:p text:style-name="al">Ontvanger: een natuurlijke persoon of rechtspersoon, een overheidsinstantie, een dienst of een ander orgaan, al dan niet een derde, aan wie/waaraan de persoonsgegevens worden verstrekt;</text:p>
              </text:list-item>
              <text:list-item text:style-override="id1-3-2-2-1-7-9">
                <text:number>9.</text:number>
                <text:p text:style-name="al">Beheerder: persoon die namens en in opdracht van de verantwoordelijke persoonsgegevens verwerkt. De beheerder draagt zorg voor dat de feitelijke verwerking naar vermogen wordt uitgeoefend;</text:p>
              </text:list-item>
              <text:list-item text:style-override="id1-3-2-2-1-7-10">
                <text:number>10.</text:number>
                <text:p text:style-name="al">Toestemming van betrokkene: elke vrije, specifieke, geïnformeerde en ondubbelzinnige wilsuiting waarmee de betrokkene door middel van een verklaring of een ondubbelzinnige actieve handeling hem betreffende verwerking van persoonsgegevens aanvaardt;</text:p>
              </text:list-item>
              <text:list-item text:style-override="id1-3-2-2-1-7-11">
                <text:number>11</text:number>
                <text:p text:style-name="al">Autoriteit Persoonsgegevens (AP): de nationale toezichthoudende autoriteit in Nederland, die (onder meer) tot taak heeft toe te zien op de naleving van de wettelijke regels voor bescherming van persoonsgegevens;</text:p>
              </text:list-item>
              <text:list-item text:style-override="id1-3-2-2-1-7-12">
                <text:number>12</text:number>
                <text:p text:style-name="al">Functionaris Gegevensbescherming: de door de verantwoordelijke aangestelde onafhankelijke en deskundige natuurlijke persoon, die (onder meer) tot taak heeft binnen VRF toe te zien op de naleving van de wettelijke regels op het gebied van privacy, waaronder de AVG, alsook op het interne beleid van VRF;</text:p>
              </text:list-item>
              <text:list-item text:style-override="id1-3-2-2-1-7-13">
                <text:number>13</text:number>
                <text:p text:style-name="al">Verstrekken van persoonsgegevens: het bekend maken of ter beschikking stellen van persoonsgegevens;</text:p>
              </text:list-item>
            </text:list>
            <text:p text:style-name="al"> </text:p>
            <text:p text:style-name="al">
            <text:span text:style-name="nadrukvet">Artikel  2  Reikwijdte en beginselen</text:span>
          </text:p>
            <text:list text:style-name="id1-3-2-2-1-10">
              <text:list-item text:style-override="id1-3-2-2-1-10-1">
                <text:number>1.</text:number>
                <text:p text:style-name="al">Dit reglement is van toepassing op de geheel of gedeeltelijk geautomatiseerde verwerking, alsmede op de verwerking van persoonsgegevens van betrokkenen, die in een bestand zijn opgenomen of die bestemd zijn om daarin te worden opgenomen door of namens VRF.</text:p>
              </text:list-item>
              <text:list-item text:style-override="id1-3-2-2-1-10-2">
                <text:number>2.</text:number>
                <text:p text:style-name="al">VRF verwerkt persoonsgegevens in overeenstemming met de relevante wet- en regelgeving en op een behoorlijke, zorgvuldige en transparante wijze.</text:p>
              </text:list-item>
              <text:list-item text:style-override="id1-3-2-2-1-10-3">
                <text:number>3.</text:number>
                <text:p text:style-name="al">Ter borging van het onder 2.2 genoemde algemene uitgangpunt gelden de volgende principes:</text:p>
                <text:list text:style-name="id1-3-2-2-1-10-3-3">
                  <text:list-item text:style-override="id1-3-2-2-1-10-3-3-1">
                    <text:number>a.</text:number>
                    <text:p text:style-name="al">persoonsgegevens worden uitsluitend verwerkt voor uitdrukkelijk omschreven en gerechtvaardigde doeleinden. Deze doeleinden zijn concreet en voorafgaand aan de verwerking geformuleerd (doelbinding);</text:p>
                  </text:list-item>
                  <text:list-item text:style-override="id1-3-2-2-1-10-3-3-2">
                    <text:number>b.</text:number>
                    <text:p text:style-name="al">elke verwerking van persoonsgegevens is gebaseerd op een van de wettelijke grondslagen zoals genoemd in artikel 6 AVG (rechtmatigheid);</text:p>
                  </text:list-item>
                  <text:list-item text:style-override="id1-3-2-2-1-10-3-3-3">
                    <text:number>c.</text:number>
                    <text:p text:style-name="al">bij verwerking van persoonsgegevens blijft de hoeveelheid en het soort gegevens beperkt tot de persoonsgegevens die noodzakelijk zijn voor het specifieke doel/doelen waarvoor zij worden verwerkt. De gegevens dienen met het oog op dat doel/die doelen toereikend, ter zake dienend en niet bovenmatig te zijn (dataminimalisatie);</text:p>
                  </text:list-item>
                  <text:list-item text:style-override="id1-3-2-2-1-10-3-3-4">
                    <text:number>d.</text:number>
                    <text:p text:style-name="al">verwerking van persoonsgegevens gebeurt op de minst ingrijpende wijze en dient in redelijke verhouding te staan tot het beoogde doel/de beoogde doeleinden (subsidiariteit);</text:p>
                  </text:list-item>
                  <text:list-item text:style-override="id1-3-2-2-1-10-3-3-5">
                    <text:number>e.</text:number>
                    <text:p text:style-name="al">alle redelijke maatregelen worden getroffen om zoveel mogelijk te waarborgen dat de te verwerken persoonsgegevens juist en actueel zijn (juistheid);</text:p>
                  </text:list-item>
                  <text:list-item text:style-override="id1-3-2-2-1-10-3-3-6">
                    <text:number>f.</text:number>
                    <text:p text:style-name="al">persoonsgegevens worden adequaat beveiligd door het treffen van passende technische en organisatorische maatregelen;</text:p>
                  </text:list-item>
                  <text:list-item text:style-override="id1-3-2-2-1-10-3-3-7">
                    <text:number>g.</text:number>
                    <text:p text:style-name="al">persoonsgegevens worden niet verder verwerkt op een wijze die onverenigbaar is met de doeleinden waarvoor ze zijn verkregen;</text:p>
                  </text:list-item>
                  <text:list-item text:style-override="id1-3-2-2-1-10-3-3-8">
                    <text:number>h.</text:number>
                    <text:p text:style-name="al">persoonsgegevens worden niet langer bewerkt dan noodzakelijk is voor de doeleinden van de verwerking. Daarbij worden de van toepassing zijnde bewaar- en vernietigingstermijnen in acht genomen (opslagbeperking);</text:p>
                  </text:list-item>
                  <text:list-item text:style-override="id1-3-2-2-1-10-3-3-9">
                    <text:number>i.</text:number>
                    <text:p text:style-name="al">voor de betrokkene dient transparant te zijn dat en welke persoonsgegevens worden verwerkt, met welk doel, wat er met die gegevens gebeurt en wie daarvoor verantwoordelijk is, ten einde betrokkene in staat te stellen diens rechten uit hoofde van de AVG en andere privacywet- en regelgeving uit te kunnen oefenen.</text:p>
                  </text:list-item>
                </text:list>
              </text:list-item>
              <text:list-item text:style-override="id1-3-2-2-1-10-4">
                <text:number>4.</text:number>
                <text:p text:style-name="al">Elk verwerking van persoonsgegevens dient te berusten op tenminste één van de volgende gronden:</text:p>
                <text:list text:style-name="id1-3-2-2-1-10-4-3">
                  <text:list-item text:style-override="id1-3-2-2-1-10-4-3-1">
                    <text:number>a.</text:number>
                    <text:p text:style-name="al">toestemming van betrokkene;</text:p>
                  </text:list-item>
                  <text:list-item text:style-override="id1-3-2-2-1-10-4-3-2">
                    <text:number>b.</text:number>
                    <text:p text:style-name="al">noodzakelijk voor de uitvoering of voorbereiding van een overeenkomst;</text:p>
                  </text:list-item>
                  <text:list-item text:style-override="id1-3-2-2-1-10-4-3-3">
                    <text:number>c.</text:number>
                    <text:p text:style-name="al">het nakomen van een wettelijke verplichting;</text:p>
                  </text:list-item>
                  <text:list-item text:style-override="id1-3-2-2-1-10-4-3-4">
                    <text:number>d.</text:number>
                    <text:p text:style-name="al">noodzakelijk ter vrijwaring van vitale belangen;</text:p>
                  </text:list-item>
                  <text:list-item text:style-override="id1-3-2-2-1-10-4-3-5">
                    <text:number>e.</text:number>
                    <text:p text:style-name="al">noodzakelijk voor een goede vervulling van een publiekrechtelijke taak;</text:p>
                  </text:list-item>
                  <text:list-item text:style-override="id1-3-2-2-1-10-4-3-6">
                    <text:number>f.</text:number>
                    <text:p text:style-name="al">noodzakelijk in verband met een gerechtvaardigd belang van de verantwoordelijke.</text:p>
                  </text:list-item>
                </text:list>
              </text:list-item>
            </text:list>
            <text:p text:style-name="al">  </text:p>
            <text:p text:style-name="al">
            <text:span text:style-name="nadrukvet">Hoofdstuk   2  Verwerking van persoonsgegevens</text:span>
          </text:p>
            <text:p text:style-name="al"/>
            <text:p text:style-name="al">
            <text:span text:style-name="nadrukvet">Artikel  3  Doel van de verwerking van persoonsgegevens</text:span>
          </text:p>
            <text:list text:style-name="id1-3-2-2-1-15">
              <text:list-item text:style-override="id1-3-2-2-1-15-1">
                <text:number>1.</text:number>
                <text:p text:style-name="al">Voor de verwerking van persoonsgegevens door VRF van medewerkers gelden de volgende doelstellingen:</text:p>
                <text:list text:style-name="id1-3-2-2-1-15-1-3">
                  <text:list-item text:style-override="id1-3-2-2-1-15-1-3-1">
                    <text:number>a.</text:number>
                    <text:p text:style-name="al">het vastleggen, beschikbaar stellen en raadplegen van informatie, (mede) verkregen op grond van de verwerkte persoonsgegevens, ten behoeve van een doelmatig personeelsbeleid en -beheer en van de bedrijfsvoering van VRF;</text:p>
                  </text:list-item>
                  <text:list-item text:style-override="id1-3-2-2-1-15-1-3-2">
                    <text:number>b.</text:number>
                    <text:p text:style-name="al">het voldoen aan de wettelijke verplichtingen.</text:p>
                  </text:list-item>
                </text:list>
              </text:list-item>
              <text:list-item text:style-override="id1-3-2-2-1-15-2">
                <text:number>2.</text:number>
                <text:p text:style-name="al">De verantwoordelijke zal geen persoonsgegevens verwerken voor andere doeleinden dan genoemd in artikel 3.1.</text:p>
              </text:list-item>
            </text:list>
            <text:p text:style-name="al"> </text:p>
            <text:p text:style-name="al">
            <text:span text:style-name="nadrukvet">Artikel  4  Verwerkingsverantwoordelijke</text:span>
          </text:p>
            <text:list text:style-name="id1-3-2-2-1-18">
              <text:list-item text:style-override="id1-3-2-2-1-18-1">
                <text:number>1.</text:number>
                <text:p text:style-name="al">De verwerkingsverantwoordelijke is verantwoordelijk voor de naleving van dit reglement en de op verantwoordelijke rustende verplichtingen uit hoofde van de AVG. De verantwoordelijke treft passende en effectieve maatregelen om naleving van de AVG te borgen, die worden uitgewerkt in een passend gegevensbeschermingsbeleid dat door de verwerkingsverantwoordelijke wordt uitgevoerd.</text:p>
              </text:list-item>
              <text:list-item text:style-override="id1-3-2-2-1-18-2">
                <text:number>2.</text:number>
                <text:p text:style-name="al">De onder artikel 4.1 genoemde eindverantwoordelijkheid van verantwoordelijke laat onverlet de eigen verantwoordelijkheid van ieder die op grond van dit reglement persoonsgegevens verwerkt, voor een zorgvuldige en rechtmatige verwerking van persoonsgegevens, zoals beschreven in dit reglement.</text:p>
              </text:list-item>
            </text:list>
            <text:p text:style-name="al"> </text:p>
            <text:p text:style-name="al">
            <text:span text:style-name="nadrukvet">Artikel  5  Verwerkingsregister</text:span>
          </text:p>
            <text:list text:style-name="id1-3-2-2-1-21">
              <text:list-item text:style-override="id1-3-2-2-1-21-1">
                <text:number>1.</text:number>
                <text:p text:style-name="al">De verantwoordelijke houdt een register bij van de verwerkingen die onder verantwoordelijkheid van verantwoordelijke plaatsvinden.</text:p>
              </text:list-item>
              <text:list-item text:style-override="id1-3-2-2-1-21-2">
                <text:number>2.</text:number>
                <text:p text:style-name="al">Het verwerkingsregister, als bedoeld in artikellid 5.1, vermeldt naam en contactgegevens van de verwerkingsverantwoordelijke en de functionaris gegevensbescherming. Voorts bevat het verwerkingenregister:</text:p>
                <text:list text:style-name="id1-3-2-2-1-21-2-3">
                  <text:list-item text:style-override="id1-3-2-2-1-21-2-3-1">
                    <text:number>a.</text:number>
                    <text:p text:style-name="al">de doel(en) van de verwerking;</text:p>
                  </text:list-item>
                  <text:list-item text:style-override="id1-3-2-2-1-21-2-3-2">
                    <text:number>b.</text:number>
                    <text:p text:style-name="al">de grondslag(en) van de verwerking;</text:p>
                  </text:list-item>
                  <text:list-item text:style-override="id1-3-2-2-1-21-2-3-3">
                    <text:number>c.</text:number>
                    <text:p text:style-name="al">een omschrijving van de categorieën van betrokkenen en de categorieën van persoonsgegevens daarvan worden verwerkt;</text:p>
                  </text:list-item>
                  <text:list-item text:style-override="id1-3-2-2-1-21-2-3-4">
                    <text:number>d.</text:number>
                    <text:p text:style-name="al">een omschrijving van decategorieën van ontvangers waaraan persoonsgegevens zijn of zullen worden verstrekt en specificatie van de soorten persoonsgegevens die dit betreft;</text:p>
                  </text:list-item>
                  <text:list-item text:style-override="id1-3-2-2-1-21-2-3-5">
                    <text:number>e.</text:number>
                    <text:p text:style-name="al">bewaartermijnen van de verschillende categorieën persoonsgegevens;</text:p>
                  </text:list-item>
                  <text:list-item text:style-override="id1-3-2-2-1-21-2-3-6">
                    <text:number>f.</text:number>
                    <text:p text:style-name="al">hoe de beveiliging is geregeld;</text:p>
                  </text:list-item>
                  <text:list-item text:style-override="id1-3-2-2-1-21-2-3-7">
                    <text:number>g.</text:number>
                    <text:p text:style-name="al">een omschrijving van personen die toegang hebben tot de persoonsgegevens en welke bevoegdheid zij hebben;</text:p>
                  </text:list-item>
                  <text:list-item text:style-override="id1-3-2-2-1-21-2-3-8">
                    <text:number>h.</text:number>
                    <text:p text:style-name="al">of er sprake is van het inschakelen van (een) verwerker(s), welke dat is (zijn) en of VRF schriftelijke afspraken heeft gemaakt met de verwerker(s) conform het bepaalde in artikel 28.3 AVG.</text:p>
                  </text:list-item>
                </text:list>
              </text:list-item>
              <text:list-item text:style-override="id1-3-2-2-1-21-3">
                <text:number>3.</text:number>
                <text:p text:style-name="al">Verwerkingen dienen te worden gemeld bij de functionaris gegevensbescherming van VRF. Deze beoordeelt de rechtsgeldigheid van de registratie en draagt zorg voor adequate documentatie en bijschrijving in het register.</text:p>
              </text:list-item>
              <text:list-item text:style-override="id1-3-2-2-1-21-4">
                <text:number>4.</text:number>
                <text:p text:style-name="al">De verantwoordelijke verleent de Autoriteit Persoonsgegevens desgevraagd inzage in het verwerkingenregister.</text:p>
              </text:list-item>
            </text:list>
            <text:p text:style-name="al"> </text:p>
            <text:p text:style-name="al">
            <text:span text:style-name="nadrukvet">Artikel  6  Verwerker</text:span>
          </text:p>
            <text:list text:style-name="id1-3-2-2-1-24">
              <text:list-item text:style-override="id1-3-2-2-1-24-1">
                <text:number>1.</text:number>
                <text:p text:style-name="al">Verantwoordelijke schakelt uitsluitend verwerkers, die afdoende garanties bieden met betrekking tot het toepassen van passende technische en organisatorische maatregelen om naleving van de AVG en bescherming van de rechten van betrokkenen te borgen, in om ten behoeve van VRF</text:p>
              </text:list-item>
              <text:list-item text:style-override="id1-3-2-2-1-24-2">
                <text:number>2.</text:number>
                <text:p text:style-name="al">Indien VRF persoonsgegevens laat verwerken door een verwerker, wordt de uitvoering van die verwerkingen geregeld in een schriftelijke verwerkersovereenkomst, die voldoet aan de daaraan in artikel 23.3 AVG gestelde eisen.</text:p>
              </text:list-item>
            </text:list>
            <text:p text:style-name="al"> </text:p>
            <text:p text:style-name="al">
            <text:span text:style-name="nadrukvet">Artikel  7  Toegang tot persoonsgegevens</text:span>
          </text:p>
            <text:list text:style-name="id1-3-2-2-1-27">
              <text:list-item text:style-override="id1-3-2-2-1-27-1">
                <text:number>1.</text:number>
                <text:p text:style-name="al">Tot de persoonsgegevens hebben de beheerders bij uitsluiting toegang, behoudens wettelijke voorschriften waarin de toegang tot de persoonsgegevens is toebedeeld aan een andere (rechts)persoon dan de beheerder, en voorts behoudens het bepaalde in artikel 10 lid 2.</text:p>
              </text:list-item>
              <text:list-item text:style-override="id1-3-2-2-1-27-2">
                <text:number>2.</text:number>
                <text:p text:style-name="al">Behalve de beheerders, hebben toegang tot de persoonsgegevens de door de verantwoordelijke aangewezen gebruikers die binnen VRF werkzaam zijn. Deze personen worden genoemd in de omschrijving bedoeld in artikel 6.2 onder g van dit reglement, waarbij eveneens wordt aangegeven tot welke persoonsgegevens de aangewezen gebruikers toegang hebben.</text:p>
              </text:list-item>
              <text:list-item text:style-override="id1-3-2-2-1-27-3">
                <text:number>3.</text:number>
                <text:p text:style-name="al">De verantwoordelijke heeft als zodanig geen toegang tot de betrokken persoonsgegevens.</text:p>
              </text:list-item>
              <text:list-item text:style-override="id1-3-2-2-1-27-4">
                <text:number>4.</text:number>
                <text:p text:style-name="al">De betrokkene en het bevoegd gezag of de direct leidinggevende kunnen de gegevens slechts inzien onder toezicht van de beheerder. De gegevens mogen niet worden meegenomen naar een andere locatie. Indien gewenst kunnen kopieën worden gemaakt van de gegevens. </text:p>
              </text:list-item>
            </text:list>
            <text:p text:style-name="al"> </text:p>
            <text:p text:style-name="al">
            <text:span text:style-name="nadrukvet">Artikel  8  Verstrekking van gegevens</text:span>
          </text:p>
            <text:list text:style-name="id1-3-2-2-1-30">
              <text:list-item text:style-override="id1-3-2-2-1-30-1">
                <text:number>1.</text:number>
                <text:p text:style-name="al">Persoonsgegevens kunnen door de verantwoordelijke of beheerder worden verstrekt, voor zover voor hun taakuitoefening noodzakelijk, aan:</text:p>
                <text:list text:style-name="id1-3-2-2-1-30-1-3">
                  <text:list-item text:style-override="id1-3-2-2-1-30-1-3-1">
                    <text:number>a.</text:number>
                    <text:p text:style-name="al">medewerkers zelf;</text:p>
                  </text:list-item>
                  <text:list-item text:style-override="id1-3-2-2-1-30-1-3-2">
                    <text:number>b.</text:number>
                    <text:p text:style-name="al">het bevoegd gezag/leidinggevende van de betrokkene;</text:p>
                  </text:list-item>
                  <text:list-item text:style-override="id1-3-2-2-1-30-1-3-3">
                    <text:number>c.</text:number>
                    <text:p text:style-name="al">instanties voor zover de gegevens noodzakelijk zijn voor de taakuitoefening van de betreffende instanties</text:p>
                  </text:list-item>
                </text:list>
              </text:list-item>
              <text:list-item text:style-override="id1-3-2-2-1-30-2">
                <text:number>2.</text:number>
                <text:p text:style-name="al">Verstrekking van persoonsgegevens aan personen en instellingen, anders dan genoemd in artikel 8.1, vindt uitsluitend plaats na besluit van het Dagelijks Bestuur, met inachtneming van de AVG en na de uitdrukkelijke toestemming van de betrokkene, tenzij de verstrekking berust op een wettelijke verplichting van de verantwoordelijke.</text:p>
              </text:list-item>
              <text:list-item text:style-override="id1-3-2-2-1-30-3">
                <text:number>3.</text:number>
                <text:p text:style-name="al">Persoonsgegevens worden niet verstrekt als het doel waarvoor de verstrekking is verzocht in strijd is met de wet of de openbare orde, of als de verstrekking redelijkerwijs niet in overeenstemming is met het doel.</text:p>
              </text:list-item>
            </text:list>
            <text:list text:style-name="id1-3-2-2-1-31">
              <text:list-item text:style-override="id1-3-2-2-1-31-1">
                <text:number> </text:number>
                <text:p text:style-name="al"/>
              </text:list-item>
            </text:list>
            <text:p text:style-name="al">
            <text:span text:style-name="nadrukvet">Artikel  9  Bewaartermijnen</text:span>
          </text:p>
            <text:list text:style-name="id1-3-2-2-1-33">
              <text:list-item text:style-override="id1-3-2-2-1-33-1">
                <text:number>1.</text:number>
                <text:p text:style-name="al">Persoonsgegevens worden niet langer bewaard dan noodzakelijk is voor de doeleinden waarvoor zij zijn verzameld of worden gebruikt. Met inachtneming van eventuele wettelijke voorschriften stelt de verantwoordelijke vast hoe lang de in de registratie(s) opgenomen persoonsgegevens bewaard blijven.</text:p>
              </text:list-item>
              <text:list-item text:style-override="id1-3-2-2-1-33-2">
                <text:number>2.</text:number>
                <text:p text:style-name="al">Na het verlopen van de bewaartermijn, worden de desbetreffende persoonsgegevens onverwijld verwijderd en vernietigd. Vernietiging blijft evenwel achterwege wanneer redelijkerwijs aannemelijk is dat de bewaring van aanmerkelijk belang is voor een ander dan de betrokkene, alsmede bewaring op grond van een wettelijk voorschrift vereist is of indien daarover tussen de betrokkene en de gebruiker overeenstemming bestaat. Indien de desbetreffende gegevens zodanig zijn dat herleiding tot individuele personen redelijkerwijs onmogelijk is, kunnen zij in geanonimiseerde vorm bewaard blijven.</text:p>
              </text:list-item>
              <text:list-item text:style-override="id1-3-2-2-1-33-3">
                <text:number>3.</text:number>
                <text:p text:style-name="al">Persoonsgegevens die bestemd zijn voor historische, statistische of wetenschappelijke doeleinden worden evenmin vernietigd, maar in een daartoe bestemd archief bewaard.</text:p>
              </text:list-item>
            </text:list>
            <text:p text:style-name="al"> </text:p>
            <text:p text:style-name="al">
            <text:span text:style-name="nadrukvet">Hoofdstuk   3  Persoonsgegevensbeveiliging</text:span>
          </text:p>
            <text:p text:style-name="al"/>
            <text:p text:style-name="al">
            <text:span text:style-name="nadrukvet">Artikel  10  Beveiliging</text:span>
          </text:p>
            <text:list text:style-name="id1-3-2-2-1-38">
              <text:list-item text:style-override="id1-3-2-2-1-38-1">
                <text:number>1.</text:number>
                <text:p text:style-name="al">VRF draagt zorg voor een adequaat beveiligingsniveau en legt passende technische en organisatorische maatregelen ten uitvoer om persoonsgegevens te beveiligen tegen verlies of aantasting, of tegen enige vorm van onrechtmatige verwerking. Deze maatregelen zijn er mede op gericht onnodige dan wel onrechtmatige verzameling en verwerking van persoonsgegevens te voorkomen. VRF heeft het door haar gevoerde beleid op het gebeid van gegevensbescherming vastgelegd in haar informatiebeveiligingsbeleid.</text:p>
              </text:list-item>
              <text:list-item text:style-override="id1-3-2-2-1-38-2">
                <text:number>2.</text:number>
                <text:p text:style-name="al">Een risicoanalyse op privacybescherming en informatiebeveiliging maakt deel uit van het intern risicobeheersings- en controlesysteem van VRF. Bij (onderzoeks)projecten, infrastructurele wijzigingen of de aanschaf van nieuwe systemen of applicaties, wordt vanaf de start rekening gehouden met de inrichting van privacy door een Privacy Impact Assessment (PIA) uit te voeren.</text:p>
              </text:list-item>
              <text:list-item text:style-override="id1-3-2-2-1-38-3">
                <text:number>3.</text:number>
                <text:p text:style-name="al">VRF hanteert bij de implementatie de principes “Privacy by Design” en “Privacy by Default”.</text:p>
              </text:list-item>
            </text:list>
            <text:p text:style-name="al"> </text:p>
            <text:p text:style-name="al">
            <text:span text:style-name="nadrukvet">Artikel  11  Datalekken en incidenten</text:span>
          </text:p>
            <text:p text:style-name="al">VRF heeft een procedure vastgelegd voor het melden en afhandelen van incidenten. Van elk incident en de afhandeling daarvan zal een registratie worden bijgehouden. Indien sprake is van datalekken die vallen onder de wettelijke meldingsplicht, worden deze conform de in de relevante wet- en regelgeving opgenomen specifieke bepalingen afgehandeld. De verantwoordelijke verplicht de verwerker in de verwerkersovereenkomst tot het tijdig melden van incidenten en datalekken.</text:p>
            <text:p text:style-name="al"> </text:p>
            <text:p text:style-name="al">
            <text:span text:style-name="nadrukvet">Artikel  12  Geheimhouding</text:span>
          </text:p>
            <text:list text:style-name="id1-3-2-2-1-44">
              <text:list-item text:style-override="id1-3-2-2-1-44-1">
                <text:number>1.</text:number>
                <text:p text:style-name="al">Bij VRF worden alle persoonsgegevens als vertrouwelijk geclassificeerd. Een ieder binnen VRF behoort de vertrouwelijkheid van persoonsgegevens te kennen en daarnaar te handelen.</text:p>
              </text:list-item>
              <text:list-item text:style-override="id1-3-2-2-1-44-2">
                <text:number>2.</text:number>
                <text:p text:style-name="al">Degenen die toegang hebben tot persoonsgegevens, ook personen voor wie niet reeds uit hoofde van ambt, beroep of wettelijk voorschrift een geheimhoudingsplicht geldt, zijn verplicht tot geheimhouding van de persoonsgegevens waarvan zij kennisnemen, behoudens voor zover enig wettelijk voorschrift hen tot mededeling verplicht of uit hun taak de noodzaak tot mededeling voortvloeit.</text:p>
              </text:list-item>
              <text:list-item text:style-override="id1-3-2-2-1-44-3">
                <text:number>3.</text:number>
                <text:p text:style-name="al">VRF draagt er zorg voor dat medewerkers op de hoogte zijn van de geheimhoudingsplicht.</text:p>
              </text:list-item>
            </text:list>
            <text:p text:style-name="al"> </text:p>
            <text:p text:style-name="al">
            <text:span text:style-name="nadrukvet">Hoofdstuk   4  Rechten van betrokkenen</text:span>
          </text:p>
            <text:p text:style-name="al"/>
            <text:p text:style-name="al">
            <text:span text:style-name="nadrukvet">Artikel  13  Informatieplicht</text:span>
          </text:p>
            <text:list text:style-name="id1-3-2-2-1-49">
              <text:list-item text:style-override="id1-3-2-2-1-49-1">
                <text:number>1.</text:number>
                <text:p text:style-name="al">Alvorens persoonsgegevens worden verkregen van de betrokkene, deelt de verantwoordelijke ten minste aan de betrokkene de doeleinden mede waarvoor de gegevens worden verwerkt. </text:p>
              </text:list-item>
              <text:list-item text:style-override="id1-3-2-2-1-49-2">
                <text:number>2.</text:number>
                <text:p text:style-name="al">De verantwoordelijke informeert betrokkene voorafgaand aan de verzameling van de persoonsgegevens of, indien de gegevens van derden afkomstig zijn, voorafgaand aan de.</text:p>
              </text:list-item>
              <text:list-item text:style-override="id1-3-2-2-1-49-3">
                <text:number>3.</text:number>
                <text:p text:style-name="al">De verantwoordelijke draagt er zorg voor dat de medewerkers van VRF op de hoogte zijn van en de beschikking hebben over dit reglement en over protocollen en richtlijnen die hierop zijn gebaseerd.</text:p>
              </text:list-item>
            </text:list>
            <text:p text:style-name="al"> </text:p>
            <text:p text:style-name="al">
            <text:span text:style-name="nadrukvet">Artikel  14  Privacyrechten van betrokkenen</text:span>
          </text:p>
            <text:list text:style-name="id1-3-2-2-1-52">
              <text:list-item text:style-override="id1-3-2-2-1-52-1">
                <text:number>1.</text:number>
                <text:p text:style-name="al">Betrokkene heeft het recht op inzage in, kopie van, rectificatie van, verwijdering dan wel vernietiging (“recht op vergetelheid”) van op hem betrekking hebbende verwerkte persoonsgegevens.</text:p>
              </text:list-item>
              <text:list-item text:style-override="id1-3-2-2-1-52-2">
                <text:number>2.</text:number>
                <text:p text:style-name="al">Betrokkene heeft het recht op beperking van het gebruik van zijn gegevens, in de in artikel 18.1 sub a tot en met d AVG genoemde gevallen.</text:p>
              </text:list-item>
              <text:list-item text:style-override="id1-3-2-2-1-52-3">
                <text:number>3.</text:number>
                <text:p text:style-name="al">Betrokkene heeft het recht op dataportabiliteit (overdraagbaarheid van persoonsgegevens). Dit houdt in dat de betrokkene het recht heeft de persoonsgegevens die hij aan de verwerkingsverantwoordelijke heeft verstrekt te ontvangen en deze gegevens, zonder hinder van de verwerkingsverantwoordelijke, aan een andere verantwoordelijke over te dragen. Verantwoordelijke is verplicht om de gegevens in een gestructureerd, gangbaar en machineleesbaar formaat te verstrekken.</text:p>
              </text:list-item>
              <text:list-item text:style-override="id1-3-2-2-1-52-4">
                <text:number>4.</text:number>
                <text:p text:style-name="al">De betrokkene heeft recht bezwaar te maken tegen het verwerken van gegevens, die op grond van een taak van algemeen belang of op grond van een gerechtvaardigd belang van de verantwoordelijke worden verwerkt.</text:p>
              </text:list-item>
              <text:list-item text:style-override="id1-3-2-2-1-52-5">
                <text:number>5.</text:number>
                <text:p text:style-name="al">Verzoeken ter uitoefening van de rechten worden schriftelijk bij de verantwoordelijke ingediend en in beginsel binnen een maand na ontvangst van het verzoek in behandeling genomen.</text:p>
              </text:list-item>
              <text:list-item text:style-override="id1-3-2-2-1-52-6">
                <text:number>6.</text:number>
                <text:p text:style-name="al">Wanneer een verzoek kennelijk ongegrond is of buitensporig, kan de verantwoordelijke het verzoek weigeren of het verzoek honoreren en de betrokkene daarbij een redelijke vergoeding aanrekenen. De bewijslast dat sprake is van een kennelijk ongegrond of buitensporig verzoek rust op de verantwoordelijke.</text:p>
              </text:list-item>
              <text:list-item text:style-override="id1-3-2-2-1-52-7">
                <text:number>7.</text:number>
                <text:p text:style-name="al">Indien het verzoek niet wordt gehonoreerd kan niet alleen de betrokkene, maar iedere belanghebbende, bezwaar en beroep aantekenen bij de VRF ingevolge de Algemene wet bestuursrecht.</text:p>
              </text:list-item>
            </text:list>
            <text:p text:style-name="al"> </text:p>
            <text:p text:style-name="al">
            <text:span text:style-name="nadrukvet">Artikel  15  Klachten</text:span>
          </text:p>
            <text:list text:style-name="id1-3-2-2-1-55">
              <text:list-item text:style-override="id1-3-2-2-1-55-1">
                <text:number>1.</text:number>
                <text:p text:style-name="al">Indien betrokkene van mening is dat de bepalingen van dit reglement niet worden nageleefd of andere reden heeft tot klagen, dient hij zich te wenden tot de verantwoordelijke.</text:p>
              </text:list-item>
              <text:list-item text:style-override="id1-3-2-2-1-55-2">
                <text:number>2.</text:number>
                <text:p text:style-name="al">Indien dit voor de betrokkene niet leidt tot een voor hem acceptabel resultaat, dan heeft de betrokkene de volgende mogelijkheden:</text:p>
                <text:list text:style-name="id1-3-2-2-1-55-2-3">
                  <text:list-item text:style-override="id1-3-2-2-1-55-2-3-1">
                    <text:number>a.</text:number>
                    <text:p text:style-name="al">hij kan zich wenden tot de klachtenfunctionaris van de VRF;</text:p>
                  </text:list-item>
                  <text:list-item text:style-override="id1-3-2-2-1-55-2-3-2">
                    <text:number>b.</text:number>
                    <text:p text:style-name="al">hij kan zich ook wenden tot de Autoriteit Persoonsgegevens met het verzoek te bemiddelen of te adviseren in zijn geschil met de verantwoordelijke. Dit dient te geschieden binnen een termijn van zes weken</text:p>
                  </text:list-item>
                </text:list>
              </text:list-item>
            </text:list>
            <text:p text:style-name="al"> </text:p>
            <text:p text:style-name="al">
            <text:span text:style-name="nadrukvet">Hoofdstuk   5  Slotbepalingen</text:span>
          </text:p>
            <text:p text:style-name="al"/>
            <text:p text:style-name="al">
            <text:span text:style-name="nadrukvet">Artikel  16  Inwerkingtreding, looptijd, wijziging en citeertitel</text:span>
          </text:p>
            <text:list text:style-name="id1-3-2-2-1-60">
              <text:list-item text:style-override="id1-3-2-2-1-60-1">
                <text:number>1.</text:number>
                <text:p text:style-name="al">Dit reglement treedt voor onbepaalde tijd in werking op 28 maart 2018.</text:p>
              </text:list-item>
              <text:list-item text:style-override="id1-3-2-2-1-60-2">
                <text:number>2.</text:number>
                <text:p text:style-name="al">Een jaar na inwerkingtreding van het reglement wordt de implementatie van het reglement getoetst. Zo nodig neemt de verantwoordelijke op basis van deze toetsing maatregelen om de implemenatie te bevorderen.</text:p>
              </text:list-item>
              <text:list-item text:style-override="id1-3-2-2-1-60-3">
                <text:number>3.</text:number>
                <text:p text:style-name="al">De verantwoordelijke is bevoegd dit reglement te wijzigen of in te trekken. De wijzigingen in het reglement zijn van kracht direct na vaststelling door het bestuur van VRF.</text:p>
              </text:list-item>
              <text:list-item text:style-override="id1-3-2-2-1-60-4">
                <text:number>4.</text:number>
                <text:p text:style-name="al">Dit reglement kan worden aangehaald als “Privacyreglement medewerkers VRF 2018”.</text:p>
              </text:list-item>
            </text:list>
          </text:section>
        </text:section>
        <text:section text:name="regeling-sluiting_id1-3-2-3" text:style-name="regeling-sluiting">
          <text:section text:name="slotformulering_id1-3-2-3-1" text:style-name="slotformulering">
            <text:p text:style-name="al"/>
          </text:section>
          <text:section text:name="ondertekening_id1-3-2-3-2">
            <text:p><text:span text:style-name="functie">Aldus vastgesteld in de vergadering van het dagelijks bestuur op 28 maart 2018</text:span></text:p>
          </text:section>
          <text:section text:name="ondertekening_id1-3-2-3-3">
            <text:p><text:span text:style-name="functie">Voorzitter, F.J.M. Crone</text:span></text:p>
          </text:section>
          <text:section text:name="ondertekening_id1-3-2-3-4">
            <text:p><text:span text:style-name="functie">Secretaris W.K. Kleinhuis</text:span></text:p>
          </text:section>
          <text:section text:name="ondertekening_id1-3-2-3-5">
            <text:p><text:span text:style-name="functie"/></text:p>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25.479870901987432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BLAD GEMEENSCHAPPELIJKE REGELING</text:p>
              <text:p text:style-name="staatscourant-subtitel">Officiële uitgave van de gemeenschappelijke regeling Veiligheidsregio Fryslân</text:p>
            </table:table-cell>
            <table:table-cell office:value-type="string" table:style-name="header.C">
              <text:p text:style-name="headerright"><text:span text:style-name="nr">Nr. 163</text:span><text:line-break/><text:date style:data-style-name="dag" text:fixed="true" text:date-value="2019-02-14"/><text:line-break/><text:date style:data-style-name="jaar" text:fixed="true" text:date-value="2019-02-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Blad gemeenschappelijke regeling 2019  nr. 163</text:span><text:date style:data-style-name="nicedate" text:fixed="true" text:date-value="2019-02-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Blad gemeenschappelijke regeling 2019  nr. 163</text:span><text:date style:data-style-name="nicedate" text:fixed="true" text:date-value="2019-02-14"/></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Privacyreglement medewerkers Veiligheidsregio Fryslân 2018</meta:user-defined>
    <meta:user-defined meta:name="OVERHEIDop.doctype">Officiële Publicaties, versie 1.1</meta:user-defined>
    <meta:user-defined meta:name="OVERHEIDop.publicationName">Blad gemeenschappelijke regeling</meta:user-defined>
    <meta:user-defined meta:name="DCTERMS.W3CDTF/OVERHEIDop.jaargang">2019</meta:user-defined>
    <meta:user-defined meta:name="DCTERMS.W3CDTF/DCTERMS.available">2019-02-14</meta:user-defined>
    <meta:user-defined meta:name="OVERHEIDop.publicationIssue">163</meta:user-defined>
    <meta:user-defined meta:name="OVERHEIDop.BgrID/DC.identifier">bgr-2019-163</meta:user-defined>
    <meta:user-defined meta:name="OVERHEID.TaxonomieBeleidsagenda/OVERHEID.category">Bestuur | Organisatie en beleid</meta:user-defined>
    <meta:user-defined meta:name="OVERHEID.Provincie/DC.spatial">Fryslân</meta:user-defined>
    <meta:user-defined meta:name="DC.source">N.v.t.;</meta:user-defined>
    <meta:user-defined meta:name="DCTERMS.alternative">Privacyreglement medewerkers VRF 2018</meta:user-defined>
    <meta:user-defined meta:name="OVERHEID.Organisatietype/OVERHEID.organisationType">regionaal samenwerkingsorgaan</meta:user-defined>
    <meta:user-defined meta:name="OVERHEID.Informatietype/DC.type">officiële publicatie</meta:user-defined>
    <meta:user-defined meta:name="OVERHEID.RegionaalSamenwerkingsorgaan/DC.creator">Veiligheidsregio Fryslân</meta:user-defined>
    <dc:language>nl</dc:language>
    <meta:user-defined meta:name="OVERHEIDgvop.Informatietype/DC.type">Overige besluiten van algemene strekking</meta:user-defined>
    <meta:user-defined meta:name="OVERHEID.RegionaalSamenwerkingsorgaan/DCTERMS.publisher">Veiligheidsregio Fryslân</meta:user-defined>
    <meta:user-defined meta:name="OVERHEID.RegionaalSamenwerkingsorgaan/OVERHEID.authority">Veiligheidsregio Fryslân</meta:user-defined>
    <meta:user-defined meta:name="OVERHEIDop.versieInformatie"/>
  </office:meta>
</office:document-meta>
</file>