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4-8">
      <text:list-level-style-bullet text:bullet-char="-" text:level="1">
        <style:list-level-properties text:min-label-width="10mm"/>
      </text:list-level-style-bullet>
    </text:list-style>
    <text:list-style style:name="id1-3-2-2-1-4-9">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Budgethouderschap Veiligheidsregio Fryslân</text:p>
      <text:section text:name="regeling_id1-3-2" text:style-name="regeling">
        <text:section text:name="aanhef_id1-3-2-1" text:style-name="aanhef">
          <text:section text:name="preambule_id1-3-2-1-1" text:style-name="preambule">
            <text:p text:style-name="al">
            <text:span text:style-name="nadrukvet"/>
          </text:p>
            <text:p text:style-name="al">
            <text:span text:style-name="nadrukvet">De Directeur van Veiligheidsregio Fryslân;</text:span>
          </text:p>
            <text:p text:style-name="al">gelet op artikel 17 lid 8, van de Organisatieverordening Veiligheidsregio Fryslân 2014</text:p>
            <text:p text:style-name="al">overwegende dat het in verband met de doelmatige inrichting van het budgetbeheer noodzakelijk is</text:p>
            <text:p text:style-name="al">om een daarop aansluitende regeling voor budgethouders vast te stellen;</text:p>
            <text:p text:style-name="al">
            <text:span text:style-name="nadrukvet"/>
          </text:p>
            <text:p text:style-name="al">
            <text:span text:style-name="nadrukvet">BESLUIT</text:span>
          </text:p>
            <text:p text:style-name="al">vast te stellen de</text:p>
            <text:p text:style-name="al">
            <text:span text:style-name="nadrukvet"/>
          </text:p>
            <text:p text:style-name="al">
            <text:span text:style-name="nadrukvet">REGELING BUDGETHOUDERSCHAP VEILIGHEIDSREGIO FRYSLÂN,</text:span>
          </text:p>
            <text:p text:style-name="al">
            <text:span text:style-name="nadrukvet">Hierna te noemen de budgethoudersregeling</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Veiligheidsregio Veiligheidsregio Fryslân.</text:p>
            <text:p text:style-name="al"/>
            <text:list text:style-name="id1-3-2-2-1-4">
              <text:list-item text:style-override="id1-3-2-2-1-4-1">
                <text:number>-</text:number>
                <text:p text:style-name="al">De      algemeen Directeur en secretaris van de Veiligheidsregio</text:p>
              </text:list-item>
              <text:list-item text:style-override="id1-3-2-2-1-4-2">
                <text:number>-</text:number>
                <text:p text:style-name="al">Directeur      brandweer/ commandant; functionaris als in bedoeld in artikel 25, lid 3      Wet op de Veiligheidsregio’s, belast met de leiding van het      organisatieonderdeel brandweer.</text:p>
              </text:list-item>
              <text:list-item text:style-override="id1-3-2-2-1-4-3">
                <text:number>-</text:number>
                <text:p text:style-name="al">Directeur      Publieke Gezondheid; functionaris als bedoeld in artikel 14, lid 3 Wet      Publieke Gezondheid, belast met de leiding van het organisatieonderdeel      gezondheid.</text:p>
              </text:list-item>
              <text:list-item text:style-override="id1-3-2-2-1-4-4">
                <text:number>-</text:number>
                <text:p text:style-name="al">Directeur      Bedrijfsvoering; functionaris belast met de leiding van het organisatie onderdeel      bedrijfsvoering.</text:p>
              </text:list-item>
              <text:list-item text:style-override="id1-3-2-2-1-4-5">
                <text:number>-</text:number>
                <text:p text:style-name="al">Directieteam;      Team als bedoeld in artikel 23 lid 2 van de gemeenschappelijke regeling.</text:p>
              </text:list-item>
              <text:list-item text:style-override="id1-3-2-2-1-4-6">
                <text:number>-</text:number>
                <text:p text:style-name="al">Managementteam;      de Directeur en de afdelingshoofden van het organisatieonderdeel.</text:p>
              </text:list-item>
              <text:list-item text:style-override="id1-3-2-2-1-4-7">
                <text:number>-</text:number>
                <text:p text:style-name="al">Master      budgethouder (Directeur): degene die op grond van Organisatieverordening      belast is met de uitvoering van de aan het Dagelijkse Bestuur opgedragen      taken en producten en die namens het dagelijks bestuur verantwoordelijk is      voor de uitvoering van een op grond van artikel 2 van de financiële      verordening door het Algemeen Bestuur benoemd programma. </text:p>
              </text:list-item>
              <text:list-item text:style-override="id1-3-2-2-1-4-8">
                <text:number>-</text:number>
                <text:p text:style-name="al">Budgethouder      (afdelingshoofd); degene die door master budgethouder aangewezen is om      namens hem uitvoering te geven aan een deel van het programma en op grond hiervan      te realiseren activiteiten en producten en die op grond van artikel 17 lid      8 van de Organisatieverordening de bevoegdheid heeft om voor rekening van      de veiligheidsregio overeenkomsten (verplichtingen) aan te gaan.</text:p>
              </text:list-item>
              <text:list-item text:style-override="id1-3-2-2-1-4-9">
                <text:number>-</text:number>
                <text:p text:style-name="al">Budgetbeheerder      de functionaris die via ondermandaat (in ruime zin) van de budgethouder de bevoegdheid heeft gekregen om voor rekening van de veiligheidsregio overeenkomsten (verplichtingen) aan te gaan. De clusterhoofden binnen een afdeling zijn in ieder geval budgetbeheerder.</text:p>
              </text:list-item>
            </text:list>
            <text:list text:style-name="id1-3-2-2-1-5">
              <text:list-item text:style-override="id1-3-2-2-1-5-1">
                <text:number>-</text:number>
                <text:p text:style-name="al">Prestatieverklaarder      (opdrachtgever in I Flow/ besteller in Inconto); degene die bevoegd is      namens de budgethouder de geleverde prestatie akkoord te verklaren.</text:p>
              </text:list-item>
            </text:list>
            <text:list text:style-name="id1-3-2-2-1-6">
              <text:list-item text:style-override="id1-3-2-2-1-6-1">
                <text:number>-</text:number>
                <text:p text:style-name="al">Budget;      de op basis van de vastgestelde begroting, programma’s en productie      geraamde uitgaven onderverdeeld naar de verschillende kostensoorten en      plaatsen. </text:p>
              </text:list-item>
              <text:list-item text:style-override="id1-3-2-2-1-6-2">
                <text:number>-</text:number>
                <text:p text:style-name="al">Resultaten;      de beoogde resultaten behorend bij een toegekend budget en die weergeven in      welke kwaliteit en kwantiteit door budgethouder resultaten voortgebracht      moet worden.</text:p>
                <text:p text:style-name="al"/>
              </text:list-item>
            </text:list>
          </text:section>
          <text:section text:name="artikel_id1-3-2-2-2" text:style-name="artikel">
            <text:p text:style-name="artikel_kop_titel"><text:span text:style-name="artikel_kop_label">Artikel</text:span> <text:span text:style-name="artikel_kop_nr"> 2 </text:span> Taken en functie master budgethouder</text:p>
            <text:p text:style-name="al">De master budgethouder is die functionaris die namens de Veilgheidsregio uit hoofde van zijn functie bevoegd is tot het uitvoeren van een door het Algemeen Bestuur vastgesteld programma of programma onderdeel. Hij doet dit op grond van de door het Algemeen Bestuur vastgestelde begroting en binnen de door het Algemeen Bestuur vastgestelde kaders.</text:p>
            <text:p text:style-name="al">Binnen de huidige programma-indeling betreft dit voor het onderdeel</text:p>
            <text:p text:style-name="al">
            <text:span text:style-name="nadrukvet">Brandweer</text:span>; de Directeur Brandweer</text:p>
            <text:p text:style-name="al">
            <text:span text:style-name="nadrukvet">Gezondheid</text:span>; de Directeur Publieke Gezondheid</text:p>
            <text:p text:style-name="al">
            <text:span text:style-name="nadrukvet">Crisis</text:span>; de Algemeen Directeur</text:p>
            <text:p text:style-name="al">
            <text:span text:style-name="nadrukvet">Bedrijfsvoering</text:span>; de Directeur Bedrijfsvoering </text:p>
            <text:p text:style-name="al">Deze is verantwoordelijk voor het organiseren van die activiteiten die bijdragen aan het realiseren van de beoogde effecten (outcome) en op grond van de vastgestelde productenbegroting te realiseren resultaten (output ). Dit wordt gedaan  door de inzet van mensen en middelen en de organisatie van taken en verantwoordelijkheden en processen op een zodanige wijze dat er doelmatig en efficiënte inzet van middelen wordt nagestreefd passend binnen de voor dat programma vastgestelde kaders voor kwantiteit en kwaliteit. </text:p>
            <text:p text:style-name="al">De master budgethouder voert deze taak uit op grond van de volgende bepalingen en bedingingen</text:p>
            <text:p text:style-name="al">Indien bij de uitvoering van de activiteiten of grond van veranderende omstandigheden in enig begrotingsjaar de beoogde outcome of output niet behaald dreigt te worden en aanpassing terstond dient plaats te vinden voert de master budgethouder dusdanige aanpassingen in het te voeren beleid door dat deze wel behaald kunnen worden. Over deze aanpassing legt de master budgethouder achteraf verantwoording af aan de Algemeen Directeur en vindt autorisatie plaats door het Dagelijks Bestuur.</text:p>
            <text:p text:style-name="al">Indien de aanpassing wel uitstel verdraagt dan wel de aanpassing van het beleid het totale uitgaven kader van het programma met meer dan 2 % overstijgt legt de master budgethouder de voorgenomen aanpassing ter goedkeuring vooraf voor aan de Algemeen Directeur c.q. het Dagelijks Bestuur.</text:p>
            <text:p text:style-name="al">Na afloop van de 4<text:span text:style-name="sup">e</text:span> en 8<text:span text:style-name="sup">e</text:span> maand alsmede aan het eind van een begrotingsperiode legt de master budgethouder verantwoording af over het door hem gevoerde beleid en de behaalde resultaten. Hij doet dit door het opstellen van rapportages ten behoeve van de voor het programma verantwoordelijke bestuurscommissie.</text:p>
            <text:p text:style-name="al">De master budgethouder kan een deel van de aan hem op grond van de aan hem toegekende verantwoordelijkheden doormandateren aan een budgethouder. De bepalingen waaronder dit geschiedt, is opgenomen in artikel 7 van deze regeling. De master budgethouder kan zich bij de uitvoering van zijn taken laten bijstaan door een of meerdere adviseurs zowel van binnen de eigen kolom als vanuit bedrijfsvoering.</text:p>
            <text:p text:style-name="al"/>
          </text:section>
          <text:section text:name="artikel_id1-3-2-2-3" text:style-name="artikel">
            <text:p text:style-name="artikel_kop_titel"><text:span text:style-name="artikel_kop_label">Artikel</text:span> <text:span text:style-name="artikel_kop_nr"> 3 </text:span> Rechten en verplichtingen master budgethouder</text:p>
            <text:list text:style-name="id1-3-2-2-3-2">
              <text:list-item text:style-override="id1-3-2-2-3-2-1">
                <text:number>1.</text:number>
                <text:p text:style-name="al">De master budgethouder verstrekt (of laat      verstrekken) aan het cluster Beheer en Ondersteuning alle gegevens en      stukken die ten behoeve van een juiste verzorging van de financiële      administratie van de veiligheidsregio, de budget- en kredietbewaking, de      begroting, de rapportages en de (jaar)verslaglegging nodig zijn en zorgt      ervoor dat op de juiste wijze inzicht wordt verkregen in de voortgang      activiteiten.</text:p>
              </text:list-item>
              <text:list-item text:style-override="id1-3-2-2-3-2-2">
                <text:number>2.</text:number>
                <text:p text:style-name="al">De verantwoordelijkheid voor de ontwikkeling van      prestatiegegevens en kengetallen ligt bij de master budgethouder.</text:p>
              </text:list-item>
              <text:list-item text:style-override="id1-3-2-2-3-2-3">
                <text:number>3.</text:number>
                <text:p text:style-name="al">De master budgethouder houdt de op zijn/haar budget      betrekking hebbende lopende verplichtingen inzake uitgaven zodanig bij,      dat de actuele stand van de al aangegane verplichtingen ten opzichte van      het totale toegekende budget steeds bekend is. Hij draagt daarbij zorg      voor de vastlegging van in de bij de organisatie in gebruik zijnde      informatiesystemen.</text:p>
              </text:list-item>
              <text:list-item text:style-override="id1-3-2-2-3-2-4">
                <text:number>4.</text:number>
                <text:p text:style-name="al">De master budgethouder is verantwoordelijk voor de      realisering van inkomsten, het aangaan van verplichtingen met derden      (lees: voor het sluiten van overeenkomsten met derden) tot levering van      goederen en tot levering van diensten. Daarnaast is de master budgethouder      verantwoordelijk voor de realisering van overeengekomen prestaties.</text:p>
              </text:list-item>
              <text:list-item text:style-override="id1-3-2-2-3-2-5">
                <text:number>5.</text:number>
                <text:p text:style-name="al">De master budgethouder mag binnen een product en/of      kostenplaats substitutie toepassen op de beïnvloedbare kostencategorieën      de substitutie geen gevolgen heeft voor de programmabegroting. Van deze      substitutie zorgt de master budgethouder voor verwerking door het cluster Beheer      en  Ondersteuning van de afdeling      FPO zodanig dat de substitutie administratief door middel van een administratieve      begrotingswijziging kan worden vastgelegd. </text:p>
                <text:p text:style-name="al"/>
              </text:list-item>
            </text:list>
          </text:section>
          <text:section text:name="artikel_id1-3-2-2-4" text:style-name="artikel">
            <text:p text:style-name="artikel_kop_titel"><text:span text:style-name="artikel_kop_label">Artikel</text:span> <text:span text:style-name="artikel_kop_nr"> 4 </text:span> Rechten en verplichtingen budgethouder</text:p>
            <text:list text:style-name="id1-3-2-2-4-2">
              <text:list-item text:style-override="id1-3-2-2-4-2-1">
                <text:number>1.</text:number>
                <text:p text:style-name="al">De budgethouder is conform art 17 lid van de organisatie      verordening verantwoordelijk voor het voeren van het beheer over een deel      van het deelbudget wat deel uitmaakt van het onder verantwoordelijkheid      van de master budgethouder, het aangaan van verplichtingen met derden (lees:      voor het sluiten van overeenkomsten met derden) tot levering van goederen      en tot levering van diensten. Daarnaast is de budgethouder      verantwoordelijk voor de realisering van overeengekomen prestaties.</text:p>
              </text:list-item>
              <text:list-item text:style-override="id1-3-2-2-4-2-2">
                <text:number>2.</text:number>
                <text:p text:style-name="al">De budgethouder draagt zorg voor een zodanige      organisatie van de aan het budget verbonden werkzaamheden, dat voldaan      wordt aan de eisen van rechtmatig, doelmatig en doeltreffend beheer van      het budget.</text:p>
              </text:list-item>
              <text:list-item text:style-override="id1-3-2-2-4-2-3">
                <text:number>3.</text:number>
                <text:p text:style-name="al">De budgethouder rapporteert een dreigende      overschrijding en/of onderschrijding van het budget bij de master budgethouder.      Bij een rapportage waarbij aanvullend budget wordt gevraagd, wordt  deze rapportage in overleg met het      cluster Beleid en Advies van de afdeling FPO opgesteld.</text:p>
              </text:list-item>
              <text:list-item text:style-override="id1-3-2-2-4-2-4">
                <text:number>4.</text:number>
                <text:p text:style-name="al">De budgethouder mag binnen een product en/of      kostenplaats substitutie toepassen op de beïnvloedbare kostencategorieën      voor zover de subproducten onder het eigen budget vallen en de substitutie      geen gevolgen heeft voor de productenbegroting. Van deze substitutie doet de      budgethouder mededeling aan het cluster Beheer en Ondersteuning van de      afdeling FPO zodanig dat de substitutie administratief kan worden      vastgelegd. Met dien verstande dat deze substitutie slechts plaats kan      vinden tussen budgetten voor zover betrekking hebbend op maximaal één      jaarschijf.</text:p>
                <text:p text:style-name="al"/>
              </text:list-item>
            </text:list>
          </text:section>
          <text:section text:name="artikel_id1-3-2-2-5" text:style-name="artikel">
            <text:p text:style-name="artikel_kop_titel"><text:span text:style-name="artikel_kop_label">Artikel</text:span> <text:span text:style-name="artikel_kop_nr"> 5 </text:span> Aangaan van verplichtingen</text:p>
            <text:list text:style-name="id1-3-2-2-5-2">
              <text:list-item text:style-override="id1-3-2-2-5-2-1">
                <text:number>1.</text:number>
                <text:p text:style-name="al">Een budgethouder mag verplichtingen als bedoeld in      artikel1,  aangaan tot € 50.000,--, nadat      hij heeft geconstateerd dat ter zake een toereikend budget beschikbaar is      en het aangaan van die verplichting direct verband houdt met de te      realiseren prestatie.</text:p>
              </text:list-item>
              <text:list-item text:style-override="id1-3-2-2-5-2-2">
                <text:number>2.</text:number>
                <text:p text:style-name="al">De budgethouder kan voor een doelmatige invulling      van de werkzaamheden de bevoegdheid tot het aangaan van verplichtingen via      ondermandaatverlening overdragen aan een budgetbeheerder. Het verlenen van      ondermandaat aan clusterhoofden is verplicht.</text:p>
              </text:list-item>
              <text:list-item text:style-override="id1-3-2-2-5-2-3">
                <text:number>3.</text:number>
                <text:p text:style-name="al">De ondermandaatverlening aan een budgetbeheerder,      niet zijnde clusterhoofd, is gebonden aan een maximumbedrag van €      10.000,--. Voor een budgetbeheerder in de functie van clusterhoofd is het      maximumbedrag € 50.000,--.</text:p>
              </text:list-item>
              <text:list-item text:style-override="id1-3-2-2-5-2-4">
                <text:number>4.</text:number>
                <text:p text:style-name="al">Verplichtingen van € 50.000,-- en meer vereisen de      toestemming van de directeur, tenzij de Directeur deze bevoegdheid alsnog      mandateert aan een ander.</text:p>
              </text:list-item>
              <text:list-item text:style-override="id1-3-2-2-5-2-5">
                <text:number>5.</text:number>
                <text:p text:style-name="al">Een budgethouder/budgetbeheerder dient zich bij het      aangaan van verplichtingen tevens te houden aan het vastgestelde inkoop-      en aanbestedingsbeleid.</text:p>
                <text:p text:style-name="al"/>
              </text:list-item>
            </text:list>
          </text:section>
          <text:section text:name="artikel_id1-3-2-2-6" text:style-name="artikel">
            <text:p text:style-name="artikel_kop_titel"><text:span text:style-name="artikel_kop_label">Artikel</text:span> <text:span text:style-name="artikel_kop_nr"> 6 </text:span> Taken budgethouder</text:p>
            <text:list text:style-name="id1-3-2-2-6-2">
              <text:list-item text:style-override="id1-3-2-2-6-2-1">
                <text:number>1.</text:number>
                <text:p text:style-name="al">De budgethouder verstrekt aan het cluster Beheer en      Ondersteuning alle gegevens en stukken die ten behoeve van een juiste      verzorging van de financiële administratie van de veiligheidsregio, de budget-      en kredietbewaking, de begroting, de rapportages en de      (jaar)verslaglegging nodig zijn en zorgt ervoor dat op de juiste wijze      inzicht wordt verkregen in de voortgang activiteiten.</text:p>
              </text:list-item>
              <text:list-item text:style-override="id1-3-2-2-6-2-2">
                <text:number>2.</text:number>
                <text:p text:style-name="al">De verantwoordelijkheid voor de ontwikkeling van      prestatiegegevens en kengetallen ligt bij de budgethouder. De budgethouder      is tevens verantwoordelijk voor de kwaliteit van de te realiseren  prestaties en de doelmatigheid van het      beheer.</text:p>
              </text:list-item>
              <text:list-item text:style-override="id1-3-2-2-6-2-3">
                <text:number>3.</text:number>
                <text:p text:style-name="al">De budgethouder houdt de op zijn/haar budget      betrekking hebbende lopende verplichtingen inzake uitgaven zodanig bij,      dat de actuele stand van de reeds aangegane verplichtingen ten opzichte      van het totale toegekende budget steeds bekend is. Van de aangegane      verplichting vindt vastlegging plaats in het door de organisatie voor dit      doel aangeschafte software pakket. Voor het vastleggen van de      verplichtingen gelden enkele limitatieve uitzonderingen die zijn      weergegeven in een bij regeling gevoegde bijlage.</text:p>
              </text:list-item>
              <text:list-item text:style-override="id1-3-2-2-6-2-4">
                <text:number>4.</text:number>
                <text:p text:style-name="al">Ten aanzien van de goedkeuring van factuur dient de      budgethouder de verrichting van diensten of de levering van  goederen door de leverancier voor      akkoord verklaren.</text:p>
                <text:p text:style-name="al"/>
              </text:list-item>
            </text:list>
          </text:section>
          <text:section text:name="artikel_id1-3-2-2-7" text:style-name="artikel">
            <text:p text:style-name="artikel_kop_titel"><text:span text:style-name="artikel_kop_label">Artikel</text:span> <text:span text:style-name="artikel_kop_nr"> 7 </text:span> Ondermandaat</text:p>
            <text:list text:style-name="id1-3-2-2-7-2">
              <text:list-item text:style-override="id1-3-2-2-7-2-1">
                <text:number>1.</text:number>
                <text:p text:style-name="al">Conform artikel 18/lid 11  kan/moet de budgethouder de aan      zijn/haar budget verbonden werkzaamheden via verlening van ondermandaat      (deels) overdragen aan een budgetbeheerder.</text:p>
              </text:list-item>
              <text:list-item text:style-override="id1-3-2-2-7-2-2">
                <text:number>2.</text:number>
                <text:p text:style-name="al">De budgethouder doet van deze      ondermandaatverlening mededeling aan het cluster B en O  en het cluster I en M voor de archivering      onder gelijktijdige verstrekking van een kopie van het door de      budgethouder genomen en ondergetekende ondermandaat besluit.</text:p>
              </text:list-item>
              <text:list-item text:style-override="id1-3-2-2-7-2-3">
                <text:number>3.</text:number>
                <text:p text:style-name="al">De budgethouder blijft te allen      tijde jegens de Directeur verantwoordelijk voor de uitvoering van het      budget.</text:p>
              </text:list-item>
              <text:list-item text:style-override="id1-3-2-2-7-2-4">
                <text:number>4.</text:number>
                <text:p text:style-name="al">Ten aanzien van de goedkeuring      van factuur dient de budgethouder de verrichting van diensten of  de levering van goederen door de      leverancier voor akkoord verklaren. Voor deze akkoordverklaring kan de      budgethouder via ondermandaat de werkzaamheden overdragen aan een      zogenaamde prestatieverklaarder. Deze prestatieverklaarder is bevoegd tot      het akkoord verklaren van de levering in het kader van het doen van een      rechtmatige betaling aan de leverancier.</text:p>
                <text:p text:style-name="al"/>
              </text:list-item>
            </text:list>
          </text:section>
          <text:section text:name="artikel_id1-3-2-2-8" text:style-name="artikel">
            <text:p text:style-name="artikel_kop_titel"><text:span text:style-name="artikel_kop_label">Artikel</text:span> <text:span text:style-name="artikel_kop_nr"> 8 </text:span> Rapportages</text:p>
            <text:list text:style-name="id1-3-2-2-8-2">
              <text:list-item text:style-override="id1-3-2-2-8-2-1">
                <text:number>1.</text:number>
                <text:p text:style-name="al">Ten behoeve van een goede taakuitoefening worden      door het cluster Beheer en ondersteuning, in aanvulling op de (eigen)      raadpleegfunctie in het financieel systeem, maandelijks budgetoverzichten verstrekt      aan de budgethouders.</text:p>
              </text:list-item>
              <text:list-item text:style-override="id1-3-2-2-8-2-2">
                <text:number>2.</text:number>
                <text:p text:style-name="al">Jaarlijks wordt door de directie een tijdsplanning      van alle financiële producten vastgesteld (meerjarenbeleidsplan, beleids-      en productbegroting, vier- en achtmaandsrapportage en jaarrekening).</text:p>
              </text:list-item>
              <text:list-item text:style-override="id1-3-2-2-8-2-3">
                <text:number>3.</text:number>
                <text:p text:style-name="al">Ten behoeve van voornoemde financiële producten      rapporteert de masterbudgethouder, aan de  Algemeen Directeur over de door hem/haar gesignaleerde      c.q. verwachte afwijkingen inzake de beïnvloedbare lasten en baten van het      (toegekende) budget.</text:p>
              </text:list-item>
              <text:list-item text:style-override="id1-3-2-2-8-2-4">
                <text:number>4.</text:number>
                <text:p text:style-name="al">Ten behoeve van voornoemde financiële producten      rapporteert de budgethouder, aan de  desbetreffende masterbudgethouder      waaronder de budgethouder valt omtrent de door hem/haar gesignaleerde c.q.      verwachte afwijkingen inzake de beïnvloedbare lasten en baten van het (toegekende)      budget.</text:p>
              </text:list-item>
              <text:list-item text:style-override="id1-3-2-2-8-2-5">
                <text:number>5.</text:number>
                <text:p text:style-name="al">Indien nodig rapporteert de (master) budgethouder      ook tussentijds omtrent de door hem/haar gesignaleerde c.q. verwachte      afwijkingen inzake de beïnvloedbare lasten en baten van het (toegekende)      budget.</text:p>
              </text:list-item>
              <text:list-item text:style-override="id1-3-2-2-8-2-6">
                <text:number>6.</text:number>
                <text:p text:style-name="al">In de rapportages doet de ( master) budgethouder      verslag van de voortgang van de activiteiten en de mate waarin producten,      diensten en prioriteiten gerealiseerd zijn met de daarvoor beschikbaar gestelde      middelen en van nieuwe ontwikkelingen die van invloed kunnen zijn op het noodzakelijke      budget.</text:p>
                <text:p text:style-name="al"/>
              </text:list-item>
            </text:list>
          </text:section>
          <text:section text:name="artikel_id1-3-2-2-9" text:style-name="artikel">
            <text:p text:style-name="artikel_kop_titel"><text:span text:style-name="artikel_kop_label">Artikel</text:span> <text:span text:style-name="artikel_kop_nr"> 9 </text:span> Onderlinge dienstverlening</text:p>
            <text:list text:style-name="id1-3-2-2-9-2">
              <text:list-item text:style-override="id1-3-2-2-9-2-1">
                <text:number>1.</text:number>
                <text:p text:style-name="al">Een deel van de diensten moet verplicht worden      afgenomen. Dit betreft de diensten van de afdelingen bedrijfsvoering en      concernstaf.</text:p>
              </text:list-item>
              <text:list-item text:style-override="id1-3-2-2-9-2-2">
                <text:number>2.</text:number>
                <text:p text:style-name="al">De budgethouder blijft ondanks afname van deze      verplichte diensten volledig verantwoordelijk voor de door hem/haar te      leveren prestaties.</text:p>
                <text:p text:style-name="al"/>
              </text:list-item>
            </text:list>
          </text:section>
          <text:section text:name="artikel_id1-3-2-2-10" text:style-name="artikel">
            <text:p text:style-name="artikel_kop_titel"><text:span text:style-name="artikel_kop_label">Artikel</text:span> <text:span text:style-name="artikel_kop_nr"> 10 </text:span> Vervangingsregeling</text:p>
            <text:list text:style-name="id1-3-2-2-10-2">
              <text:list-item text:style-override="id1-3-2-2-10-2-1">
                <text:number>1.</text:number>
                <text:p text:style-name="al">De budgethouder wordt bij afwezigheid vervangen door      een andere budgethouder, er is sprake  van horizontale vervanging </text:p>
              </text:list-item>
              <text:list-item text:style-override="id1-3-2-2-10-2-2">
                <text:number>2.</text:number>
                <text:p text:style-name="al">De budgetbeheerder kan bij afwezigheid vervangen      worden door een andere budgetbeheerder binnen dezelfde afdeling of door de      budgethouder die aan de betreffende budgetbeheerder heeft onder gemandateerd.</text:p>
                <text:p text:style-name="al"/>
              </text:list-item>
            </text:list>
          </text:section>
          <text:section text:name="artikel_id1-3-2-2-11" text:style-name="artikel">
            <text:p text:style-name="artikel_kop_titel"><text:span text:style-name="artikel_kop_label">Artikel</text:span> <text:span text:style-name="artikel_kop_nr"> 11 </text:span> Citeertitel/inwerkingtreding</text:p>
            <text:list text:style-name="id1-3-2-2-11-2">
              <text:list-item text:style-override="id1-3-2-2-11-2-1">
                <text:number>1.</text:number>
                <text:p text:style-name="al">Deze regeling kan worden aangehaald als de “Regeling      Budgethouderschap Veiligheidsregio Fryslân”.</text:p>
              </text:list-item>
              <text:list-item text:style-override="id1-3-2-2-11-2-2">
                <text:number>2.</text:number>
                <text:p text:style-name="al">Deze regeling treedt de dag na vaststelling in      werking.</text:p>
              </text:list-item>
            </text:list>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Aldus vastgesteld te Leeuwarden op 7 oktober 2014</text:span></text:p>
            <text:p><text:span text:style-name="deze"/></text:p>
          </text:section>
          <text:section text:name="ondertekening_id1-3-2-3-3">
            <text:p><text:span text:style-name="deze">W.K. Kleinhuis, directeur Veiligheidsregio Fryslân</text:span></text:p>
            <text:p><text:span text:style-name="ondertekening_naam">
            <text:span text:style-name="voornaam"/>
            <text:span text:style-name="achternaam"/>
          </text:span></text:p>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Fryslân</text:p>
            </table:table-cell>
            <table:table-cell office:value-type="string" table:style-name="header.C">
              <text:p text:style-name="headerright"><text:span text:style-name="nr">Nr. 586</text:span><text:line-break/><text:date style:data-style-name="dag" text:fixed="true" text:date-value="2017-10-18"/><text:line-break/><text:date style:data-style-name="jaar" text:fixed="true" text:date-value="2017-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7  nr. 586</text:span><text:date style:data-style-name="nicedate" text:fixed="true" text:date-value="2017-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7  nr. 586</text:span><text:date style:data-style-name="nicedate" text:fixed="true" text:date-value="2017-10-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eling Budgethouderschap Veiligheidsregio Fryslân</meta:user-defined>
    <meta:user-defined meta:name="OVERHEIDop.doctype">Officiële Publicaties, versie 1.1</meta:user-defined>
    <meta:user-defined meta:name="OVERHEIDop.publicationName">Blad gemeenschappelijke regeling</meta:user-defined>
    <meta:user-defined meta:name="DCTERMS.W3CDTF/OVERHEIDop.jaargang">2017</meta:user-defined>
    <meta:user-defined meta:name="DCTERMS.W3CDTF/DCTERMS.available">2017-10-18</meta:user-defined>
    <meta:user-defined meta:name="OVERHEIDop.publicationIssue">586</meta:user-defined>
    <meta:user-defined meta:name="OVERHEIDop.BgrID/DC.identifier">bgr-2017-586</meta:user-defined>
    <meta:user-defined meta:name="OVERHEID.TaxonomieBeleidsagenda/OVERHEID.category">Bestuur | Organisatie en beleid</meta:user-defined>
    <meta:user-defined meta:name="OVERHEID.Provincie/DC.spatial">Fryslân</meta:user-defined>
    <meta:user-defined meta:name="DC.source">N.v.t.;</meta:user-defined>
    <meta:user-defined meta:name="DCTERMS.alternative">Regeling Budgethouderschap Veiligheidsregio Fryslân</meta:user-defined>
    <meta:user-defined meta:name="OVERHEID.Organisatietype/OVERHEID.organisationType">regionaal samenwerkingsorgaan</meta:user-defined>
    <meta:user-defined meta:name="OVERHEID.Informatietype/DC.type">officiële publicatie</meta:user-defined>
    <meta:user-defined meta:name="OVERHEID.RegionaalSamenwerkingsorgaan/DC.creator">Veiligheidsregio Fryslân</meta:user-defined>
    <dc:language>nl</dc:language>
    <meta:user-defined meta:name="OVERHEIDgvop.Informatietype/DC.type">Overige besluiten van algemene strekking</meta:user-defined>
    <meta:user-defined meta:name="OVERHEID.RegionaalSamenwerkingsorgaan/DCTERMS.publisher">Veiligheidsregio Fryslân</meta:user-defined>
    <meta:user-defined meta:name="OVERHEID.RegionaalSamenwerkingsorgaan/OVERHEID.authority">Veiligheidsregio Fryslân</meta:user-defined>
    <meta:user-defined meta:name="OVERHEIDop.versieInformatie"/>
  </office:meta>
</office:document-meta>
</file>