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ogelijkheid tot het kenbaar maken van zienswijzen op het rampbestrijdingsplan Vliegbasis Leeuwar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Op grond van art. 17 Wet veiligheidsregio’s (Wvr) is de Bestuurscommissie Veiligheid van Veiligheidsregio Fryslân voornemens het geactualiseerde rampbestrijdingsplan voor Vliegbasis Leeuwarden (Keegsdijkje 7 te Leeuwarden) vast te stellen. Dit rampbestrijdingsplan beschrijft de wijze waarop hulpdiensten, zoals de brandweer, politie en geneeskundige diensten, samen met Vliegbasis Leeuwarden in een voorkomend geval een incident bestrijden op of rondom het terrein van de vliegbasis. Volgens de Wvr moet het rampbestrijdingsplan eens in de vier jaar worden vastgesteld. In 2016 is het geactualiseerd. </text:p>
            <text:p text:style-name="al"/>
            <text:p text:style-name="al">Het concept-rampbestrijdingsplan ligt van 1 september t/m 13 oktober, tijdens kantooruren, voor een ieder ter inzage in het gemeentehuis van Leeuwarden (Oldehoofsterkerkhof 2 te Leeuwarden), het gemeentehuis van Leeuwarderadeel (Ljipstrjitte 1 te Stiens), het gemeentehuis van Menameradiel (Dyksterbuorren 16 te Menaam) en bij Veiligheidsregio Fryslân (Harlingertrekweg 58 te Leeuwarden). Daarnaast is het plan te vinden op de website van de betrokken gemeenten en Veiligheidsregio Fryslân (<text:a xlink:href="http://www.vrfryslan.nl/publicaties" xlink:type="simple">www.vrfryslan.nl/publicaties</text:a>). Gedurende de genoemde periode kan een ieder zienswijzen kenbaar maken bij Veiligheidsregio Fryslân (t.a.v. de heer B.D. Steeman), Postbus 612, 8901 BK Leeuwarden. Per mail kunt u reageren via <text:a xlink:href="mailto:crisisbeheersing@vrfryslan.nl" xlink:type="simple">crisisbeheersing@vrfryslan.nl</text:a>.</text:p>
            <text:p text:style-name="al"/>
            <text:p text:style-name="al">Na afloop van de terinzagelegging zal de Bestuurscommissie Veiligheid van Veiligheidsregio Fryslân een definitief besluit nemen. Hierbij worden de ingediende zienswijzen in de besluitvorming meegenome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gemeenschappelijke regeling <text:line-break/>Veiligheidsregio Fryslân.</text:p>
            </table:table-cell>
            <table:table-cell office:value-type="string" table:style-name="header.C">
              <text:p text:style-name="headerright"><text:span text:style-name="nr">Nr. 413</text:span><text:line-break/><text:date style:data-style-name="dag" text:fixed="true" text:date-value="2016-09-01"/><text:line-break/><text:date style:data-style-name="jaar" text:fixed="true" text:date-value="2016-09-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6  nr. 413</text:span><text:date style:data-style-name="nicedate" text:fixed="true" text:date-value="2016-09-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16  nr. 413</text:span><text:date style:data-style-name="nicedate" text:fixed="true" text:date-value="2016-09-0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Mogelijkheid tot het kenbaar maken van zienswijzen op het rampbestrijdingsplan Vliegbasis Leeuwarden</meta:user-defined>
    <meta:user-defined meta:name="OVERHEIDop.doctype">Officiële Publicaties, versie 1.1</meta:user-defined>
    <meta:user-defined meta:name="OVERHEIDop.publicationName">Blad gemeenschappelijke regeling</meta:user-defined>
    <meta:user-defined meta:name="DCTERMS.W3CDTF/OVERHEIDop.jaargang">2016</meta:user-defined>
    <meta:user-defined meta:name="DCTERMS.W3CDTF/DCTERMS.available">2016-09-01</meta:user-defined>
    <meta:user-defined meta:name="OVERHEIDop.publicationIssue">413</meta:user-defined>
    <meta:user-defined meta:name="OVERHEIDop.BgrID/DC.identifier">bgr-2016-413</meta:user-defined>
    <meta:user-defined meta:name="OVERHEID.TaxonomieBeleidsagenda/OVERHEID.category">Bestuur | Organisatie en beleid</meta:user-defined>
    <meta:user-defined meta:name="OVERHEID.Provincie/DC.spatial">Fryslân</meta:user-defined>
    <meta:user-defined meta:name="OVERHEID.Organisatietype/OVERHEID.organisationType">regionaal samenwerkingsorgaan</meta:user-defined>
    <meta:user-defined meta:name="OVERHEID.RegionaalSamenwerkingsorgaan/DC.creator">Veiligheidsregio Fryslân</meta:user-defined>
    <meta:user-defined meta:name="OVERHEID.Informatietype/DC.type">officiële publicatie</meta:user-defined>
    <dc:language>nl</dc:language>
    <meta:user-defined meta:name="OVERHEID.PostcodeHuisnummer/OVERHEIDop.postcodeHuisnummer">8913HR 58</meta:user-defined>
    <meta:user-defined meta:name="OVERHEIDop.woonplaats">Leeuwarden</meta:user-defined>
    <meta:user-defined meta:name="OVERHEIDop.straatnaam">Harlingertrekweg</meta:user-defined>
    <meta:user-defined meta:name="OVERHEID.RegionaalSamenwerkingsorgaan/OVERHEID.authority">Veiligheidsregio Fryslân</meta:user-defined>
    <meta:user-defined meta:name="OVERHEID.RegionaalSamenwerkingsorgaan/DCTERMS.publisher">Veiligheidsregio Fryslân</meta:user-defined>
    <meta:user-defined meta:name="OVERHEIDgvop.Informatietype/DC.type">Overige overheidsinformatie</meta:user-defined>
    <meta:user-defined meta:name="OVERHEID.EPSG28992/DC.spatial">181058 579108</meta:user-defined>
    <meta:user-defined meta:name="OVERHEIDop.versieInformatie"/>
  </office:meta>
</office:document-meta>
</file>