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4">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6-5">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office:automatic-styles>
  <office:body>
    <office:text>
      <text:p text:style-name="new_page_staatscourant"/>
      <text:p text:style-name="single-kop-titel">COMPENSATIE HARDHEIDSCLAUSULE REISKOSTEN</text:p>
      <text:section text:name="regeling_id1-3-2" text:style-name="regeling">
        <text:section text:name="aanhef_id1-3-2-1" text:style-name="aanhef">
          <text:section text:name="preambule_id1-3-2-1-1" text:style-name="preambule">
            <text:p text:style-name="al"/>
            <text:p text:style-name="al">Het dagelijks bestuur van Veiligheidsregio Fryslân;</text:p>
            <text:p text:style-name="al"/>
            <text:p text:style-name="al">gelezen het voorstel van 23 juni 2016 (bijlage bij agendapunt 4);</text:p>
            <text:p text:style-name="al"/>
            <text:p text:style-name="al">gelet op artikel 9 van de Regeling Reis- en verblijfkosten Veiligheidsregio Fryslân;</text:p>
            <text:p text:style-name="al"/>
            <text:p text:style-name="al">BESLUIT:</text:p>
            <text:p text:style-name="al"/>
            <text:p text:style-name="al">de Compensatie Hardheidsclausule Reiskosten als volgt vast te stellen:</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De volgende begripsbepalingen zijn van toepassing in het kader van dit besluit:</text:p>
              </text:list-item>
            </text:list>
            <text:list text:style-name="id1-3-2-2-1-3">
              <text:list-item text:style-override="id1-3-2-2-1-3-1">
                <text:number>a.</text:number>
                <text:p text:style-name="al">netto maandinkomen:</text:p>
                <text:p text:style-name="al">het netto inkomen per maand in de peilmaand juli 2015, hierbij worden alle declaraties, uitbetaling meer-uren etc. niet meegerekend.</text:p>
              </text:list-item>
              <text:list-item text:style-override="id1-3-2-2-1-3-2">
                <text:number>b.</text:number>
                <text:p text:style-name="al">bedrag financiële achteruitgang reiskosten:</text:p>
                <text:p text:style-name="al">op basis van de reisbewegingen in de referteperiode 1 juli 2015 – 1 juli 2016 wordt uitgerekend welk bedrag voor reiskosten de medewerker zou hebben ontvangen volgens de in juni 2015 geldende regeling, rekening houdend met de regel dat op kantoordagen geen reiskosten gedeclareerd konden worden. Dit fictieve bedrag wordt verminderd met de werkelijke ontvangen reiskosten (zowel de gedeclareerde dienstreizen als de vergoeding woonwerk-verkeer) en het voordeel van fiscalisering van de reiskosten (ongeacht of daadwerkelijk gebruik is gemaakt van de fiscaliseringsregeling). Het bedrag wordt eenmalig bepaald over de referteperiode. Dit bedrag staat vast en wordt niet geïndexeerd.</text:p>
              </text:list-item>
            </text:list>
            <text:list text:style-name="id1-3-2-2-1-4">
              <text:list-item text:style-override="id1-3-2-2-1-4-1">
                <text:number>2.</text:number>
                <text:p text:style-name="al">De medewerker heeft gedurende 3 jaar recht op een compensatie als het bedrag van de financiële achteruitgang reiskosten per maand 3% of meer is van het netto maandinkomen.</text:p>
              </text:list-item>
              <text:list-item text:style-override="id1-3-2-2-1-4-2">
                <text:number>3.</text:number>
                <text:p text:style-name="al">De compensatie is het deel van de achteruitgang dat uitstijgt boven de 3%. </text:p>
              </text:list-item>
              <text:list-item text:style-override="id1-3-2-2-1-4-3">
                <text:number>4.</text:number>
                <text:p text:style-name="al">De compensatie wordt als volgt afgebouwd:</text:p>
              </text:list-item>
            </text:list>
            <text:list text:style-name="id1-3-2-2-1-5">
              <text:list-item text:style-override="id1-3-2-2-1-5-1">
                <text:number>a.</text:number>
                <text:p text:style-name="al">over de periode juli 2015 - juni 2016: 75% van de compensatie;</text:p>
              </text:list-item>
              <text:list-item text:style-override="id1-3-2-2-1-5-2">
                <text:number>b.</text:number>
                <text:p text:style-name="al">over de periode juli 2016 - juni 2017: 50% van de compensatie;</text:p>
              </text:list-item>
              <text:list-item text:style-override="id1-3-2-2-1-5-3">
                <text:number>c.</text:number>
                <text:p text:style-name="al">over de periode juli 2017 – juni 2018: 25% van de compensatie.</text:p>
              </text:list-item>
            </text:list>
            <text:list text:style-name="id1-3-2-2-1-6">
              <text:list-item text:style-override="id1-3-2-2-1-6-1">
                <text:number>5.</text:number>
                <text:p text:style-name="al">Om aanspraak te kunnen maken op de onder 2 genoemde compensatie, dient de medewerker voor 1 januari 2015 in dienst te zijn getreden. </text:p>
              </text:list-item>
              <text:list-item text:style-override="id1-3-2-2-1-6-2">
                <text:number>6.</text:number>
                <text:p text:style-name="al">Indien een medewerker aanspraak heeft op de onder 2 genoemde compensatie, maar hij gaat voor 1 juli 2018 uit dienst, dan ontvangt de medewerker de vergoeding voor het desbetreffende jaar naar rato per maand. </text:p>
              </text:list-item>
              <text:list-item text:style-override="id1-3-2-2-1-6-3">
                <text:number>7.</text:number>
                <text:p text:style-name="al">Indien in de periode van 1 juli 2015 – 1 juli 2018 de standplaats, het huisadres of het aantal werkdagen wijzigt, zal de compensatie worden herrekend, tenzij door deze wijziging de afstand woonwerk-verkeer toeneemt of het aantal werkdagen toeneemt. </text:p>
              </text:list-item>
              <text:list-item text:style-override="id1-3-2-2-1-6-4">
                <text:number>8.</text:number>
                <text:p text:style-name="al">De compensatie wordt uitbetaald in september 2016, juli 2017 en juli 2018. </text:p>
              </text:list-item>
              <text:list-item text:style-override="id1-3-2-2-1-6-5">
                <text:number>9.</text:number>
                <text:p text:style-name="al">Dit besluit kan worden aangehaald als “Compensatie Hardheidsclausule Reiskosten”.</text:p>
              </text:list-item>
            </text:list>
            <text:p text:style-name="al">  </text:p>
            <text:p text:style-name="al">Aldus vastgesteld door het Dagelijks Bestuur op 23 juni 2016,</text:p>
            <text:p text:style-name="al">  </text:p>
            <text:p text:style-name="al">Voorzitter, de heer F.J.M. Crone</text:p>
            <text:p text:style-name="al">  </text:p>
            <text:p text:style-name="al">Secretaris, de heer W.K. Kleinhuis</text:p>
            <text:p text:style-name="al"/>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gemeenschappelijke regeling <text:line-break/>Veiligheidsregio Fryslân.</text:p>
            </table:table-cell>
            <table:table-cell office:value-type="string" table:style-name="header.C">
              <text:p text:style-name="headerright"><text:span text:style-name="nr">Nr. 326</text:span><text:line-break/><text:date style:data-style-name="dag" text:fixed="true" text:date-value="2016-06-29"/><text:line-break/><text:date style:data-style-name="jaar" text:fixed="true" text:date-value="2016-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6  nr. 326</text:span><text:date style:data-style-name="nicedate" text:fixed="true" text:date-value="2016-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6  nr. 326</text:span><text:date style:data-style-name="nicedate" text:fixed="true" text:date-value="2016-06-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COMPENSATIE HARDHEIDSCLAUSULE REISKOSTEN</meta:user-defined>
    <meta:user-defined meta:name="OVERHEIDop.doctype">Officiële Publicaties, versie 1.1</meta:user-defined>
    <meta:user-defined meta:name="OVERHEIDop.publicationName">Blad gemeenschappelijke regeling</meta:user-defined>
    <meta:user-defined meta:name="DCTERMS.W3CDTF/OVERHEIDop.jaargang">2016</meta:user-defined>
    <meta:user-defined meta:name="DCTERMS.W3CDTF/DCTERMS.available">2016-06-29</meta:user-defined>
    <meta:user-defined meta:name="OVERHEIDop.publicationIssue">326</meta:user-defined>
    <meta:user-defined meta:name="OVERHEIDop.BgrID/DC.identifier">bgr-2016-326</meta:user-defined>
    <meta:user-defined meta:name="OVERHEID.TaxonomieBeleidsagenda/OVERHEID.category">Bestuur | Organisatie en beleid</meta:user-defined>
    <meta:user-defined meta:name="OVERHEID.Organisatietype/OVERHEID.organisationType">regionaal samenwerkingsorgaan</meta:user-defined>
    <meta:user-defined meta:name="OVERHEID.RegionaalSamenwerkingsorgaan/DC.creator">Veiligheidsregio Fryslân</meta:user-defined>
    <dc:language>nl</dc:language>
    <meta:user-defined meta:name="OVERHEID.Informatietype/DC.type">officiële publicatie</meta:user-defined>
    <meta:user-defined meta:name="OVERHEID.RegionaalSamenwerkingsorgaan/DCTERMS.publisher">Veiligheidsregio Fryslân</meta:user-defined>
    <meta:user-defined meta:name="OVERHEID.RegionaalSamenwerkingsorgaan/OVERHEID.authority">Veiligheidsregio Fryslân</meta:user-defined>
    <meta:user-defined meta:name="OVERHEIDgvop.Informatietype/DC.type">Beleidsregels</meta:user-defined>
    <meta:user-defined meta:name="OVERHEID.Provincie/DC.spatial">Fryslân</meta:user-defined>
    <meta:user-defined meta:name="OVERHEIDop.versieInformatie"/>
  </office:meta>
</office:document-meta>
</file>