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66</text:p>
      <text:p text:style-name="ifm_p_font.roman_mt.3.76mm_ifm">Vragen van het lid <text:span text:style-name="ifm_span_font.bold_ifm">Vellinga-Beemsterboer</text:span> (D66) aan de Minister van Landbouw, Visserij, Voedselzekerheid en Natuur over <text:span text:style-name="ifm_span_font.italic_ifm">het bericht «Hoe de Waddentop in Esbjerg uitmondde in een deceptie»</text:span> (ingezonden 1 juni 2026).</text:p>
      <text:p text:style-name="ifm_p_font.roman_mt.3.76mm_ifm">Antwoord van Minister <text:span text:style-name="ifm_span_font.bold_ifm">Van Essen</text:span> (Landbouw, Visserij, Voedselzekerheid en Natuur) (ontvangen  16 juni 2026).</text:p>
      <text:p text:style-name="ifm_p_mt.3.76mm_ifm">Vraag 1</text:p>
      <text:p text:style-name="ifm_p_ifm">Hoe beoordeelt u het verloop en de uitkomsten van de trilaterale Waddenzeeconferentie in Esbjerg?<text:note text:id="ID-2026Z11496-d41e56" text:note-class="footnote"><text:note-citation text:label="1 ">1</text:note-citation><text:note-body><text:p text:style-name="ifm_p_font.normal_size.6.93pt_mt..5mm_indent.-0.1161in_mleft.0.1161in_ifm">Leeuwarder Courant, 29 mei 2026, «Hoe de Waddentop in Esbjerg uitmondde in een deceptie» (https://lc.nl/friesland/waddengebied/waddenzee-regeringsconferentie-esbjerg-49212755.html)</text:p></text:note-body></text:note></text:p>
      <text:p text:style-name="ifm_p_mt.3.76mm_ifm">Antwoord 1</text:p>
      <text:p text:style-name="ifm_p_ifm">Ik betreur dat het vanwege de op dat moment nog lopende kabinetsformatie in Denemarken onmogelijk was om een politieke ontmoeting met mijn Deense en Duitse collega’s te hebben op de conferentie in Esbjerg. Dit was een onvoorziene samenloop van omstandigheden waar helaas niets aan te doen was. Toch beoordeel ik het verloop en de uitkomsten van de conferentie als geheel positief. Er zijn veel nieuwe connecties gelegd tussen overheden, NGO’s en bedrijfsleven in de drie Waddenzeelanden en er is onder andere een gezamenlijk statement getekend door de drie landen waarin het belang van de bescherming van de Waddenzee opnieuw bevestigd is.<text:note text:id="ID-2266-d41e65" text:note-class="footnote"><text:note-citation text:label="2 ">2</text:note-citation><text:note-body><text:p text:style-name="ifm_p_font.normal_size.6.93pt_mt..5mm_indent.-0.1161in_mleft.0.1161in_ifm">Denmark, Germany, and the Netherlands reaffirm their commitment to protecting the Wadden Sea | Wadden Sea</text:p></text:note-body></text:note></text:p>
      <text:p text:style-name="ifm_p_mt.3.76mm_ifm">Vraag 2</text:p>
      <text:p text:style-name="ifm_p_ifm">Hoe beoordeelt u het feit dat er geen gezamenlijke regeringsverklaring tot stand is gekomen tussen Nederland, Duitsland en Denemarken?</text:p>
      <text:p text:style-name="ifm_p_mt.3.76mm_ifm">Antwoord 2</text:p>
      <text:p text:style-name="ifm_p_ifm">In het gezamenlijke statement van de drie landen op de conferentie is uitgesproken dat de drie landen alsnog een regeringsverklaring zullen tekenen zodra de nieuwe Deense regering geïnstalleerd is. Van uitstel komt dus zeker geen afstel.</text:p>
      <text:p text:style-name="ifm_p_mt.3.76mm_ifm">Vraag 3</text:p>
      <text:p text:style-name="ifm_p_ifm">Deelt u de mening dat voor een goede bescherming van het Werelderfgoed Waddenzee goede internationale afspraken onontbeerlijk zijn?</text:p>
      <text:p text:style-name="ifm_p_mt.3.76mm_ifm">Antwoord 3</text:p>
      <text:p text:style-name="ifm_p_ifm">Ja.</text:p>
      <text:p text:style-name="ifm_p_mt.3.76mm_ifm">Vraag 4</text:p>
      <text:p text:style-name="ifm_p_ifm">Acht u intensievere samenwerking tussen de Waddenzeelanden noodzakelijk gezien de gezamenlijke verantwoordelijkheid voor het beschermen van de Waddenzee als ecologische eenheid en UNESCO Werelderfgoed?</text:p>
      <text:p text:style-name="ifm_p_mt.3.76mm_ifm">Antwoord 4</text:p>
      <text:p text:style-name="ifm_p_ifm">Ja. De trilaterale Waddenzee samenwerking is sinds het ontstaan in 1978 gebaseerd op een vrijwillige samenwerking tussen de drie landen Denemarken, Duitsland en Nederland.<text:note text:id="ID-2266-d41e113" text:note-class="footnote"><text:note-citation text:label="3 ">3</text:note-citation><text:note-body><text:p text:style-name="ifm_p_font.normal_size.6.93pt_mt..5mm_indent.-0.1161in_mleft.0.1161in_ifm">https://www.waddensea-worldheritage.org/resources/joint-declaration-protection-wadden-sea</text:p></text:note-body></text:note> De wens om intensiever samen te werken zal dus ook door de andere twee landen gedeeld moeten worden om gerealiseerd te kunnen worden. Nederland zal als voorzitter deze wens met Duitsland en Denemarken bespreken.</text:p>
      <text:p text:style-name="ifm_p_mt.3.76mm_ifm">Vraag 5</text:p>
      <text:p text:style-name="ifm_p_ifm">Welke concrete resultaten zijn volgens u, ondanks het uitblijven van een regeringsverklaring, wel bereikt tijdens de conferentie in Esbjerg?</text:p>
      <text:p text:style-name="ifm_p_mt.3.76mm_ifm">Antwoord 5</text:p>
      <text:p text:style-name="ifm_p_ifm">Het belang van de bescherming van de Waddenzee is op de conferentie opnieuw bevestigd door de drie deelnemende landen in een gezamenlijk statement. Ook is het voorzitterschap van de trilaterale samenwerking overgegaan van Denemarken naar Nederland. Luzette Kroon, Dijkgraaf van het Wetterskip Fryslân, zal deze rol de komende vier jaar namens Nederland vervullen. De brede deelname van overheden, NGO’s en bedrijfsleven aan de conferentie heeft daarnaast geleid tot meer wederzijds begrip.</text:p>
      <text:p text:style-name="ifm_p_mt.3.76mm_ifm">Vraag 6</text:p>
      <text:p text:style-name="ifm_p_ifm">Welke prioriteiten stelt Nederland tijdens het aankomende voorzitterschap van de Trilaterale Waddenzee Samenwerking?</text:p>
      <text:p text:style-name="ifm_p_mt.3.76mm_ifm">Antwoord 6</text:p>
      <text:p text:style-name="ifm_p_ifm">Zodra de nieuwe Deense regering is aangetreden, leggen we de gezamenlijke inzet voor de samenwerking in de komende vier jaar vast in de Verklaring van Esbjerg. Zodra het zover is, zal ik deze ook met uw Kamer delen. Uit de Verklaring van Esbjerg zullen ook de prioriteiten en doelen van het Nederlandse voorzitterschap volgen. Deze prioriteiten en doelen worden de komende tijd uitgewerkt in samenspraak met overheden, NGO’s en stakeholders in het gebied. Hierbij zal de Waddengovernance worden betrokken. Ook zal er afstemming plaatsvinden met Duitsland en Denemarken. Inzet van Nederland is om het Werelderfgoed en de natuur beter te beschermen, met tegelijk oog voor de mensen die in het Waddengebied wonen en werken.</text:p>
      <text:p text:style-name="ifm_p_mt.3.76mm_ifm">Vraag 7</text:p>
      <text:p text:style-name="ifm_p_ifm">Welke concrete doelen wil Nederland tijdens het voorzitterschap bereiken op het gebied van natuurherstel, klimaatadaptatie en ecologische bescherming van de Waddenzee?</text:p>
      <text:p text:style-name="ifm_p_mt.3.76mm_ifm">Antwoord 7</text:p>
      <text:p text:style-name="ifm_p_ifm">Zie het antwoord op vraag 6.</text:p>
      <text:p text:style-name="ifm_p_mt.3.76mm_ifm">Vraag 8</text:p>
      <text:p text:style-name="ifm_p_ifm">Welke stappen gaat Nederland als voorzitter zetten om te komen tot meer gezamenlijke en bindende afspraken tussen de drie Waddenzeelanden?</text:p>
      <text:p text:style-name="ifm_p_mt.3.76mm_ifm">Antwoord 8</text:p>
      <text:p text:style-name="ifm_p_ifm">De trilaterale Waddenzee samenwerking is sinds het ontstaan in 1978 gebaseerd op een vrijwillige samenwerking. Deze vrijwillige samenwerking komt voort uit de grote verschillen die er bestaan tussen de governance van het Waddengebied in de drie verschillende landen. Nederland zal als voorzitter de wens om tot meer gezamenlijke en bindende afspraken te komen met Duitsland en Denemarken bespreken. Mocht deze wens door de andere twee landen gedeeld worden, dan zal er hiertoe gedurende het Nederlandse voorzitterschap een voorstel gedaan worden aan de andere twee landen.</text:p>
      <text:p text:style-name="ifm_p_mt.3.76mm_ifm">Vraag 9</text:p>
      <text:p text:style-name="ifm_p_ifm">Hoe gaat Nederland zich tijdens het voorzitterschap inzetten voor betere afstemming over grootschalige infrastructuurprojecten, zoals de aanleg van stroomkabels door het Waddengebied?</text:p>
      <text:p text:style-name="ifm_p_mt.3.76mm_ifm">Antwoord 9</text:p>
      <text:p text:style-name="ifm_p_ifm">In trilateraal verband werken Nederland, Denemarken en Duitsland aan het LANICE-project.<text:note text:id="ID-2266-d41e187" text:note-class="footnote"><text:note-citation text:label="4 ">4</text:note-citation><text:note-body><text:p text:style-name="ifm_p_font.normal_size.6.93pt_mt..5mm_indent.-0.1161in_mleft.0.1161in_ifm">Energietransitie | Wadden Sea</text:p></text:note-body></text:note> Dit project heeft als doelstelling om de EU-doelstellingen voor de aansluiting van hernieuwbare energie te ondersteunen met behoud van de unieke (ecologische) waarden van de Waddenzee. Nederland, Denemarken en Duitsland werken binnen LANICE aan het ontwikkelen van maatregelen om de milieu-impact effectief te verminderen. Dit wordt gedaan door milieueffecten -en conflicten te onderzoeken en de mogelijkheden voor mitigatie en versnelling van projecten voor de energie-infrastructuur in de Waddenzee in kaart te brengen.</text:p>
      <text:p text:style-name="ifm_p_ifm">Nederland heeft in het Programma Aansluiting Wind op Zee – Eemshaven onderzoek gedaan naar de mogelijkheden voor energie-infrastructuur in het Nederlandse deel van de Waddenzee. In PAWOZ – Eemshaven is uitgebreid gekeken naar de effecten van de aanleg van energie-infrastructuur en mitigerende maatregelen. Vanuit de opgedane kennis, ervaring en expertise van PAWOZ – Eemshaven zal Nederland in haar rol als voorzitter actief blijven bijdragen aan de verdere ontwikkeling van LANICE. Uiteraard in samenwerking met de andere Waddenzee-landen en de betrokken stakeholders, zoals de Waddengovernance en het Omgevingsberaad Waddengebied, alsmede met natuur -en milieuorganisaties.</text:p>
      <text:p text:style-name="ifm_p_mt.3.76mm_ifm">Vraag 10</text:p>
      <text:p text:style-name="ifm_p_ifm">Hoe gaat Nederland tijdens het voorzitterschap voorkomen dat nationale verschillen blijven leiden tot versnipperde besluitvorming binnen de trilaterale samenwerking?</text:p>
      <text:p text:style-name="ifm_p_mt.3.76mm_ifm">Antwoord 10</text:p>
      <text:p text:style-name="ifm_p_ifm">De verschillen in besluitvorming binnen de trilaterale samenwerking komen voort uit de verschillen die er bestaan tussen de governance van het Waddengebied in de drie landen. Dit is inherent aan het feit dat de Waddenzee zich binnen de grenzen van drie landen bevindt. Met de aanwijzing in 2009 tot Werelderfgoed is het wel minder vrijblijvend geworden: Unesco spreekt de Waddenzeelanden gezamenlijk aan. Nederland zal zich als voorzitter inzetten voor goede afstemming van de besluitvorming binnen de trilaterale Wadden Sea Board, die minimaal twee keer per jaar vergaderd.<text:note text:id="ID-2266-d41e213" text:note-class="footnote"><text:note-citation text:label="5 ">5</text:note-citation><text:note-body><text:p text:style-name="ifm_p_font.normal_size.6.93pt_mt..5mm_indent.-0.1161in_mleft.0.1161in_ifm">Organisational Structure | Wadden Sea</text:p></text:note-body></text:note></text:p>
      <text:p text:style-name="ifm_p_mt.3.76mm_ifm">Vraag 11</text:p>
      <text:p text:style-name="ifm_p_ifm">Wanneer is de eerstvolgende geplande bestuurlijke bijeenkomst in het kader van de trilaterale Waddenzee-samenwerking?</text:p>
      <text:p text:style-name="ifm_p_mt.3.76mm_ifm">Antwoord 11</text:p>
      <text:p text:style-name="ifm_p_ifm">De trilaterale Wadden Sea Board vergadert minimaal twee keer per jaar, de eerstvolgende keer in november 2026. Hierin zijn de drie samenwerkende landen op ambtelijk niveau vertegenwoordigd. De eerstvolgende reguliere bestuurlijke bijeenkomst van de trilaterale Waddenzee samenwerking is gepland medio 2030, op de volgende regeringsconferentie in Nederland. Omdat de Waddenzee daarop niet kan wachten, zal ik – in overleg met mijn Deense collega – mijn collegaministers uitnodigen in Nederland om de Verklaring van Esbjerg te tekenen, zodra de nieuwe Deense regering daartoe in staat is. Ook is het mijn streven om in 2028, wanneer de trilaterale samenwerking 50 jaar bestaat, een extra trilaterale bestuurlijke bijeenkomst en conferentie te organiseren, in het Nederlandse Waddengebie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ellinga-Beemsterboer over het bericht 'Hoe de Waddentop in Esbjerg uitmondde in een deceptie'</dc:title>
    <meta:user-defined meta:name="OVERHEIDop.ParlID/DC.identifier">ah-tk-20252026-2266</meta:user-defined>
    <meta:user-defined meta:name="OVERHEIDop.configuratie">https://repository.officiele-overheidspublicaties.nl/MasterConfiguraties/MC-OEP-KamervragenAanhangsel-Web/1.9/xml/MC-OEP-KamervragenAanhangsel-Web.xml</meta:user-defined>
    <meta:user-defined meta:name="OVERHEIDop.vraagnummer">2026Z11496</meta:user-defined>
    <meta:user-defined meta:name="OVERHEIDop.aanhangselNummer">2266</meta:user-defined>
    <meta:user-defined meta:name="OVERHEIDop.ontvanger">J. van Essen</meta:user-defined>
    <meta:user-defined meta:name="DCTERMS.W3CDTF/OVERHEIDop.datumOntvangst">2026-06-16</meta:user-defined>
    <meta:user-defined meta:name="OVERHEIDop.AanhangselTypen/DC.type">Antwoord</meta:user-defined>
    <meta:user-defined meta:name="OVERHEIDop.indiener">M.C.A. Vellinga-Beemsterb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6</meta:user-defined>
    <meta:user-defined meta:name="DC.title">Antwoord op vragen van het lid Vellinga-Beemsterboer over het bericht 'Hoe de Waddentop in Esbjerg uitmondde in een deceptie'</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TaxonomieBeleidsagenda/OVERHEID.category">Internationaal | Organisatie en beleid</meta:user-defined>
    <meta:user-defined meta:name="OVERHEIDop.versieInformatie"/>
  </office:meta>
</office:document-meta>
</file>