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5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56</text:p>
      <text:p text:style-name="ifm_p_font.roman_mt.3.76mm_ifm">Vragen van het lid <text:span text:style-name="ifm_span_font.bold_ifm">De Kort</text:span> (VVD) aan de Minister van Langdurige Zorg, Jeugd en Sport over <text:span text:style-name="ifm_span_font.italic_ifm">de Dag van de Geleidehond</text:span> (ingezonden 29 april 2026).</text:p>
      <text:p text:style-name="ifm_p_font.roman_mt.3.76mm_ifm">Antwoord van Minister <text:span text:style-name="ifm_span_font.bold_ifm">Sterk</text:span> (Langdurige Zorg, Jeugd en Sport) (ontvangen  15 juni 2026). Zie ook Aanhangsel Handelingen, vergaderjaar 2025–2026, nr. 1969</text:p>
      <text:p text:style-name="ifm_p_mt.3.76mm_ifm">Vraag 1 en 2</text:p>
      <text:p text:style-name="ifm_p_ifm">Bent u bekend met de Dag van de geleidehond? Zo ja, deelt u de mening dat meer bekendheid voor hulphonden, zowel voor geleidehonden als andere hulphonden die helpen met bijvoorbeeld PTSS, belangrijk is?</text:p>
      <text:p text:style-name="ifm_p_ifm">In welke mate herkent u de signalen dat mensen met een hulphond op openbare plekken regelmatig geweerd worden, terwijl toegang wettelijk verplicht is?</text:p>
      <text:p text:style-name="ifm_p_mt.3.76mm_ifm">Antwoord 1 en 2</text:p>
      <text:p text:style-name="ifm_p_ifm">Ja, ik ben bekend met de Dag van de geleidehond. Mooi dat op deze dag de bekendheid voor hulphonden aandacht krijgt. Helaas ben ik ook bekend met de signalen dat mensen met een hulphond op openbare plekken geweigerd worden. Uit onderzoek van de Nederlandse Assistentiehonden Branchevereniging (2025) blijkt dat 44% van de hulphondengebruikers wel eens toegang tot een openbare plek is geweigerd.<text:note text:id="ID-2256-d41e78" text:note-class="footnote"><text:note-citation text:label="1 ">1</text:note-citation><text:note-body><text:p text:style-name="ifm_p_font.normal_size.6.93pt_mt..5mm_indent.-0.1161in_mleft.0.1161in_ifm">NAHB: Assistentiehonden voortaan direct herkenbaar door uniform dekje, 2025, https://nahb.nl/uniform-dekje/</text:p></text:note-body></text:note> Ook uit recent onderzoek van de Oogvereniging blijkt dat één op de drie geleidehondengebruikers het afgelopen jaar wel eens is geweigerd of een oplossing kreeg aangeboden die niet werkbaar was tot het verkrijgen van toegang tot de locatie.<text:note text:id="ID-2256-d41e86" text:note-class="footnote"><text:note-citation text:label="2 ">2</text:note-citation><text:note-body><text:p text:style-name="ifm_p_font.normal_size.6.93pt_mt..5mm_indent.-0.1161in_mleft.0.1161in_ifm">Oogvereniging: In 1 op de 3 situaties wordt een geleidehond geweigerd, 2026, https://www.oogvereniging.nl/nieuws/rapport-weigeren-geleidehond/</text:p></text:note-body></text:note></text:p>
      <text:p text:style-name="ifm_p_mt.3.76mm_ifm">Vraag 3</text:p>
      <text:p text:style-name="ifm_p_ifm">In welke mate herkent u de signalen dat er sprake is van nep-hulphonden, waarbij honden voor veel geld verkocht worden die niet in staat zijn om hun baasje te helpen op de benodigde manier?</text:p>
      <text:p text:style-name="ifm_p_mt.3.76mm_ifm">Antwoord 3</text:p>
      <text:p text:style-name="ifm_p_ifm">Ook dit signaal herken ik. De hulphondensector heeft mij op dit probleem geattendeerd.</text:p>
      <text:p text:style-name="ifm_p_mt.3.76mm_ifm">Vraag 4</text:p>
      <text:p text:style-name="ifm_p_ifm">Denkt u dat een kwaliteitskeurmerk en een daaraan verbonden hulpdierenpaspoort voor deze beide problemen een oplossing kan zijn? Zo ja, op welke manier kan dat vormgegeven worden? Zo nee, waarom niet?</text:p>
      <text:p text:style-name="ifm_p_mt.3.76mm_ifm">Antwoord 4</text:p>
      <text:p text:style-name="ifm_p_ifm">Een kwaliteitskeurmerk met een conformiteitenbeoordeling kan inderdaad een oplossing zijn voor deze problemen. Daarover ben ik met de sector in gesprek. Met een conformiteitsbeoordeling kan worden beoordeeld of een product, dienst, persoon, ontwerp of een systeem voldoet aan bepaalde vooraf gestelde eisen. Deze beoordeling wordt uitgevoerd door een onafhankelijke organisatie en is daarmee een kwaliteitskeurmerk voor hulphondenscholen. Daarmee wordt het onderscheid tussen gekwalificeerde scholen met goed opgeleide hulphonden en niet gekwalificeerde scholen met «nephulphonden» duidelijk. Dit kan eenvoudig</text:p>
      <text:p text:style-name="ifm_p_ifm">gecontroleerd worden aan de hand van een lijst van scholen die voldoen aan het keurmerk. De normen die onderdeel uitmaken van de beoordeling worden gebaseerd op een Europees normalisatietraject voor hulphonden. Het is nog niet exact bekend wanneer dit normalisatietraject gereed is. Daarom is een startdatum van een lancering van een dergelijk keurmerk nog niet bekend.</text:p>
      <text:p text:style-name="ifm_p_ifm">Naast een keurmerk is herkenbaarheid van hulphonden die zijn getraind door een gekeurde school van belang. In de gesprekken met de sector over het conformiteitenstelsel bespreek ik ook wat de mogelijkheden zijn voor een uniform uiterlijk kenmerk ter identificatie van hulphonden die voldoen aan het kwaliteitskeurmerk. Een volgende stap is om samen met de sector en met MKB-Nederland in gesprek te gaan over hoe bedrijven en organisatie hierover geïnformeerd kunnen worden, zodat weigeringen voorkomen worden. De exacte termijn van deze actie is nog onbekend, omdat dit ook samenhangt met de implementatie van het nieuwe certificeringsstelsel.</text:p>
      <text:p text:style-name="ifm_p_ifm">Het dierenpaspoort is niet het instrument om te bewijzen dat er sprake is van een hulphond die voldoet aan het keurmerk. Het paspoort is een verplichting op grond van EU Verordening 2016/429 (Diergezondheidsverordening) en het Besluit houders van dieren. Dit paspoort is verplicht voor alle honden die op of na 1 november 2021 zijn geboren. Het paspoort zorgt, naast de verplichte chip, voor de identificatie van de hond en heeft als doel om publieke gezondheidseisen te borgen. Het paspoort is dus niet bedoeld voor doeleinden als een kwaliteitskeurmerk.</text:p>
      <text:p text:style-name="ifm_p_mt.3.76mm_ifm">Vraag 5</text:p>
      <text:p text:style-name="ifm_p_ifm">Bent u ermee bekend dat de gemiddelde wachttijd voor een hulphond inmiddels is opgelopen tot anderhalf tot twee jaar? Deelt u de mening dat deze wachttijd drastisch omlaag zou moeten?</text:p>
      <text:p text:style-name="ifm_p_mt.3.76mm_ifm">Antwoord 5</text:p>
      <text:p text:style-name="ifm_p_ifm">Daar ben ik mee bekend. Ik deel ook uw opvatting dat de wachtlijsten omlaag moeten.</text:p>
      <text:p text:style-name="ifm_p_mt.3.76mm_ifm">Vraag 6</text:p>
      <text:p text:style-name="ifm_p_ifm">Ziet u mogelijkheden om met een voorlichtingscampagne over de hulphond meer mensen te enthousiasmeren om een geleidehond op te leiden?</text:p>
      <text:p text:style-name="ifm_p_mt.3.76mm_ifm">Antwoord 6</text:p>
      <text:p text:style-name="ifm_p_ifm">Hulphonden worden doorgaans opgeleid door of met behulp van een hondenschool. In mijn gesprekken met de sector zal ik nagaan welke problemen er concreet zijn en of ik hen in contact kan brengen met relevante partijen die kunnen helpen met het oplossen van de desbetreffende problemen.</text:p>
      <text:p text:style-name="ifm_p_mt.3.76mm_ifm">Vraag 7</text:p>
      <text:p text:style-name="ifm_p_ifm">In welke mate herkent u de signalen dat er onduidelijkheid bestaat voor mensen met een visuele beperking of zij een hulphond vergoed kunnen krijgen bij de zorgverzekeraar of de gemeente?</text:p>
      <text:p text:style-name="ifm_p_mt.3.76mm_ifm">Antwoord 7</text:p>
      <text:p text:style-name="ifm_p_ifm">Ik ben bekend met deze signalen. Voor mensen met een visuele beperking is de route in principe helder: de blindengeleidehond valt onder het basispakket van de Zorgverzekeringswet (Zvw) en wordt vergoed via de zorgverzekeraar. Toch kan er in de praktijk verwarring ontstaan. Sommige andere typen hulphonden kunnen in het kader van de beleidsvrijheid van de Wet maatschappelijke ondersteuning door de gemeente worden vergoed; dat onderscheid is voor mensen niet altijd inzichtelijk, wat kan leiden tot onduidelijkheid over welke route voor hen van toepassing is. Ik ga met gebruikers en de sector in gesprek om te kijken waar de onduidelijkheden zitten betreft het aanvragen van vergoeding van een geleidehond en om te kijken wat voor oplossingen er mogelijk zij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De Kort over de Dag van de Geleidehond</dc:title>
    <meta:user-defined meta:name="OVERHEIDop.ParlID/DC.identifier">ah-tk-20252026-2256</meta:user-defined>
    <meta:user-defined meta:name="OVERHEIDop.configuratie">https://repository.officiele-overheidspublicaties.nl/MasterConfiguraties/MC-OEP-KamervragenAanhangsel-Web/1.9/xml/MC-OEP-KamervragenAanhangsel-Web.xml</meta:user-defined>
    <meta:user-defined meta:name="OVERHEIDop.vraagnummer">2026Z09125</meta:user-defined>
    <meta:user-defined meta:name="OVERHEIDop.aanhangselNummer">2256</meta:user-defined>
    <meta:user-defined meta:name="OVERHEIDop.ontvanger">W.R.C. Sterk</meta:user-defined>
    <meta:user-defined meta:name="DCTERMS.W3CDTF/OVERHEIDop.datumOntvangst">2026-06-15</meta:user-defined>
    <meta:user-defined meta:name="OVERHEIDop.AanhangselTypen/DC.type">Antwoord</meta:user-defined>
    <meta:user-defined meta:name="OVERHEIDop.indiener">A.H.J. de Kor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5</meta:user-defined>
    <meta:user-defined meta:name="DC.title">Antwoord op vragen van het lid De Kort over de Dag van de Geleidehond</meta:user-defined>
    <meta:user-defined meta:name="DCTERMS.W3CDTF/DCTERMS.available">2026-06-16</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