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39</text:p>
      <text:p text:style-name="ifm_p_font.roman_mt.3.76mm_ifm">Vragen van de leden <text:span text:style-name="ifm_span_font.bold_ifm">Klos</text:span>, <text:span text:style-name="ifm_span_font.bold_ifm">Van Leijen</text:span> en <text:span text:style-name="ifm_span_font.bold_ifm">Van Asten</text:span> (allen D66) aan de Ministers van Klimaat en Groene Groei en van Volkshuisvesting en Ruimtelijke Ordening over <text:span text:style-name="ifm_span_font.italic_ifm">het artikel «Energiezuinige warmtepomp dreigt fors duurder te worden, vooral voor huishoudens die flink verduurzamen: «Een grote strategische fout»»</text:span> (ingezonden 21 mei 2026).</text:p>
      <text:p text:style-name="ifm_p_font.roman_mt.3.76mm_ifm">Mededeling van Minister <text:span text:style-name="ifm_span_font.bold_ifm">Van Veldhoven-van der Meer</text:span> (Klimaat en Groene Groei) (ontvangen  12 juni 2026).</text:p>
      <text:p text:style-name="ifm_p_mt.3.76mm_ifm">Vraag 1</text:p>
      <text:p text:style-name="ifm_p_ifm">Bent u bekend met het artikel «Energiezuinige warmtepomp dreigt fors duurder te worden, vooral voor huishoudens die flink verduurzamen: «Een grote strategische fout»», waarin zorgen worden geuit over stijgende kosten voor warmtepompen door flexibele nettarieven voor kleinverbruikers?<text:note text:id="N1" text:note-class="footnote"><text:note-citation text:label="1 ">1</text:note-citation><text:note-body><text:p text:style-name="ifm_p_font.normal_size.6.93pt_mt..5mm_indent.-0.1161in_mleft.0.1161in_ifm">Energiezuinige warmtepomp dreigt fors duurder te worden, vooral voor huishoudens die flink verduurzamen: «Een grote strategische fout»</text:p></text:note-body></text:note></text:p>
      <text:p text:style-name="ifm_p_mt.3.76mm_ifm">Vraag 2</text:p>
      <text:p text:style-name="ifm_p_ifm">Voorziet u dat de verwachte prijsstijging zal zorgen voor een remmend effect op de bereidheid van huishoudens om over te stappen op een warmtepomp?</text:p>
      <text:p text:style-name="ifm_p_mt.3.76mm_ifm">Vraag 3</text:p>
      <text:p text:style-name="ifm_p_ifm">Hoe waarborgt u dat congestieverlichtende maatregelen niet ten koste gaan van verduurzaming?</text:p>
      <text:p text:style-name="ifm_p_mt.3.76mm_ifm">Vraag 4</text:p>
      <text:p text:style-name="ifm_p_ifm">Hoe waarborgt u dat warmtepompen ook in de toekomst kunnen blijven bijdragen aan een slim en flexibel energiesysteem?</text:p>
      <text:p text:style-name="ifm_p_mt.3.76mm_ifm">Vraag 5</text:p>
      <text:p text:style-name="ifm_p_ifm">Hoe waarborgt u dat huishoudens die reeds in een warmtepomp hebben geïnvesteerd niet door wijzigingen in nettarieven geconfronteerd worden met fors stijgende kosten?</text:p>
      <text:p text:style-name="ifm_p_mt.3.76mm_ifm">Vraag 6</text:p>
      <text:p text:style-name="ifm_p_ifm">Hoe reflecteert u op het risico dat juist huishoudens die verduurzamen financieel zwaarder worden belast?</text:p>
      <text:p text:style-name="ifm_p_mt.3.76mm_ifm">Vraag 7</text:p>
      <text:p text:style-name="ifm_p_ifm">Bent u bereid hierover in gesprek te gaan met de netbeheerders en Autoriteit Consument &amp; Markt (ACM)?</text:p>
      <text:p text:style-name="ifm_p_mt.3.76mm_ifm">Vraag 8</text:p>
      <text:p text:style-name="ifm_p_ifm">Bent u bereid gerichte maatregelen te nemen indien warmtepompeigenaren fors hogere netkosten krijgen?</text:p>
      <text:p text:style-name="ifm_p_mt.3.76mm_ifm">Vraag 9</text:p>
      <text:p text:style-name="ifm_p_ifm">Hoe beoordeelt u voorstellen, zoals een flexbonus, die huishoudens stimuleren warmtepompen te combineren met zonnepanelen, opslag of slimme aansturing om zowel de energierekening als de belasting van het stroomnet te verlagen?</text:p>
      <text:p text:style-name="ifm_p_mt.3.76mm_ifm">Vraag 10</text:p>
      <text:p text:style-name="ifm_p_ifm">Kunt u toezeggen de Kamer voor de ACM de tarieven definitief vaststelt te informeren over de verwachte invloed van flexibele nettarieven op de terugverdientijd en businesscase van warmtepompen?</text:p>
      <text:p text:style-name="ifm_p_mt.3.76mm_ifm">Vraag 11</text:p>
      <text:p text:style-name="ifm_p_ifm">Kunt u deze vragen afzonderlijk van elkaar beantwoorden?</text:p>
      <text:h text:style-name="ifm_p_font.bold_mt.5.08mm_page.keep-with-next_ifm" text:outline-level="2">Mededeling</text:h>
      <text:p text:style-name="ifm_p_mt.4.23mm_ifm">De leden Klos, Van Leijen en Van Asten (allen D66) hebben op 21 mei vragen gesteld over het Telegraaf-artikel «Energiezuinige warmtepomp dreigt fors duurder te worden, vooral voor huishoudens die flink verduurzamen «een grote strategische fout»». Deze vragen kunnen niet binnen de gebruikelijke termijn worden beantwoord omdat de interdepartementale afstemming meer tijd vergt.</text:p>
      <text:p text:style-name="ifm_p_ifm">U kunt onze reactie op de vragen van uw Kamer zo spoedig mogelijk verwacht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Klos, Van Leijen en Van Asten over het Telegraaf-artikel ‘Energiezuinige warmtepomp dreigt fors duurder te worden, vooral voor huishoudens die flink verduurzamen ‘een grote strategische fout’</dc:title>
    <meta:user-defined meta:name="OVERHEIDop.ParlID/DC.identifier">ah-tk-20252026-2239</meta:user-defined>
    <meta:user-defined meta:name="OVERHEIDop.configuratie">https://repository.officiele-overheidspublicaties.nl/MasterConfiguraties/MC-OEP-KamervragenAanhangsel-Web/1.9/xml/MC-OEP-KamervragenAanhangsel-Web.xml</meta:user-defined>
    <meta:user-defined meta:name="OVERHEIDop.vraagnummer">2026Z10565</meta:user-defined>
    <meta:user-defined meta:name="OVERHEIDop.aanhangselNummer">2239</meta:user-defined>
    <meta:user-defined meta:name="OVERHEIDop.ontvanger">S. van Veldhoven-van der Meer</meta:user-defined>
    <meta:user-defined meta:name="DCTERMS.W3CDTF/OVERHEIDop.datumOntvangst">2026-06-12</meta:user-defined>
    <meta:user-defined meta:name="OVERHEIDop.AanhangselTypen/DC.type">Mededeling</meta:user-defined>
    <meta:user-defined meta:name="OVERHEIDop.indiener">R.J. van Asten</meta:user-defined>
    <meta:user-defined meta:name="OVERHEIDop.indiener">R.M. van Leijen</meta:user-defined>
    <meta:user-defined meta:name="OVERHEIDop.indiener">F.C.O. Klo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2</meta:user-defined>
    <meta:user-defined meta:name="DC.title">Uitstel beantwoording vragen van de leden Klos, Van Leijen en Van Asten over het Telegraaf-artikel ‘Energiezuinige warmtepomp dreigt fors duurder te worden, vooral voor huishoudens die flink verduurzamen ‘een grote strategische fout’</meta:user-defined>
    <meta:user-defined meta:name="DCTERMS.W3CDTF/DCTERMS.available">2026-06-1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Financiën | Organisatie en beleid</meta:user-defined>
    <meta:user-defined meta:name="OVERHEID.TaxonomieBeleidsagenda/OVERHEID.category">Sociale zekerheid | Organisatie en beleid</meta:user-defined>
    <meta:user-defined meta:name="OVERHEIDop.versieInformatie"/>
  </office:meta>
</office:document-meta>
</file>