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2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20</text:p>
      <text:p text:style-name="ifm_p_font.roman_mt.3.76mm_ifm">Vragen van het lid <text:span text:style-name="ifm_span_font.bold_ifm">Teunissen</text:span> (PvdD) aan de Minister van Buitenlandse Zaken over <text:span text:style-name="ifm_span_font.italic_ifm">de illegale onderschepping van de Global Sumud Flotilla en het gevangennemen van opvarenden door Israël op internationale wateren</text:span> (ingezonden 20 mei 2026).</text:p>
      <text:p text:style-name="ifm_p_font.roman_mt.3.76mm_ifm">Antwoord van Minister <text:span text:style-name="ifm_span_font.bold_ifm">Berendsen</text:span> (Buitenlandse Zaken) (ontvangen  11 juni 2026).</text:p>
      <text:p text:style-name="ifm_p_mt.3.76mm_ifm">Vraag 1</text:p>
      <text:p text:style-name="ifm_p_ifm">Bent u bekend met de berichten over de illegale onderschepping van de Global Sumud Flotilla door het Israëlische leger op internationale wateren?<text:note text:id="N1" text:note-class="footnote"><text:note-citation text:label="1 ">1</text:note-citation><text:note-body><text:p text:style-name="ifm_p_font.normal_size.6.93pt_mt..5mm_indent.-0.1161in_mleft.0.1161in_ifm">Instagram, 19 mei 2026 (https://www.instagram.com/p/DYhUQKhjZr2/?igsh=MXZzcG1rNnpxYWs4NA%3D%3D&amp;img_index=1)</text:p></text:note-body></text:note></text:p>
      <text:p text:style-name="ifm_p_mt.3.76mm_ifm">Antwoord 1</text:p>
      <text:p text:style-name="ifm_p_ifm">Het kabinet is bekend met de berichtgeving hierover.</text:p>
      <text:p text:style-name="ifm_p_mt.3.76mm_ifm">Vraag 2</text:p>
      <text:p text:style-name="ifm_p_ifm">Bent u bekend met de berichten eerder deze week over de onderschepping van de Global Sumud Flotilla door het Israëlische leger op internationale wateren voor de kust van Cyprus?<text:note text:id="N2" text:note-class="footnote"><text:note-citation text:label="2 ">2</text:note-citation><text:note-body><text:p text:style-name="ifm_p_font.normal_size.6.93pt_mt..5mm_indent.-0.1161in_mleft.0.1161in_ifm">NU, 18 mei 2026, «Vloot met hulpgoederen voor Gaza onderschept, Nederlanders aan boord» (https://www.nu.nl/buitenland/6396203/vloot-met-hulpgoederen-voor-gaza-onderschept-nederlanders-aan-boord.html)</text:p></text:note-body></text:note> Zo ja, hoe beoordeelt u deze illegale actie?</text:p>
      <text:p text:style-name="ifm_p_mt.3.76mm_ifm">Antwoord 2</text:p>
      <text:p text:style-name="ifm_p_ifm">Het kabinet is bekend met de berichtgeving hierover. Op basis van de beschikbare informatie acht het kabinet de recente onderscheppingen van de Global Sumud Flotilla een schending van het internationaal (zee)recht. Het kabinet heeft de Israëlische autoriteiten ter zake om opheldering verzocht. Deze is tot dusverre niet ontvangen, zoals weergegeven in het antwoord op vragen 8 en 10. Voorts heeft het kabinet de Israëlische autoriteiten meermaals opgeroepen zich aan het internationaal recht te houden.</text:p>
      <text:p text:style-name="ifm_p_mt.3.76mm_ifm">Vraag 3</text:p>
      <text:p text:style-name="ifm_p_ifm">Klopt het dat de onderschepping volgens berichtgeving plaatsvond op internationale wateren? Hoe beoordeelt u dit in het licht van het internationaal zeerecht?</text:p>
      <text:p text:style-name="ifm_p_mt.3.76mm_ifm">Antwoord 3</text:p>
      <text:p text:style-name="ifm_p_ifm">Het klopt dat de onderschepping volgens berichtgeving plaatsvond op internationale wateren. Zie overigens het antwoord op vraag 2.</text:p>
      <text:p text:style-name="ifm_p_mt.3.76mm_ifm">Vraag 4</text:p>
      <text:p text:style-name="ifm_p_ifm">Welke informatie had het kabinet vooraf over de geplande onderschepping van de Flotilla en de aanwezigheid van Nederlandse burgers aan boord?</text:p>
      <text:p text:style-name="ifm_p_mt.3.76mm_ifm">Antwoord 4</text:p>
      <text:p text:style-name="ifm_p_ifm">Naast de berichtgeving in de media heeft het kabinet voorafgaand aan de onderschepping geen informatie ontvangen over de planning van de onderschepping. Verder was het kabinet bekend met de aanwezigheid van Nederlandse burgers aan boord vanwege de berichtgeving daarover. Ook stond het Ministerie van Buitenlandse Zaken in contact met familieleden en naasten van betrokken Nederlanders.</text:p>
      <text:p text:style-name="ifm_p_mt.3.76mm_ifm">Vraag 5</text:p>
      <text:p text:style-name="ifm_p_ifm">Bent u op de hoogte dat bij de entering op 19 mei 2026 er ook Nederlandse journalisten van De Marker (BNNVARA) op internationale wateren zijn gevangengenomen?<text:note text:id="N3" text:note-class="footnote"><text:note-citation text:label="3 ">3</text:note-citation><text:note-body><text:p text:style-name="ifm_p_font.normal_size.6.93pt_mt..5mm_indent.-0.1161in_mleft.0.1161in_ifm">Instagram, 19 mei 2026 (https://www.instagram.com/p/DYhUQKhjZr2/?igsh=MXZzcG1rNnpxYWs4NA%3D%3D&amp;img_index=1)</text:p></text:note-body></text:note> Zo ja, wat vindt het kabinet dat Israël op internationale wateren Nederlandse journalisten gevangenneemt?</text:p>
      <text:p text:style-name="ifm_p_mt.3.76mm_ifm">Antwoord 5</text:p>
      <text:p text:style-name="ifm_p_ifm">Ja. Op basis van de beschikbare informatie acht het kabinet de recente onderscheppingen van de Flotilla een schending van het internationaal (zee)recht. Zie overigens het antwoord op vraag 2. Verder benadrukt het kabinet dat journalisten altijd ongehinderd en veilig hun werk moeten kunnen doen.</text:p>
      <text:p text:style-name="ifm_p_mt.3.76mm_ifm">Vraag 6</text:p>
      <text:p text:style-name="ifm_p_ifm">Welke consulaire bijstand is sinds de onderschepping verleend aan de Nederlandse opvarenden?</text:p>
      <text:p text:style-name="ifm_p_mt.3.76mm_ifm">Antwoord 6</text:p>
      <text:p text:style-name="ifm_p_ifm">Het Ministerie van Buitenlandse Zaken heeft Nederlandse deelnemers aan de Flotilla die daar om verzochten consulair bijgestaan. Het ging onder meer om het faciliteren van contact met familieleden en het op weg helpen bij de zelfstandige doorreis vanuit Griekenland en Turkije, via de posten ter plaatse. Ook stond het Ministerie van Buitenlandse Zaken in contact met familieleden en naasten van betrokken Nederlanders.</text:p>
      <text:p text:style-name="ifm_p_ifm">Verder heeft het kabinet rondom de recente onderscheppingen van de Flotilla de Israëlische autoriteiten meermaals opgeroepen de veiligheid van betrokken Nederlanders te waarborgen, hen goed te behandelen en hen zo snel mogelijk vrij te laten.</text:p>
      <text:p text:style-name="ifm_p_mt.3.76mm_ifm">Vraag 7</text:p>
      <text:p text:style-name="ifm_p_ifm">Welke concrete stappen zet het kabinet om ervoor te zorgen dat de Nederlandse opvarenden onmiddellijk en ongedeerd kunnen terugkeren naar Nederland?</text:p>
      <text:p text:style-name="ifm_p_mt.3.76mm_ifm">Antwoord 7</text:p>
      <text:p text:style-name="ifm_p_ifm">Zie het antwoord op vraag 6 en 8.</text:p>
      <text:p text:style-name="ifm_p_mt.3.76mm_ifm">Vraag 8</text:p>
      <text:p text:style-name="ifm_p_ifm">Hoe beoordeelt u de berichten dat opvarenden tijdens en na de onderschepping zijn mishandeld, gemarteld en vernederd?<text:note text:id="N4" text:note-class="footnote"><text:note-citation text:label="4 ">4</text:note-citation><text:note-body><text:p text:style-name="ifm_p_font.normal_size.6.93pt_mt..5mm_indent.-0.1161in_mleft.0.1161in_ifm">Omroep Brabant, 18 mei 2026, «Pieter Rambags uit Goirle door Israëlisch leger van Gazavloot gehaald» (https://www.omroepbrabant.nl/nieuws/6009636/pieter-rambags-uit-goirle-door-israelisch-leger-van-gazavloot-gehaald)</text:p></text:note-body></text:note></text:p>
      <text:p text:style-name="ifm_p_mt.3.76mm_ifm">Antwoord 8</text:p>
      <text:p text:style-name="ifm_p_ifm">Het kabinet heeft kennisgenomen van de schokkende en ontoelaatbare beelden van de aangehouden Flotilladeelnemers die de Israëlische Minister Ben-Gvir op 20 mei jl. heeft gedeeld. Volgens het kabinet gaat deze behandeling in tegen de menselijke waardigheid. Het kabinet heeft de Israëlische regering daarop aangesproken en de Israëlische ambassadeur ontboden om opheldering te vragen. Daarbij heeft het kabinet opnieuw benadrukt dat alle opvarenden in lijn met het internationaal recht moeten worden behandeld, de veiligheid van Nederlandse opvarenden moet worden gegarandeerd en ze zo snel mogelijk moeten worden vrijgelaten. Ook heeft het kabinet om formele excuses van de Israëlische regering gevraagd. Deze oproep heeft Nederland ook herhaald in Europees verband in lijn met de motie-Van Baarle (21 501-02, nr. 3421). Israël ging de dag erna, op 21 mei jl., over tot vrijlating van alle deelnemers.</text:p>
      <text:p text:style-name="ifm_p_mt.3.76mm_ifm">Vraag 9</text:p>
      <text:p text:style-name="ifm_p_ifm">Bent u bereid om in internationaal verband aan te dringen op onafhankelijk onderzoek naar de gewelddadige onderschepping van de Flotilla, de mogelijke marteling van opvarenden en de rol van betrokken staten? Zo nee, waarom niet?</text:p>
      <text:p text:style-name="ifm_p_mt.3.76mm_ifm">Antwoord 9</text:p>
      <text:p text:style-name="ifm_p_ifm">Conform de motie-Van Baarle (21 501-02, nr. 3420), steunt het kabinet de oproep van de Canadese Minister-President van 26 mei jl., richting de Israëlische autoriteiten, tot een onafhankelijk onderzoek naar de behandeling van de aangehouden Flotilla-opvarenden. Het kabinet zal in dat kader ook in contact blijven met landen die ook duidelijkheid willen over de behandeling van Flotilla-opvarenden, ook in Europees verband.</text:p>
      <text:p text:style-name="ifm_p_mt.3.76mm_ifm">Vraag 10</text:p>
      <text:p text:style-name="ifm_p_ifm">Klopt het dat het kabinet na een eerdere Israëlische onderschepping van een Flotilla in oktober 2025 vragen heeft gesteld aan Israël over de rechtsbasis voor het ingrijpen?<text:note text:id="N5" text:note-class="footnote"><text:note-citation text:label="5 ">5</text:note-citation><text:note-body><text:p text:style-name="ifm_p_font.normal_size.6.93pt_mt..5mm_indent.-0.1161in_mleft.0.1161in_ifm">NU, 19 mei 2026, «Landen staan machteloos tegenover Israëlische schendingen van zeerecht» (https://www.nu.nl/midden-oostenconflict/6396279/landen-staan-machteloos-tegenover-israelische-schendingen-van-zeerecht.html)</text:p></text:note-body></text:note> Zo ja, heeft Israël daarop inmiddels inhoudelijk gereageerd en bent u bereid die reactie met de Kamer te delen?</text:p>
      <text:p text:style-name="ifm_p_mt.3.76mm_ifm">Antwoord 10</text:p>
      <text:p text:style-name="ifm_p_ifm">Zoals onder meer aangegeven in de beantwoording van Kamervragen van Dassen (Volt), Teunissen (PvdD), Dobbe (SP), Piri en Hirsch (beiden GroenLinks- PvdA) op 15 december 2025, heeft het kabinet de Israëlische autoriteiten naar aanleiding van de onderschepping in oktober 2025 verzocht om een onderbouwing van de juridische basis voor het Israëlische handelen rondom de onderschepping van de schepen. Het kabinet heeft, ondanks herhaald verzoek, geen reactie ontvangen van de Israëlische autoriteiten.</text:p>
      <text:p text:style-name="ifm_p_mt.3.76mm_ifm">Vraag 11</text:p>
      <text:p text:style-name="ifm_p_ifm">Kunt u deze vragen binnen 48 uur beantwoorden?</text:p>
      <text:p text:style-name="ifm_p_mt.3.76mm_ifm">Antwoord 11</text:p>
      <text:p text:style-name="ifm_p_ifm">De vragen zijn zo snel mogelijk beantwoo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Teunissen over de illegale onderschepping van de Global Sumud Flotilla en het gevangennemen van opvarenden door Israël op internationale wateren</dc:title>
    <meta:user-defined meta:name="OVERHEIDop.ParlID/DC.identifier">ah-tk-20252026-2220</meta:user-defined>
    <meta:user-defined meta:name="OVERHEIDop.configuratie">https://repository.officiele-overheidspublicaties.nl/MasterConfiguraties/MC-OEP-KamervragenAanhangsel-Web/1.9/xml/MC-OEP-KamervragenAanhangsel-Web.xml</meta:user-defined>
    <meta:user-defined meta:name="OVERHEIDop.vraagnummer">2026Z10355</meta:user-defined>
    <meta:user-defined meta:name="OVERHEIDop.aanhangselNummer">2220</meta:user-defined>
    <meta:user-defined meta:name="OVERHEIDop.ontvanger">T.B.W. Berendsen</meta:user-defined>
    <meta:user-defined meta:name="DCTERMS.W3CDTF/OVERHEIDop.datumOntvangst">2026-06-11</meta:user-defined>
    <meta:user-defined meta:name="OVERHEIDop.AanhangselTypen/DC.type">Antwoord</meta:user-defined>
    <meta:user-defined meta:name="OVERHEIDop.indiener">C. Teuni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1</meta:user-defined>
    <meta:user-defined meta:name="DC.title">Antwoord op vragen van het lid Teunissen over de illegale onderschepping van de Global Sumud Flotilla en het gevangennemen van opvarenden door Israël op internationale wateren</meta:user-defined>
    <meta:user-defined meta:name="DCTERMS.W3CDTF/DCTERMS.available">2026-06-1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