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16</text:p>
      <text:p text:style-name="ifm_p_font.roman_mt.3.76mm_ifm">Vragen van het lid <text:span text:style-name="ifm_span_font.bold_ifm">Van Baarle</text:span> (DENK) aan de Minister van Buitenlandse Zaken over <text:span text:style-name="ifm_span_font.italic_ifm">het bericht «Israël onderschept Gaza-flotilla voor kust van Kreta, ook Nederlanders aan boord»</text:span> (ingezonden 1 mei 2026).</text:p>
      <text:p text:style-name="ifm_p_font.roman_mt.3.76mm_ifm">Antwoord van Minister <text:span text:style-name="ifm_span_font.bold_ifm">Berendsen</text:span> (Buitenlandse Zaken) (ontvangen  11 juni 2026). Zie ook Aanhangsel Handelingen, vergaderjaar 2025–2026, nr. 1975.</text:p>
      <text:p text:style-name="ifm_p_mt.3.76mm_ifm">Vraag 1</text:p>
      <text:p text:style-name="ifm_p_ifm">Bent u bekend met het bericht «Israël onderschept Gaza-flotilla voor kust van Kreta, ook Nederlanders aan boord»?<text:note text:id="n1" text:note-class="footnote"><text:note-citation text:label="1 ">1</text:note-citation><text:note-body><text:p text:style-name="ifm_p_font.normal_size.6.93pt_mt..5mm_indent.-0.1161in_mleft.0.1161in_ifm">https://nos.nl/artikel/2612490-israel-onderschept-gaza-flotilla-voor-kust-van-kreta-ook-nederlanders-aan-boord</text:p></text:note-body></text:note></text:p>
      <text:p text:style-name="ifm_p_mt.3.76mm_ifm">Antwoord 1</text:p>
      <text:p text:style-name="ifm_p_ifm">Ja.</text:p>
      <text:p text:style-name="ifm_p_mt.3.76mm_ifm">Vraag 2</text:p>
      <text:p text:style-name="ifm_p_ifm">Kunt u de Israëlische aanvallen op de flotilla in de meest krachtige termen veroordelen als een schending van het internationaal recht? Zo neen, waarom niet?</text:p>
      <text:p text:style-name="ifm_p_mt.3.76mm_ifm">Antwoord 2</text:p>
      <text:p text:style-name="ifm_p_ifm">Op basis van de beschikbare informatie acht het kabinet de recente onderscheppingen van de Flotilla een schending van het internationaal (zee)recht. Het kabinet heeft de Israëlische autoriteiten om opheldering gevraagd en meermaals opgeroepen zich aan het internationaal recht te houden.</text:p>
      <text:p text:style-name="ifm_p_mt.3.76mm_ifm">Vraag 3</text:p>
      <text:p text:style-name="ifm_p_ifm">Bent u bereid om de onmiddellijke vrijlating van de gegijzelde opvarenden te eisen?</text:p>
      <text:p text:style-name="ifm_p_mt.3.76mm_ifm">Antwoord 3</text:p>
      <text:p text:style-name="ifm_p_ifm">Rondom de recente onderscheppingen van de Flotilla heeft het kabinet de Israëlische autoriteiten meermaals opgeroepen de betrokken Nederlanders zo snel mogelijk vrij te laten.</text:p>
      <text:p text:style-name="ifm_p_ifm">Het kabinet heeft kennisgenomen van de schokkende en ontoelaatbare beelden van de aangehouden Flotilladeelnemers die de Israëlische Minister Ben-Gvir op 20 mei jl. heeft gedeeld. Volgens het kabinet gaat deze behandeling in tegen de menselijke waardigheid. Het kabinet heeft de Israëlische regering daarop aangesproken en de Israëlische ambassadeur ontboden om opheldering te vragen. Daarbij heeft het kabinet opnieuw benadrukt dat alle opvarenden in lijn met het internationaal recht moeten worden behandeld, de veiligheid van Nederlandse opvarenden moet worden gegarandeerd en ze zo snel mogelijk moeten worden vrijgelaten. Ook heeft het kabinet om formele excuses van de Israëlische regering gevraagd. Deze oproep heeft Nederland ook herhaald in Europees verband in lijn met de motie-Van Baarle (Kamerstuk 21 501-02, nr. 3421). Israël ging de dag erna, op 21 mei jl., over tot vrijlating van alle deelnemers.</text:p>
      <text:p text:style-name="ifm_p_mt.3.76mm_ifm">Vraag 4</text:p>
      <text:p text:style-name="ifm_p_ifm">Bent u het ermee eens dat de Israëlische blokkade van Gaza illegaal is en doorbroken moet worden? Zo neen, waarom niet?</text:p>
      <text:p text:style-name="ifm_p_mt.3.76mm_ifm">Antwoord 4</text:p>
      <text:p text:style-name="ifm_p_ifm">Momenteel is er geen veilige, ongehinderde en onvoorwaardelijke humanitaire toegang voor professionele hulporganisaties, zoals de VN, de Rode Kruis- en Rode Halve Maanbeweging en internationale ngo’s, om hulp te verlenen in Gaza. In oktober 2025 oordeelde het Internationaal Gerechtshof dat Israël als bezettende macht verplicht is essentiële humanitaire hulp door onpartijdige (VN-)organisaties toe te staan, wanneer de lokale bevolking onvoldoende voorzien is van dergelijke hulpgoederen. Dit onderstreept het kabinet volledig, en dit gebeurt onvoldoende. Humanitaire en commerciële goederen komen zeer beperkt binnen. Hulporganisaties ondervinden een scala aan belemmeringen, waaronder de beperkte toegang, de Israëlische restricties voor <text:span text:style-name="ifm_span_font.italic_ifm">dual use</text:span> goederen en de Israëlische herregistratieplicht voor internationale ngo’s, die hen verhindert om adequaat hulp te bieden aan de populatie in Gaza, terwijl de humanitaire noden enorm zijn. Tegelijkertijd is de humanitaire hulp die de Sumud Flotilla hoopte af te leveren voornamelijk symbolisch van aard en niet voldoende om de hoge noden in Gaza werkelijk te verlichten.</text:p>
      <text:p text:style-name="ifm_p_mt.3.76mm_ifm">Vraag 5</text:p>
      <text:p text:style-name="ifm_p_ifm">Heeft u contact gelegd met de flotilla en in het bijzonder met de Nederlandse opvarenden? Zo neen, waarom niet?</text:p>
      <text:p text:style-name="ifm_p_mt.3.76mm_ifm">Antwoord 5</text:p>
      <text:p text:style-name="ifm_p_ifm">Het Ministerie van Buitenlandse Zaken heeft Nederlandse deelnemers aan de Flotilla die daar om verzochten consulair bijgestaan. Het ging onder meer om het faciliteren van contact met familieleden en het op weg helpen bij de zelfstandige doorreis vanuit Griekenland en Turkije, via de posten ter plaatse. Ook stond het Ministerie van Buitenlandse Zaken in contact met familieleden en naasten van betrokken Nederlanders.</text:p>
      <text:p text:style-name="ifm_p_mt.3.76mm_ifm">Vraag 6</text:p>
      <text:p text:style-name="ifm_p_ifm">Hoe zorgt Nederland ervoor dat Israël de veiligheid van de flotilla en diens opvarenden respecteert? Zal Nederland er politieke consequenties aan verbinden indien dit niet gebeurt?</text:p>
      <text:p text:style-name="ifm_p_mt.3.76mm_ifm">Antwoord 6</text:p>
      <text:p text:style-name="ifm_p_ifm">Rondom de recente onderscheppingen van de Flotilla heeft het kabinet de Israëlische autoriteiten meermaals opgeroepen de veiligheid van betrokken Nederlanders te waarborgen, hen goed te behandelen en hen zo snel mogelijk vrij te laten.</text:p>
      <text:p text:style-name="ifm_p_ifm">Zoals uw Kamer bekend, acht het kabinet het gedrag van de Israëlische Minister van Nationale Veiligheid rondom de detentie van Flotilla-demonstranten ontoelaatbaar. Nederland heeft de extremistische Israëlische Ministers Ben-Gvir en Smotrich vanwege hun extremistische uitspraken en oproepen tot geweld reeds in juli 2025 persona non grata verklaard en hen als ongewenste vreemdeling in het Schengen Informatiesysteem (SIS) gesignaleerd. Op dat moment bleef Europees draagvlak uit om tegen deze Ministers EU-sancties aan te nemen.</text:p>
      <text:p text:style-name="ifm_p_ifm">Het sanctioneren van Minister Ben-Gvir ligt in Brussel opnieuw voor, hetgeen dit kabinet steunt. Het kabinet onderstreept daarbij ook dat Nederland ook voorstander is van sancties tegen Minister Smotrich.</text:p>
      <text:p text:style-name="ifm_p_ifm">Zie ook het antwoord op vraag 3.</text:p>
      <text:p text:style-name="ifm_p_mt.3.76mm_ifm">Vraag 7</text:p>
      <text:p text:style-name="ifm_p_ifm">Op welke wijze staat u de opvarenden en in het bijzonder de Nederlandse staatsburgers bij?</text:p>
      <text:p text:style-name="ifm_p_mt.3.76mm_ifm">Antwoord 7</text:p>
      <text:p text:style-name="ifm_p_ifm">Zie het antwoord op vraag 5 en 6.</text:p>
      <text:p text:style-name="ifm_p_mt.3.76mm_ifm">Vraag 8</text:p>
      <text:p text:style-name="ifm_p_ifm">Bent u bereid om sancties te treffen tegen Israël vanwege de illegale entering van de flotilla?</text:p>
      <text:p text:style-name="ifm_p_mt.3.76mm_ifm">Antwoord 8</text:p>
      <text:p text:style-name="ifm_p_ifm">Zie het antwoord op vraag 3 en 6.</text:p>
      <text:p text:style-name="ifm_p_ifm">Nederland heeft tijdens de informele Raad Buitenlandse Zaken opgeroepen tot het sanctioneren van Ministers Ben-Gvir en Smotrich. Nederland ging eerder nationaal over tot deze stap vanwege het ontbrekende EU-draagvlak.</text:p>
      <text:p text:style-name="ifm_p_ifm">Verder steunt het kabinet, conform de motie-Van Baarle (21501-02-3420), de oproep van de Canadese Minister-President van 26 mei jl., richting de Israëlische autoriteiten, tot een onafhankelijk onderzoek naar de behandeling van de aangehouden Flotilla-opvarenden. Het kabinet zal in dat kader ook in contact blijven met landen die ook duidelijkheid willen over de behandeling van Flotilla-opvarenden, ook in Europees verband.</text:p>
      <text:p text:style-name="ifm_p_mt.3.76mm_ifm">Vraag 9</text:p>
      <text:p text:style-name="ifm_p_ifm">Bent u bereid om deze vragen binnen 24 uur te beantwoorden?</text:p>
      <text:p text:style-name="ifm_p_mt.3.76mm_ifm">Antwoord 9</text:p>
      <text:p text:style-name="ifm_p_ifm">De vragen zijn zo snel mogelijk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het lid Van Baarle over het bericht ‘Israël onderschept Gaza-flotilla voor kust van Kreta, ook Nederlanders aan boord’</dc:title>
    <meta:user-defined meta:name="OVERHEIDop.ParlID/DC.identifier">ah-tk-20252026-2216</meta:user-defined>
    <meta:user-defined meta:name="OVERHEIDop.configuratie">https://repository.officiele-overheidspublicaties.nl/MasterConfiguraties/MC-OEP-KamervragenAanhangsel-Web/1.9/xml/MC-OEP-KamervragenAanhangsel-Web.xml</meta:user-defined>
    <meta:user-defined meta:name="OVERHEIDop.vraagnummer">2026Z09232</meta:user-defined>
    <meta:user-defined meta:name="OVERHEIDop.aanhangselNummer">2216</meta:user-defined>
    <meta:user-defined meta:name="OVERHEIDop.ontvanger">T.B.W. Berendsen</meta:user-defined>
    <meta:user-defined meta:name="DCTERMS.W3CDTF/OVERHEIDop.datumOntvangst">2026-06-11</meta:user-defined>
    <meta:user-defined meta:name="OVERHEIDop.AanhangselTypen/DC.type">Antwoord</meta:user-defined>
    <meta:user-defined meta:name="OVERHEIDop.indiener">S.R.T. van Baarl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1</meta:user-defined>
    <meta:user-defined meta:name="DC.title">Antwoord op het lid Van Baarle over het bericht ‘Israël onderschept Gaza-flotilla voor kust van Kreta, ook Nederlanders aan boord’</meta:user-defined>
    <meta:user-defined meta:name="DCTERMS.W3CDTF/DCTERMS.available">2026-06-1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