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20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207</text:p>
      <text:p text:style-name="ifm_p_font.roman_mt.3.76mm_ifm">Vragen van het lid <text:span text:style-name="ifm_span_font.bold_ifm">Schilder</text:span> (Groep Markuszower) aan de Minister van Justitie en Veiligheid over <text:span text:style-name="ifm_span_font.italic_ifm">het verheerlijken en normaliseren van drugsgebruik door minderjarigen in de aangekondigde Videoland-documentaire Nachtkinderen</text:span> (ingezonden 15 mei 2026).</text:p>
      <text:p text:style-name="ifm_p_font.roman_mt.3.76mm_ifm">Mededeling van Minister <text:span text:style-name="ifm_span_font.bold_ifm">Hermans</text:span> (Volksgezondheid, Welzijn en Sport) (ontvangen  10 juni 2026).</text:p>
      <text:p text:style-name="ifm_p_mt.3.76mm_ifm">Vraag 1</text:p>
      <text:p text:style-name="ifm_p_ifm">Heeft u kennisgenomen van de aangekondigde Videoland-documentaire <text:span text:style-name="ifm_span_font.italic_ifm">Nachtkinderen</text:span>, waarin minderjarige jongeren herkenbaar in beeld worden gebracht terwijl zij harddrugs gebruiken?<text:note text:id="N1" text:note-class="footnote"><text:note-citation text:label="1 ">1</text:note-citation><text:note-body><text:p text:style-name="ifm_p_font.normal_size.6.93pt_mt..5mm_indent.-0.1161in_mleft.0.1161in_ifm">RTL Nieuws, 13 mei 2026, Ophef over minderjarige drugsgebruikers in documentaire: «Alsof het allemaal heel normaal is» (https://www.rtl.nl/nieuws/binnenland/artikel/5600988/zorgen-om-documentaire-over-drugsgebruik-onder-jongeren).</text:p></text:note-body></text:note></text:p>
      <text:p text:style-name="ifm_p_mt.3.76mm_ifm">Vraag 2</text:p>
      <text:p text:style-name="ifm_p_ifm">Hoe kan het dat een streamingdienst kennelijk zonder noemenswaardige beperkingen minderjarigen drugs laat gebruiken voor de camera en dit vervolgens als entertainment uitzendt?</text:p>
      <text:p text:style-name="ifm_p_mt.3.76mm_ifm">Vraag 3</text:p>
      <text:p text:style-name="ifm_p_ifm">Deelt u de opvatting dat het tonen van minderjarige drugsgebruikers zonder duidelijke afkeurende context bijdraagt aan de normalisering van harddrugsgebruik onder jongeren? Zo nee, waarom niet?</text:p>
      <text:p text:style-name="ifm_p_mt.3.76mm_ifm">Vraag 4</text:p>
      <text:p text:style-name="ifm_p_ifm">Acht u het acceptabel dat minderjarigen herkenbaar in beeld worden gebracht terwijl zij strafbare en potentieel schadelijke gedragingen verrichten, ondanks de mogelijke gevolgen voor hun toekomst?</text:p>
      <text:p text:style-name="ifm_p_mt.3.76mm_ifm">Vraag 5</text:p>
      <text:p text:style-name="ifm_p_ifm">In hoeverre wordt onderzocht of dit soort content een aanzuigende werking heeft op jongeren en daarmee indirect bijdraagt aan drugsgebruik en drugsnormalisering?</text:p>
      <text:p text:style-name="ifm_p_mt.3.76mm_ifm">Vraag 6</text:p>
      <text:p text:style-name="ifm_p_ifm">Deelt u de mening dat streamingdiensten en producenten een grens overschrijden wanneer harddrugsgebruik door minderjarigen op deze manier wordt gefilmd en verspreid? Zo nee, waarom niet?</text:p>
      <text:p text:style-name="ifm_p_mt.3.76mm_ifm">Vraag 7</text:p>
      <text:p text:style-name="ifm_p_ifm">Wordt onderzocht of het herkenbaar in beeld brengen van minderjarige drugsgebruikers gevolgen moet hebben voor zowel de betrokken producenten als de minderjarigen die zichtbaar strafbare feiten plegen? Zo nee, waarom niet?</text:p>
      <text:h text:style-name="ifm_p_font.bold_mt.5.08mm_page.keep-with-next_ifm" text:outline-level="2">Mededeling</text:h>
      <text:p text:style-name="ifm_p_mt.4.23mm_ifm">De vragen van het lid Schilder (Groep Markuszower) over het verheerlijken en normaliseren van drugsgebruik door minderjarigen in de aangekondigde Videolanddocumentaire Nachtkinderen (2026Z09958) kunnen helaas niet binnen de gebruikelijke termijn worden beantwoord.</text:p>
      <text:p text:style-name="ifm_p_ifm">De reden van het uitstel is dat de afstemming met andere departementen extra tijd vergt.</text:p>
      <text:p text:style-name="ifm_p_ifm">Het kabinet zal u zo spoedig mogelijk de antwoorden op de Kamervragen doen toekom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het lid Schilder over het verheerlijken en normaliseren van drugsgebruik door minderjarigen in de aangekondigde Videolanddocumentaire Nachtkinderen</dc:title>
    <meta:user-defined meta:name="OVERHEIDop.ParlID/DC.identifier">ah-tk-20252026-2207</meta:user-defined>
    <meta:user-defined meta:name="OVERHEIDop.configuratie">https://repository.officiele-overheidspublicaties.nl/MasterConfiguraties/MC-OEP-KamervragenAanhangsel-Web/1.9/xml/MC-OEP-KamervragenAanhangsel-Web.xml</meta:user-defined>
    <meta:user-defined meta:name="OVERHEIDop.vraagnummer">2026Z09958</meta:user-defined>
    <meta:user-defined meta:name="OVERHEIDop.aanhangselNummer">2207</meta:user-defined>
    <meta:user-defined meta:name="OVERHEIDop.ontvanger">S.T.M. Hermans</meta:user-defined>
    <meta:user-defined meta:name="DCTERMS.W3CDTF/OVERHEIDop.datumOntvangst">2026-06-10</meta:user-defined>
    <meta:user-defined meta:name="OVERHEIDop.AanhangselTypen/DC.type">Mededeling</meta:user-defined>
    <meta:user-defined meta:name="OVERHEIDop.indiener">J.M.M. Schild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10</meta:user-defined>
    <meta:user-defined meta:name="DC.title">Uitstel beantwoording vragen van het lid Schilder over het verheerlijken en normaliseren van drugsgebruik door minderjarigen in de aangekondigde Videolanddocumentaire Nachtkinderen</meta:user-defined>
    <meta:user-defined meta:name="DCTERMS.W3CDTF/DCTERMS.available">2026-06-10</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Openbare orde en veiligheid | Criminaliteit</meta:user-defined>
    <meta:user-defined meta:name="OVERHEIDop.versieInformatie"/>
  </office:meta>
</office:document-meta>
</file>