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ah-tk-20252026-2205-001.png" manifest:media-type="image/png"/>
  <manifest:file-entry manifest:full-path="Pictures/ah-tk-20252026-2205-002.png" manifest:media-type="image/png"/>
  <manifest:file-entry manifest:full-path="Pictures/ah-tk-20252026-2205-003.png" manifest:media-type="image/png"/>
  <manifest:file-entry manifest:full-path="Pictures/ah-tk-20252026-2205-004.png" manifest:media-type="image/png"/>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1750*"/>
    </style:style>
    <style:style style:family="table-column" style:name="table1.tg1.col2">
      <style:table-column-properties style:rel-column-width="1900*"/>
    </style:style>
    <style:style style:family="table-column" style:name="table1.tg1.col3">
      <style:table-column-properties style:rel-column-width="1900*"/>
    </style:style>
    <style:style style:family="table-column" style:name="table1.tg1.col4">
      <style:table-column-properties style:rel-column-width="1900*"/>
    </style:style>
    <style:style style:family="table-column" style:name="table1.tg1.col5">
      <style:table-column-properties style:rel-column-width="1900*"/>
    </style:style>
    <style:style style:family="table-column" style:name="table1.tg1.col6">
      <style:table-column-properties style:rel-column-width="100*"/>
    </style:style>
    <style:style style:family="table-column" style:name="table1.tg1.col7">
      <style:table-column-properties style:rel-column-width="100*"/>
    </style:style>
    <style:style style:family="table-column" style:name="table1.tg1.col8">
      <style:table-column-properties style:rel-column-width="1700*"/>
    </style:style>
    <style:style style:family="table-column" style:name="table2.tg1.col1">
      <style:table-column-properties style:rel-column-width="2800*"/>
    </style:style>
    <style:style style:family="table-column" style:name="table2.tg1.col2">
      <style:table-column-properties style:rel-column-width="2800*"/>
    </style:style>
    <style:style style:family="table-column" style:name="table2.tg1.col3">
      <style:table-column-properties style:rel-column-width="2800*"/>
    </style:style>
    <style:style style:family="table-column" style:name="table2.tg1.col4">
      <style:table-column-properties style:rel-column-width="2850*"/>
    </style:style>
    <style:style style:family="table-column" style:name="table3.tg1.col1">
      <style:table-column-properties style:rel-column-width="3750*"/>
    </style:style>
    <style:style style:family="table-column" style:name="table3.tg1.col2">
      <style:table-column-properties style:rel-column-width="3750*"/>
    </style:style>
    <style:style style:family="table-column" style:name="table3.tg1.col3">
      <style:table-column-properties style:rel-column-width="3750*"/>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font.bold_size.7.46pt_mt.3.76mm_page.keep-with-next_ifm" style:family="paragraph" style:name="ifm_p_font.bold_size.7.46pt_mt.3.76mm_page.keep-with-next_ifm" style:parent-style-name="Basis">
      <style:paragraph-properties fo:margin-top="3.76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italic_size.7.46pt_mt.3.76mm_ifm" style:family="text" style:name="ifm_span_font.italic_size.7.46pt_mt.3.76mm_ifm">
      <style:text-properties fo:font-style="italic" fo:font-size="7.46pt"/>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mm" text:anchor-type="page" text:anchor-page-number="1">
        <draw:text-box fo:min-height="0.2in">
          <text:p text:style-name="frillblok">ah-tk-20252026-220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05</text:p>
      <text:p text:style-name="ifm_p_font.roman_mt.3.76mm_ifm">Vragen van het lid <text:span text:style-name="ifm_span_font.bold_ifm">Inge van Dijk</text:span> (CDA) aan de Staatssecretaris van Financiën over <text:span text:style-name="ifm_span_font.italic_ifm">de publicatie «De hoogste bomen vangen minder wind: belastingdruk op inkomens en vermogens» van het CPB van 6 mei 2026</text:span> (ingezonden 13 mei 2026).</text:p>
      <text:p text:style-name="ifm_p_font.roman_mt.3.76mm_ifm">Antwoord van Staatssecretaris <text:span text:style-name="ifm_span_font.bold_ifm">Eerenberg</text:span> (Financiën) (ontvangen  9 juni 2026).</text:p>
      <text:p text:style-name="ifm_p_mt.3.76mm_ifm">Vraag 1</text:p>
      <text:p text:style-name="ifm_p_ifm">Heeft u kennisgenomen van het rapport van het CPB en hoe beoordeelt u in grote lijnen de conclusies van het CPB?<text:note text:id="ID-2026Z09771-d41e52" text:note-class="footnote"><text:note-citation text:label="1 ">1</text:note-citation><text:note-body><text:p text:style-name="ifm_p_font.normal_size.6.93pt_mt..5mm_indent.-0.1161in_mleft.0.1161in_ifm">CPB.nl, 6 mei 2026, https://www.cpb.nl/publicatie/de-hoogste-bomen-vangen-minder-wind-belastingdruk-op-inkomens-en-vermogens</text:p></text:note-body></text:note></text:p>
      <text:p text:style-name="ifm_p_mt.3.76mm_ifm">Antwoord 1</text:p>
      <text:p text:style-name="ifm_p_ifm">Ik heb met interesse kennisgenomen van het CPB-rapport «De hoogste bomen vangen minder wind: belastingdruk op inkomens en vermogens». Dit rapport geeft aan dat economische verschillen tussen huishoudens kunnen toenemen als inkomen uit vermogen verschillend wordt belast. Wanneer deze verschillen blijven toenemen, dan kan dat leiden tot minder kansengelijkheid en een afname van de toekomstige welvaart. Het CPB geeft daarbij aan dat het in die zin een aanknopingspunt kan zijn voor beleid en bijvoorbeeld mee worden gewogen bij keuzes voor het belastingstelsel. Deze boodschap van CPB zijn helder en relevant om ter harte te nemen. Tegelijkertijd is deze boodschap niet nieuw. In 2022 is het IBO Vermogensverdeling verschenen met dezelfde boodschap. De analyse van het CPB over de belastingdruk op het inkomen betreft de jaren 2011–2019. In de afgelopen jaren zijn door meerdere kabinetten diverse maatregelen genomen die voor meer evenwicht in het belasten van inkomen uit vermogen hebben gezorgd. Zo is per 2023 het lage Vpb-tarief verhoogd van 15% naar 19% en de bijbehorende schijfgrens verlaagd van € 395.000 naar € 200.000, is in 2023 de Wet excessief lenen ingevoerd en is in 2024 een tweede schijfgrens in box 2 ingevoerd. Deze maatregelen zien met name op het tegengaan van belastinguitstel in box 2. Verwacht mag worden dat deze maatregel de effectieve belastingdruk van de top 1% hebben verhoogd. De Wet excessief lenen wordt dit jaar geëvalueerd en de introductie van de tweede schijf in box 2 volgend jaar. Op basis van deze evaluaties verwacht ik een goed beeld te kunnen schetsen van de effecten van de maatregelen. Verder is het maximum pensioengevend loon in 2025 en 2026 niet geïndexeerd en gelijk aan het in 2024 geldende maximum van € 137.800 euro. In het coalitieakkoord is afgesproken dit maximum ook voor de komende 6 jaren geldt. Daardoor wordt de fiscale ondersteuning voor pensioenopbouw bij hogere inkomens beperkt. Ook werkt dit kabinet aan het invoeren van een stelsel dat werkelijk rendement belast in box 3, wat ook voor meer evenwicht gaat zorgen. Het wetsvoorstel daartoe ligt in de Eerste Kamer. Tot slot zet het kabinet stappen op andere aanbevelingen van het CPB, onder andere in de herziening van het belasting- en toeslagenstelsel zoals afgesproken in het coalitieakkoord. Het kabinet komt dit jaar met een hervormingsagenda voor het belasting- en toeslagenstelsel. Het kabinet gaat door met vereenvoudigen en verbeteren waar mogelijk en zorgt dat de basis op orde wordt gebracht en dat er een stip op de horizon wordt gezet om daarnaartoe te werken. Ik zie deze CPB-studie als een extra aanmoediging om stappen te zetten met deze hervormingsagenda.</text:p>
      <text:p text:style-name="ifm_p_mt.3.76mm_ifm">Vraag 2</text:p>
      <text:p text:style-name="ifm_p_ifm">Is het volgens u terecht dat vermogen in box 2 volledig in de inkomens- en vermogenspositie van DGA’s wordt meegenomen, terwijl hier uiteindelijk bij uitkering toch een keer belasting over betaald zal moeten worden?</text:p>
      <text:p text:style-name="ifm_p_mt.3.76mm_ifm">Antwoord 2</text:p>
      <text:p text:style-name="ifm_p_ifm">Het kabinet volgt de inkomens- en vermogensstatistieken van het CBS die ook internationaal gangbaar zijn. De statistische definitie van vermogen van huishoudens luidt als volgt: Alle financiële en niet-financiële bezittingen van huishoudens (spaargelden, aandelen, deelnemingen in bedrijven, ondernemingsvermogen, de eigen woning, overig onroerend goed en overige bezittingen) minus de schulden en leningen. Het aanmerkelijk belang (deelneming in bedrijven) behoort dus tot het vermogen van huishoudens.</text:p>
      <text:p text:style-name="ifm_p_ifm">Het Nederlandse belastingstelsel belast inkomen uit vermogen in de inkomstenbelasting. Volgens de inkomensstatistieken van het CBS maken winsten van ondernemingen deel uit van het inkomen van aanmerkelijkbelanghouders op het moment dat ze uitgekeerd worden. Dat is tevens het moment dat ze worden belast in box 2.</text:p>
      <text:p text:style-name="ifm_p_mt.3.76mm_ifm">Vraag 3</text:p>
      <text:p text:style-name="ifm_p_ifm">Bent u van mening dat de vermogenspositie van DGA’s verder genuanceerd zou moeten worden omdat in het box 2 vermogen ook de oudedagsvoorziening is opgebouwd, terwijl pensioenvermogen van werknemers (opgeteld zo’n € 1.800 miljard) opgebouwd in de tweede pijler niet wordt meegenomen in de vergelijking?</text:p>
      <text:p text:style-name="ifm_p_mt.3.76mm_ifm">Antwoord 3</text:p>
      <text:p text:style-name="ifm_p_ifm">Pensioenvermogen dat is opgebouwd via pensioenfondsen telt niet mee in reguliere statistieken over het vermogen van huishoudens. De reden daarvan is dat mensen hun collectief opgebouwde pensioenvermogen niet direct in handen hebben en het ook niet aan iemand anders kunnen geven. Wordt het pensioenvermogen wel bij het vermogen van huishoudens meegeteld, dan maakt het 35% uit van het totale vermogen van huishoudens begin 2024. Het meetellen van collectief opgebouwde pensioenvermogens vermindert de vermogensongelijkheid. Verder geldt dat – net als het collectief opgebouwde pensioenvermogen – het pensioen eigen beheer (PEB) respectievelijk de oudedagsvoorziening (ODV) die in de bv zijn opgebouwd, ook niet zijn meegenomen in de vermogensstatistiek. Het PEB en ODV behoren niet tot het eigen vermogen van een bv (het betreft immers een pensioentoezegging) en daarmee niet tot het aanmerkelijk belang. Ten slotte zij voor de volledigheid vermeld dat ook individuele oudedagsvoorzieningen bij een bank, verzekeraar of beleggingsinstelling (het zogeheten derde pijler oudedagsvoorzieningen) niet worden meegenomen in de vermogensstatistiek.<text:note text:id="ID-2205-d41e96" text:note-class="footnote"><text:note-citation text:label="2 ">2</text:note-citation><text:note-body><text:p text:style-name="ifm_p_font.normal_size.6.93pt_mt..5mm_indent.-0.1161in_mleft.0.1161in_ifm">Kamerbrief «Het pensioenvermogen van ondernemers in de statistieken», 29 september 2023. Kamerstukken II, 2022/2023 36 200 IX, 32 043, nr. 44</text:p></text:note-body></text:note></text:p>
      <text:p text:style-name="ifm_p_mt.3.76mm_ifm">Vraag 4</text:p>
      <text:p text:style-name="ifm_p_ifm">Klopt het dat het wel meenemen van pensioenvermogen in de vermogensvergelijking in een eerdere analyse van het CPB de verschillen met ca. 10% verkleinde?</text:p>
      <text:p text:style-name="ifm_p_mt.3.76mm_ifm">Antwoord 4</text:p>
      <text:p text:style-name="ifm_p_ifm">Het CBS heeft voor de jaren 2006 tot en met 2021 ook de vermogensverschillen tussen huishoudens berekend waarbij het collectief opgebouwde pensioenvermogen is meegenomen.<text:note text:id="ID-2205-d41e117" text:note-class="footnote"><text:note-citation text:label="3 ">3</text:note-citation><text:note-body><text:p text:style-name="ifm_p_font.normal_size.6.93pt_mt..5mm_indent.-0.1161in_mleft.0.1161in_ifm">Vermogensverschil tussen huishoudens kleiner bij meetellen pensioenopbouw (cbs.nl)</text:p></text:note-body></text:note> Het meenemen van het collectief opgebouwde pensioenvermogen verkleint de vermogensongelijkheid in termen van de Gini-coëfficiënt<text:note text:id="ID-2205-d41e131" text:note-class="footnote"><text:note-citation text:label="4 ">4</text:note-citation><text:note-body><text:p text:style-name="ifm_p_font.normal_size.6.93pt_mt..5mm_indent.-0.1161in_mleft.0.1161in_ifm">De ongelijkheid kan met de Gini-coëfficiënt uitgedrukt worden in één getal, dat ligt tussen 0 en 1. Een coëfficiënt van 0 betekent dat ieder huishouden evenveel vermogen heeft, met een coëfficiënt van 1 heeft één huishouden alles.</text:p></text:note-body></text:note> en het aandeel van de top 1% in de vermogensverdeling van huishoudens. Dit komt doordat huishoudens met weinig of geen vermogen vaak wel pensioenvermogen in de tweede pijler hebben. De meer vermogende huishoudens hebben uiteraard ook vaak pensioenvermogen in de tweede pijler, maar voor hen is het aandeel van pensioenvermogen in hun totale vermogen relatief kleiner. Daarom wordt het verschil tussen huishoudens aan de onderkant en de bovenkant in verhouding kleiner als het pensioenvermogen wordt meegenomen in de verdeling. Het CBS heeft voor het jaar 2021 berekend dat de 10 procent meest vermogende huishoudens zonder het collectief opgebouwd pensioenvermogende 59% van het totale vermogen van huishoudens bezit. Mét pensioenvermogens was dat 48%. In 2021 was de Gini-coëfficiënt van het vermogen exclusief pensioen 0,74. Inclusief pensioenvermogen is dat bijna 0,10 lager.</text:p>
      <text:p text:style-name="ifm_p_mt.3.76mm_ifm">Vraag 5</text:p>
      <text:p text:style-name="ifm_p_ifm">Wat is volgens u de verwachte invloed op aanmerkelijk belangvermogen als gevolg van maatregelen die na 2019 zijn genomen, zoals een hoger en beperkter opstaptarief in de Vpb, twee tarieven in box 2 en inperking van lenen bij de eigen vennootschap, aangezien het CPB zich baseert op de geobserveerde groei tussen 2011 en 2019?</text:p>
      <text:p text:style-name="ifm_p_mt.3.76mm_ifm">Antwoord 5</text:p>
      <text:p text:style-name="ifm_p_ifm">Onderstaande tabel toont de ontwikkeling van de totale waarde van het aanmerkelijk belang van huishoudens in Nederland volgens de vermogensstatistiek van het CBS.<text:note text:id="ID-2205-d41e154" text:note-class="footnote"><text:note-citation text:label="5 ">5</text:note-citation><text:note-body><text:p text:style-name="ifm_p_font.normal_size.6.93pt_mt..5mm_indent.-0.1161in_mleft.0.1161in_ifm">Statline.cbs.nl.</text:p></text:note-body></text:note> De toename van de waarde van het aanmerkelijk belang bedroeg daarmee 44% in de periode 2019 -2024. Hierbij betreft 2024 nog een voorlopig cijfer. In de periode 2011–2019 steeg de totale waarde van het aanmerkelijk belang met 80%. In beide perioden was de gemiddelde groei per jaar vrijwel gelijk: 7,6% per jaar.</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Ontwikkeling aanmerkelijk belang (in miljard euro)</text:p>
            </table:table-cell>
          </table:table-row>
          <table:table-row>
            <table:table-cell table:style-name="table.cell.border-top.border-bottom.padding-top.bottom">
              <text:p text:style-name="ifm_p_ifm"><text:span text:style-name="ifm_span_font.semi-bold_ifm">2019</text:span></text:p>
            </table:table-cell>
            <table:table-cell table:style-name="table.cell.border-top.border-bottom.padding-top.bottom.pleft.pright">
              <text:p text:style-name="ifm_p_ifm"><text:span text:style-name="ifm_span_font.semi-bold_ifm">2020</text:span></text:p>
            </table:table-cell>
            <table:table-cell table:style-name="table.cell.border-top.border-bottom.padding-top.bottom.pleft.pright">
              <text:p text:style-name="ifm_p_ifm"><text:span text:style-name="ifm_span_font.semi-bold_ifm">2021</text:span></text:p>
            </table:table-cell>
            <table:table-cell table:style-name="table.cell.border-top.border-bottom.padding-top.bottom.pleft.pright">
              <text:p text:style-name="ifm_p_ifm"><text:span text:style-name="ifm_span_font.semi-bold_ifm">2022</text:span></text:p>
            </table:table-cell>
            <table:table-cell table:style-name="table.cell.border-top.border-bottom.padding-top.bottom.pleft.pright">
              <text:p text:style-name="ifm_p_ifm"><text:span text:style-name="ifm_span_font.semi-bold_ifm">2023</text:span></text:p>
            </table:table-cell>
            <table:table-cell table:style-name="table.cell.border-top.border-bottom.padding-top.bottom.pleft.pright" table:number-columns-spanned="3">
              <text:p text:style-name="ifm_p_ifm"><text:span text:style-name="ifm_span_font.semi-bold_ifm">2024</text:span></text:p>
            </table:table-cell>
          </table:table-row>
        </table:table-header-rows>
        <table:table-row>
          <table:table-cell table:style-name="table.cell.border-bottom.padding-top.top">
            <text:p text:style-name="ifm_p_ifm">390</text:p>
          </table:table-cell>
          <table:table-cell table:style-name="table.cell.border-bottom.padding-top.top.pleft.pright">
            <text:p text:style-name="ifm_p_ifm">431</text:p>
          </table:table-cell>
          <table:table-cell table:style-name="table.cell.border-bottom.padding-top.top.pleft.pright">
            <text:p text:style-name="ifm_p_ifm">400</text:p>
          </table:table-cell>
          <table:table-cell table:style-name="table.cell.border-bottom.padding-top.top.pleft.pright">
            <text:p text:style-name="ifm_p_ifm">492</text:p>
          </table:table-cell>
          <table:table-cell table:style-name="table.cell.border-bottom.padding-top.top.pleft.pright">
            <text:p text:style-name="ifm_p_ifm">580</text:p>
          </table:table-cell>
          <table:table-cell table:style-name="table.cell.border-bottom.padding-top.top.pleft.pright" table:number-columns-spanned="3">
            <text:p text:style-name="ifm_p_ifm">563</text:p>
          </table:table-cell>
        </table:table-row>
      </table:table>
      <text:p text:style-name="ifm_p_ifm">Wat het effect van de genoemde maatregelen op de ontwikkeling van de totale waarde van het aanmerkelijk belang is geweest in de periode na 2019 is niet bekend. Hiervoor moet het effect van de maatregelen worden gescheiden van effecten als gevolg van economische ontwikkelingen. De Wet excessief lenen die in 2023 van kracht is geworden wordt dit jaar geëvalueerd en de invoering van een tweede schijf in box 2 van de inkomstenbelasting per 2024 volgend jaar. Pas na verloop van tijd kunnen uitspraken worden gedaan over de structurele effecten van de opeenvolgende beleidsmaatregelen sinds 2019.</text:p>
      <text:p text:style-name="ifm_p_mt.3.76mm_ifm">Vraag 6</text:p>
      <text:p text:style-name="ifm_p_ifm">Klopt het dat het rapport niet alleen laat zien dat de hoogste inkomens en vermogens het sterkst zijn gegroeid en relatief minder belastingdruk ervaren, maar ook dat de welvaart in bredere zin in vrijwel alle inkomens- en vermogensgroepen is toegenomen?</text:p>
      <text:p text:style-name="ifm_p_mt.3.76mm_ifm">Antwoord 6</text:p>
      <text:p text:style-name="ifm_p_ifm">Het <text:span text:style-name="ifm_span_font.italic_ifm">doorsnee</text:span> vermogen van huishoudens in de afgelopen decennia sterk is gestegen. Deze toename hangt samen met de stijging van de materiële welvaart in Nederland in het algemeen en met de stijgende huizenprijzen in het bijzonder. De vermogensontwikkeling wordt door twee trends gedreven. Deze trends zijn de sterk stijgende huizenprijzen die woningeigenaren ten goede zijn gekomen en die vooral in het midden en de top van de verdeling zitten, en daarnaast de toename van de aanmerkelijk-belangvermogens van de dga’s onder de meest vermogenden. De vermogensverschillen tussen eigenwoningbezitters en huurders en tussen dga’s en andere type werkenden zijn door deze twee trends groter geworden. Hierdoor zijn in absolute zin de vermogens van de meest vermogenden het sterkst gestegen en zijn de vermogens van de middengroepen in relatieve zin sterker gestegen.</text:p>
      <text:p text:style-name="ifm_p_mt.3.76mm_ifm">Vraag 7</text:p>
      <text:p text:style-name="ifm_p_ifm">Klopt het dat de groeiende vermogens bij doorsnee huishoudens vooral het gevolg zijn van eigenwoningbezit en klopt het dat de verschillen tussen kopers en huurders door de stijgende woningprijzen steeds groter worden?</text:p>
      <text:p text:style-name="ifm_p_mt.3.76mm_ifm">Antwoord 7</text:p>
      <text:p text:style-name="ifm_p_ifm">Ja.</text:p>
      <text:p text:style-name="ifm_p_mt.3.76mm_ifm">Vraag 8</text:p>
      <text:p text:style-name="ifm_p_ifm">Klopt het dat aan de onderkant van de inkomensverdeling een grote herverdeling plaatsvindt met toeslagen en belastingkortingen, die in het rapport niet in de vergelijking wordt meegenomen?</text:p>
      <text:p text:style-name="ifm_p_mt.3.76mm_ifm">Antwoord 8</text:p>
      <text:p text:style-name="ifm_p_ifm">Er vindt via de collectieve uitgaven (waaronder toeslagen) en overdrachten in geld en natura een grote herverdeling plaats van hogere inkomens naar lagere inkomens. Het CPB heeft in zijn rapport gekeken naar de rol van het belastingstelsel in de verdeling van vermogen van huishoudens en stelt dat het belastingstelsel bestaande inkomens- en vermogensverschillen tussen huishoudens eerder vergroot dan verkleind. Belastingkortingen maken deel uit van het belastingstelsel. Toeslagen betreffen uitgavensubsidies en verhogen inkomens van huishoudens. Het betoog van het CPB is dat de overheid nauwelijks herverdeelt via belastingen maar vooral door middel van collectieve uitgaven en overdrachten in geld (waaronder toeslagen) en in natura. Het CPB heeft dit geanalyseerd voor het jaar 2016 en hierover in de CPB Policy Brief «Inkomens en herverdeling» uit 2022 gepubliceerd.<text:note text:id="ID-2205-d41e262" text:note-class="footnote"><text:note-citation text:label="6 ">6</text:note-citation><text:note-body><text:p text:style-name="ifm_p_font.normal_size.6.93pt_mt..5mm_indent.-0.1161in_mleft.0.1161in_ifm">Ongelijkheid en herverdeling | CPB Website</text:p></text:note-body></text:note> Onderstaande figuren uit het CPB rapport uit 2022 tonen respectievelijk de betaalde belastingen en sociale premies als aandeel van het bruto inkomen per inkomensgroep respectievelijk de overheidsuitgaven als aandeel van het bruto inkomen per inkomensgroep in 2016.</text:p>
      <text:p text:style-name="ifm_p_mt.3.76mm_ifm"><draw:frame draw:name="Afbeelding1" draw:style-name="frame.picture" draw:z-index="1" svg:height="53mm" svg:width="110mm" text:anchor-type="paragraph" style:rel-height="scale" style:rel-width="scale"><draw:image draw:filter-name="PNG - Portable Network Graphics" xlink:actuate="onLoad" xlink:href="Pictures/ah-tk-20252026-2205-001.png" xlink:show="embed" xlink:type="simple"/></draw:frame></text:p>
      <text:p text:style-name="ifm_p_mt.3.76mm_page.keep-with-next_ifm"><draw:frame draw:name="Bron4" draw:style-name="frame.titel" text:anchor-type="char" svg:width="110mm" svg:y="0mm"><draw:text-box><text:p text:style-name="ifm_p_font.bold_size.7.46pt_mt.3.76mm_page.keep-with-next_ifm">Overheidsuitgaven per type (als% inkomen), 2016 <text:span text:style-name="ifm_span_font.italic_size.7.46pt_mt.3.76mm_ifm">aandeel%</text:span></text:p></draw:text-box></draw:frame></text:p>
      <text:p text:style-name="ifm_p_mt.2mm_ifm"><draw:frame draw:name="Afbeelding2" draw:style-name="frame.picture" draw:z-index="1" svg:height="44mm" svg:width="110mm" text:anchor-type="paragraph" style:rel-height="scale" style:rel-width="scale"><draw:image draw:filter-name="PNG - Portable Network Graphics" xlink:actuate="onLoad" xlink:href="Pictures/ah-tk-20252026-2205-002.png" xlink:show="embed" xlink:type="simple"/></draw:frame></text:p>
      <text:p text:style-name="ifm_p_mt.3.76mm_ifm">Onderstaande infographic uit het CPB-rapport uit 2022 illustreert de herverdeling via belastingen versus overheidsuitgaven per inkomensgroep op een wat andere manier. Deze infographic laat zien dat in 2016 50% van de mensen een aandeel had van 19% van het totale inkomen in Nederland en daarmee een gemiddeld bruto jaarinkomen had van € 17.524 en daarover 55% aan belastingen betaalde en een bedrag aan overheidsuitgaven kreeg toebedeeld gelijk aan 129% van hun inkomen. Verder had 40% van de mensen in 2016 een aandeel 49% van het totale inkomen in Nederland, had daarmee gemiddeld een bruto jaarinkomen van € 54.865 en betaalde daarover 40% aan belastingen en kreeg een bedrag aan overheidsuitgaven toebedeeld van omgerekend gemiddeld 24% van hun bruto inkomen. En ten slotte ontving 10% van de mensen in 2016 32% van het totale inkomen in Nederland, en had daarmee gemiddeld een bruto jaarinkomen van € 142.584, betaalde daarover 36% aan belastingen en kreeg omgerekend 8% van hun gemiddeld inkomen aan overheidsuitgaven toebedeeld.</text:p>
      <text:p text:style-name="ifm_p_mt.3.76mm_page.keep-with-next_ifm"><draw:frame draw:name="Bron6" draw:style-name="frame.titel" text:anchor-type="char" svg:width="110mm" svg:y="0mm"><draw:text-box><text:p text:style-name="ifm_p_font.bold_size.7.46pt_mt.3.76mm_page.keep-with-next_ifm">Verdeling: wie verdient welk deel van de taart</text:p></draw:text-box></draw:frame></text:p>
      <text:p text:style-name="ifm_p_mt.2mm_ifm"><draw:frame draw:name="Afbeelding3" draw:style-name="frame.picture" draw:z-index="1" svg:height="91mm" svg:width="110mm" text:anchor-type="paragraph" style:rel-height="scale" style:rel-width="scale"><draw:image draw:filter-name="PNG - Portable Network Graphics" xlink:actuate="onLoad" xlink:href="Pictures/ah-tk-20252026-2205-003.png" xlink:show="embed" xlink:type="simple"/></draw:frame></text:p>
      <text:p text:style-name="ifm_p_mt.3.76mm_ifm">Vraag 9</text:p>
      <text:p text:style-name="ifm_p_ifm">Klopt het dat vooral de belastingdruk (na herverdeling) op de middenklasse, ten opzichte van de laagste en hoogste inkomens, relatief hoger is?</text:p>
      <text:p text:style-name="ifm_p_mt.3.76mm_ifm">Antwoord 9</text:p>
      <text:p text:style-name="ifm_p_ifm">Nederland heeft een progressieve inkomstenbelasting. Dat betekent dat huishoudens met de hoogste inkomens gemiddeld genomen een hogere belastingdruk hebben dan huishoudens in de middenklasse. En dat huishoudens in de middenklasse gemiddeld genomen een hogere belastingdruk hebben dan inkomens in de lagere klassen van het inkomensgebouw. Het CPB laat dat ook zien, zie onderstaande figuur uit het CPB-rapport. Het CPB neemt daarbij de stelling in dat de inkomstenbelasting alleen in theorie progressief is, doordat de top 1% inkomens weliswaar met de hoogste belastingtarieven te maken hebben, maar in de praktijk de top 1% een lagere belastingdruk kennen doordat zij een groot deel van hun vermogen in een bv aanhouden en box 2-belasting langdurig kan worden uitgesteld. Anders dan in de fiscaliteit telt het CPB ingehouden winsten van een bv wel mee als inkomen van huishoudens waardoor de belastingdruk bij de top 1% bij CPB lager uitvalt dan op basis van de fiscale inkomensgrondslag het geval zou zijn geweest. Er kunnen ook goede bedrijfseconomische redenen zijn om winst van een bv niet uit te keren vanwege toekomstige investeringen of vanwege een noodzakelijke liquiditeitsreserve en daarmee zal een deel van de winst nooit tot uitkering komen aan aandeelhouders. Het CPB geeft verder aan dat als alle winsten van een bv zouden worden uitgekeerd aan huishoudens het belastingstelsel gemiddeld genomen ook progressief uitpakt voor de top 1%.</text:p>
      <text:p text:style-name="ifm_p_mt.3.76mm_ifm"><draw:frame draw:name="Afbeelding4" draw:style-name="frame.picture" draw:z-index="1" svg:height="83mm" svg:width="110mm" text:anchor-type="paragraph" style:rel-height="scale" style:rel-width="scale"><draw:image draw:filter-name="PNG - Portable Network Graphics" xlink:actuate="onLoad" xlink:href="Pictures/ah-tk-20252026-2205-004.png" xlink:show="embed" xlink:type="simple"/></draw:frame></text:p>
      <text:p text:style-name="ifm_p_mt.3.76mm_ifm">Gemiddeld genomen hebben huishoudens uit de middenklasse een hogere belastingdruk dan huishoudens uit de lagere inkomensklassen. Als gevolg van de gunstige fiscale behandeling van de eigenwoning en collectieve pensioenopbouw kunnen echter grote verschillen in belastingdruk ontstaan bij huishoudens met een gelijk bruto-inkomen. Met andere woorden, een deel van de huishoudens in de middenklasse (die met een eigen woning vaak gepaard met een relatief groot collectief pensioenvermogen) kent een lagere belastingdruk dan een ander deel van de huishoudens in die klasse (die met een huurwoning gepaard met een laag tot geen pensioenvermogen).</text:p>
      <text:p text:style-name="ifm_p_mt.3.76mm_ifm">Vraag 10</text:p>
      <text:p text:style-name="ifm_p_ifm">Deelt u de mening dat, hoewel er iets af te dingen is op de mate van ongelijkheid die het CPB constateert, de boodschap van het rapport vooral is dat we moeten opletten dat welvaartsgroei zich niet te veel bij een of enkele groepen concentreert omdat dit negatieve effecten kan hebben voor de samenleving?</text:p>
      <text:p text:style-name="ifm_p_mt.3.76mm_ifm">Antwoord 10</text:p>
      <text:p text:style-name="ifm_p_ifm">Het kabinet deelt de constatering van het CPB dat als economische welvaartsgroei zich sterk concentreert bij een beperkt aantal huishoudens, dit op termijn kan leiden tot een afname van de toekomstige welvaart en daarmee tot negatieve effecten voor de samenleving als geheel.</text:p>
      <text:p text:style-name="ifm_p_mt.3.76mm_ifm">Vraag 11</text:p>
      <text:p text:style-name="ifm_p_ifm">Hoewel het CPB ook constateert dat niet te zeggen is wat een optimale mate van ongelijkheid in een samenleving is, bent u van mening dat de inkomens- en vermogensverdeling op dit moment te scheef aan het verdelen is en dat maatregelen nodig zijn om meer balans te brengen?</text:p>
      <text:p text:style-name="ifm_p_mt.3.76mm_ifm">Antwoord 11</text:p>
      <text:p text:style-name="ifm_p_ifm">Wat als een redelijke verdeling van inkomen en vermogen kan worden gezien, is deels een kwestie van voorkeuren. Een relatief lage inkomensongelijkheid en een goed functionerend vangnet en een toegankelijk zorgstelsel zijn belangrijk voor het welbevinden van mensen. Mede door directe inkomensondersteuning in de vorm van toeslagen en uitkeringen voor werkloosheid, arbeidsongeschiktheid en de AOW behoort Nederland al decennia samen met Zweden, Denemarken en België tot de landen met de meest gelijk verdeelde inkomens binnen de EU. Nederland kent met de AOW en de mogelijkheid om via de werkgever dan wel via een bank- of verzekeraar fiscaal gefaciliteerd pensioen op te bouwen een van de beste pensioenstelsels ter wereld. Ook dat is cruciaal voor het welbevinden van mensen. Qua vermogensverdeling scoort Nederland volgens de World Inequality Database van Thomas Piketty beter dan landen als Duitsland, Frankrijk, Denemarken, Zweden en Finland. Het kabinet heeft daarmee geen reden aan te nemen dat de inkomens- en vermogensverdeling in Nederland op dit moment te scheef is. De inkomens- en vermogensverdeling blijken ook vrij constant over de jaren heen. Door voortdurend alert te zijn op een evenwichtige jaarlijkse koopkrachtontwikkeling tracht het kabinet dat zo te houden.</text:p>
      <text:p text:style-name="ifm_p_mt.3.76mm_ifm">Vraag 12</text:p>
      <text:p text:style-name="ifm_p_ifm">Bent u het met ons eens dat fiscaliteit voor ondernemers vooral gericht moet zijn op het stimuleren van investeren, innoveren en werkgeverschap, en niet enkel op het «zijn» van ondernemer?</text:p>
      <text:p text:style-name="ifm_p_mt.3.76mm_ifm">Antwoord 12</text:p>
      <text:p text:style-name="ifm_p_ifm">Het kabinet is van mening dat het verstandig is om activiteiten met positieve externe effecten te stimuleren. Denk daarbij aan innovaties, investeringen en werkgelegenheid. Dit kabinet zet met het Coalitieakkoord stevig in om investeringen te stimuleren en het vestigingsklimaat en de financieringsketen te versterken. Dit wil het kabinet onder andere doen door bedrijven te ondersteunen in investeringen die passen bij onze economie van de toekomst, door uitbreiding van de WBSO voor ontwikkeling van AI en technologie en behoud van de Innovatiebox. Daarbij wil het kabinet de fiscale energie-aftrek (EIA), de milieu-investeringsaftrek (MIA) en de regeling die het mogelijk maakt milieu-investeringen willekeurig af te schrijven (VAMIL) waar mogelijk samenvoegen tot één robuuste investeringsregeling. Het kabinet is hier hard mee bezig.</text:p>
      <text:p text:style-name="ifm_p_mt.3.76mm_ifm">Vraag 13</text:p>
      <text:p text:style-name="ifm_p_ifm">Bent u bereid, naar het voorstel van het CPB, in kaart te brengen of en hoe actief ondernemingsvermogen en passief beleggingsvermogen in BV’s gescheiden kan worden, zodat vermogen op de juiste plaats belast kan worden?</text:p>
      <text:p text:style-name="ifm_p_mt.3.76mm_ifm">Antwoord 13</text:p>
      <text:p text:style-name="ifm_p_ifm">Het CPB geeft onder andere een beleidsrichting aan die zorgt voor minder economische verstoringen en verschillen in belastingdruk bij een gelijk inkomen kleiner maakt. Het CPB geeft hierbij als beleidsoptie dat fiscale regelingen die niet doelmatig of doeltreffend zijn, worden afgeschaft of vervangen door regelingen die beter bijdragen aan het nagestreefde beleidsdoel. Dit sluit ook aan bij de ambitie van het kabinet om fiscale regelingen die ingewikkeld zijn en hun doel niet of nauwelijks bereiken en het stelsel nodeloos complex maken, te schrappen en op die manier het stelsel eenvoudiger en voorspelbaarder maken. Daarnaast geeft het CPB aan dat fiscale prikkels beter gericht worden op ondernemerschap, risicobereidheid en innovatie. Het CPB benoemt hier het scheiden van ondernemings- en beleggingsvermogen in bv’s als beleidsoptie.</text:p>
      <text:p text:style-name="ifm_p_ifm">Tegelijkertijd geeft het CPB daarbij aan dat in de praktijk deze vermogens lastig te scheiden zijn, en dat het daarom kansrijker is om in te zetten op het tegengaan van fiscaal gedreven gedrag door ondoelmatige of ondoeltreffend fiscale regelingen te versoberen, af te schaffen en de opbrengsten daarvan gericht te gebruiken voor het stimuleren van innovaties. Dit strookt met de ambities van het kabinet. Het kabinet deelt de opvatting van het CPB dat het in praktijk lastig zal zijn om ondernemingsvermogen en beleggingsvermogen in een bv te scheiden en is met CPB van mening dat het dan kansrijker is om in te zetten op versoberen en afschaffen van fiscale regelingen en de opbrengst gerichter in te zetten op het stimuleren van innovaties. Dit beschouw als aan van mijn belangrijkste taken deze kabinetsperiode.</text:p>
      <text:p text:style-name="ifm_p_ifm">Een tweede beleidsrichting van het CPB is om belastingen meer naar draagkracht te heffen, door het gelijker belasten van verschillende vormen van inkomen en vermogen. Het kabinet hecht belang aan het evenwichtig belasten van inkomen uit vermogen. In de afgelopen jaren zijn er diverse maatregelen genomen om daarin meer evenwicht aan te brengen. Denk aan het verhogen van het lage Vpb-tarief van 15% naar 19% in 2023, de invoering van de Wet excessief lenen bij eigen vennootschap in 2023 en het invoeren van een tweede schijf in box 2 in 2024. Zoals vorige kabinetten en diverse ambtelijke rapporten hebben benadrukt, is het invoeren van een stelsel dat werkelijk rendement in box 3 belast een belangrijke volgende stap in het evenwichtiger belasten van vermogen. Het wetsvoorstel Wet werkelijk rendement box 3 dat dit beoogt, ligt ter behandeling in de Eerste Kamer. Het nieuwe box 3 stelsel op werkelijk rendement wordt daarna doorontwikkeld naar een vermogenswinstsystematiek.</text:p>
      <text:p text:style-name="ifm_p_mt.3.76mm_ifm">Vraag 14</text:p>
      <text:p text:style-name="ifm_p_ifm">Ten aanzien van de mogelijkheid tot arbitrage tussen box 2 en box 3, welke effecten verwacht u van het voorgenomen nieuwe box 3-stelsel en vervolgens van de verdere doorontwikkeling tot een volledige vermogenswinstbelasting?</text:p>
      <text:p text:style-name="ifm_p_mt.3.76mm_ifm">Antwoord 14</text:p>
      <text:p text:style-name="ifm_p_ifm">Het belasten van werkelijk rendement van box 3-vermogen is een belangrijke volgende stap in het evenwichtiger belasten van arbeid en vermogen. De prikkel voor box-arbitrage neemt hierdoor in algemene zin af omdat hierdoor – net als in box 2 – belasting wordt geheven over het werkelijke rendement in plaats van over een forfaitair rendement. Als box 3 wordt doorontwikkeld tot een volledige vermogenswinstbelasting, dan nemen de verschillen met box 2 verder af.</text:p>
      <text:p text:style-name="ifm_p_mt.3.76mm_ifm">Vraag 15</text:p>
      <text:p text:style-name="ifm_p_ifm">Wat zijn volgens u de oorzaken van de door het CPB geconstateerde (relatief) lage effectieve belasting over erfenissen van 12% en over schenkingen van 6%? Hoe zou dit, met het oog op de verwachte omvangrijke vermogensoverdrachten van ouders aan kinderen, meer in de buurt kunnen worden gebracht van de beoogde progressieve tarieven in de erf- en schenkbelasting?</text:p>
      <text:p text:style-name="ifm_p_mt.3.76mm_ifm">Antwoord 15</text:p>
      <text:p text:style-name="ifm_p_ifm">De betreffende percentages die in het onderhavige CPB-rapport worden vermeld zijn door CPB berekend over het jaar 2015. Het CPB heeft daarover in 2019 gepubliceerd.<text:note text:id="ID-2205-d41e408" text:note-class="footnote"><text:note-citation text:label="7 ">7</text:note-citation><text:note-body><text:p text:style-name="ifm_p_font.normal_size.6.93pt_mt..5mm_indent.-0.1161in_mleft.0.1161in_ifm">Effect van erfenissen en schenkingen op vermogensongelijkheid en de rol van belastingen | CPB Website</text:p></text:note-body></text:note> Op het titelblad van dit rapport benoemt het CPB dat in 2015 de gemiddelde belastingdruk voor erfenissen en schenkingen waarover belastingaangifte is gedaan 12% voor erfenissen bedroeg en 6% voor schenkingen. Dat de effectieve tarieven voor de schenk- en erfbelasting lager uitkomen dan de statutaire progressieve tarieven komt allereerst door diverse vrijstellingen in de schenk- en erfbelasting. Door het verlagen van deze vrijstellingen kunnen de effectieve tarieven meer in de buurt worden gebracht van de statutaire progressieve tarieven. Onderstaande tabellen tonen de actuele tarieven en vrijstellingen in de schenk- en erfbelasting. De schenk- en erfbelasting kennen een progressieve tariefstructuur met een tarief eerste schijf en een tarief tweede schijf, waarbij de progressieve tarieven afhankelijk zijn van de relatie met de verkrijger. Daarnaast kent de schenk- en erfbelasting verschillende vrijstellingen afhankelijk van de relatie met de verkrijger.</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De schijven en tarieven voor de schenk- en erfbelasting 2026</text:p>
            </table:table-cell>
          </table:table-row>
          <table:table-row>
            <table:table-cell table:style-name="table.cell.border-top.border-bottom.padding-top.bottom">
              <text:p text:style-name="ifm_p_ifm"><text:span text:style-name="ifm_span_font.semi-bold_ifm">Grondslag</text:span></text:p>
            </table:table-cell>
            <table:table-cell table:style-name="table.cell.border-top.border-bottom.padding-top.bottom.pleft.pright">
              <text:p text:style-name="ifm_p_ifm"><text:span text:style-name="ifm_span_font.semi-bold_ifm">Tarief partners en kinderen</text:span></text:p>
            </table:table-cell>
            <table:table-cell table:style-name="table.cell.border-top.border-bottom.padding-top.bottom.pleft.pright">
              <text:p text:style-name="ifm_p_ifm"><text:span text:style-name="ifm_span_font.semi-bold_ifm">Tarief (achter)kleinkinderen</text:span></text:p>
            </table:table-cell>
            <table:table-cell table:style-name="table.cell.border-top.border-bottom.padding-top.bottom.pleft.pright">
              <text:p text:style-name="ifm_p_ifm"><text:span text:style-name="ifm_span_font.semi-bold_ifm">Tarief overige verkrijgers</text:span></text:p>
            </table:table-cell>
          </table:table-row>
        </table:table-header-rows>
        <table:table-row>
          <table:table-cell table:style-name="table.cell.padding-top.top">
            <text:p text:style-name="ifm_p_ifm"><text:span text:style-name="ifm_span_font.semi-bold_ifm">€ 0–€ 158.669</text:span></text:p>
          </table:table-cell>
          <table:table-cell table:style-name="table.cell.padding-top.top.pleft.pright">
            <text:p text:style-name="ifm_p_ifm">10%</text:p>
          </table:table-cell>
          <table:table-cell table:style-name="table.cell.padding-top.top.pleft.pright">
            <text:p text:style-name="ifm_p_ifm">18%</text:p>
          </table:table-cell>
          <table:table-cell table:style-name="table.cell.padding-top.top.pleft.pright">
            <text:p text:style-name="ifm_p_ifm">30%</text:p>
          </table:table-cell>
        </table:table-row>
        <table:table-row>
          <table:table-cell table:style-name="table.cell.border-bottom.top">
            <text:p text:style-name="ifm_p_ifm"><text:span text:style-name="ifm_span_font.semi-bold_ifm">&gt; € 158.669</text:span></text:p>
          </table:table-cell>
          <table:table-cell table:style-name="table.cell.border-bottom.top.pleft.pright">
            <text:p text:style-name="ifm_p_ifm">20%</text:p>
          </table:table-cell>
          <table:table-cell table:style-name="table.cell.border-bottom.top.pleft.pright">
            <text:p text:style-name="ifm_p_ifm">36%</text:p>
          </table:table-cell>
          <table:table-cell table:style-name="table.cell.border-bottom.top.pleft.pright">
            <text:p text:style-name="ifm_p_ifm">40%</text:p>
          </table:table-cell>
        </table:table-row>
      </table:table>
      <table:table table:style-name="ifm_table_pgwide.1_mt.3.7mm_ifm">
        <table:table-column table:style-name="table3.tg1.col1"/>
        <table:table-column table:style-name="table3.tg1.col2"/>
        <table:table-column table:style-name="table3.tg1.col3"/>
        <table:table-header-rows>
          <table:table-row>
            <table:table-cell table:style-name="table.cell." table:number-columns-spanned="3">
              <text:p text:style-name="ifm_p_font.bold_size.6.5pt_page.keep-with-next_ifm">Vrijstellingen voor de schenk- en erfbelasting 2026</text:p>
            </table:table-cell>
          </table:table-row>
          <table:table-row>
            <table:table-cell table:style-name="table.cell.border-top.border-bottom.padding-top.bottom">
              <text:p text:style-name="ifm_p_ifm"><text:span text:style-name="ifm_span_font.semi-bold_ifm">Vrijstelling in euro’s</text:span></text:p>
            </table:table-cell>
            <table:table-cell table:style-name="table.cell.border-top.border-bottom.padding-top.bottom.pleft.pright">
              <text:p text:style-name="ifm_p_ifm"><text:span text:style-name="ifm_span_font.semi-bold_ifm">Erfbelasting</text:span></text:p>
            </table:table-cell>
            <table:table-cell table:style-name="table.cell.border-top.border-bottom.padding-top.bottom.pleft.pright">
              <text:p text:style-name="ifm_p_ifm"><text:span text:style-name="ifm_span_font.semi-bold_ifm">Schenkbelasting</text:span></text:p>
            </table:table-cell>
          </table:table-row>
        </table:table-header-rows>
        <table:table-row>
          <table:table-cell table:style-name="table.cell.padding-top.top">
            <text:p text:style-name="ifm_p_ifm"><text:span text:style-name="ifm_span_font.semi-bold_ifm">Partner<text:span text:style-name="ifm_span_font.superscript_ifm"><text:bookmark-ref text:reference-format="text" text:ref-name="ID-2205-d41e498">1</text:bookmark-ref></text:span>
                        </text:span></text:p>
          </table:table-cell>
          <table:table-cell table:style-name="table.cell.padding-top.top.pleft.pright">
            <text:p text:style-name="ifm_p_ifm">€ 828.035</text:p>
          </table:table-cell>
          <table:table-cell table:style-name="table.cell.padding-top.top.pleft.pright">
            <text:p text:style-name="ifm_p_ifm">€ 2.769 (jaarlijks)</text:p>
          </table:table-cell>
        </table:table-row>
        <table:table-row>
          <table:table-cell table:style-name="table.cell.top">
            <text:p text:style-name="ifm_p_ifm"><text:span text:style-name="ifm_span_font.semi-bold_ifm">Kind</text:span></text:p>
          </table:table-cell>
          <table:table-cell table:style-name="table.cell.top.pleft.pright">
            <text:p text:style-name="ifm_p_ifm">€ 26.230</text:p>
          </table:table-cell>
          <table:table-cell table:style-name="table.cell.top.pleft.pright">
            <text:p text:style-name="ifm_p_ifm">€ 6.908 (jaarlijks)</text:p>
          </table:table-cell>
        </table:table-row>
        <table:table-row>
          <table:table-cell table:style-name="table.cell.top">
            <text:p text:style-name="ifm_p_ifm"><text:span text:style-name="ifm_span_font.semi-bold_ifm">Kind (18–40 jaar)</text:span></text:p>
          </table:table-cell>
          <table:table-cell table:style-name="table.cell.top.pleft.pright">
            <text:p text:style-name="text.cell.6.5.right"/>
          </table:table-cell>
          <table:table-cell table:style-name="table.cell.top.pleft.pright">
            <text:p text:style-name="ifm_p_ifm">€ 33.129 (eenmalig)</text:p>
          </table:table-cell>
        </table:table-row>
        <table:table-row>
          <table:table-cell table:style-name="table.cell.top">
            <text:p text:style-name="ifm_p_ifm"><text:span text:style-name="ifm_span_font.semi-bold_ifm">Kind </text:span></text:p>
          </table:table-cell>
          <table:table-cell table:style-name="table.cell.top.pleft.pright">
            <text:p text:style-name="text.cell.6.5.right"/>
          </table:table-cell>
          <table:table-cell table:style-name="table.cell.top.pleft.pright">
            <text:p text:style-name="ifm_p_ifm">€ 69.009 (eenmalig voor dure studie)</text:p>
          </table:table-cell>
        </table:table-row>
        <table:table-row>
          <table:table-cell table:style-name="table.cell.top">
            <text:p text:style-name="ifm_p_ifm"><text:span text:style-name="ifm_span_font.semi-bold_ifm">Invalide kind</text:span></text:p>
          </table:table-cell>
          <table:table-cell table:style-name="table.cell.top.pleft.pright">
            <text:p text:style-name="ifm_p_ifm">€ 78.671</text:p>
          </table:table-cell>
          <table:table-cell table:style-name="table.cell.top.pleft.pright">
            <text:p text:style-name="text.cell.6.5.right"/>
          </table:table-cell>
        </table:table-row>
        <table:table-row>
          <table:table-cell table:style-name="table.cell.top">
            <text:p text:style-name="ifm_p_ifm"><text:span text:style-name="ifm_span_font.semi-bold_ifm">Ouder</text:span></text:p>
          </table:table-cell>
          <table:table-cell table:style-name="table.cell.top.pleft.pright">
            <text:p text:style-name="ifm_p_ifm">€ 62.110</text:p>
          </table:table-cell>
          <table:table-cell table:style-name="table.cell.top.pleft.pright">
            <text:p text:style-name="text.cell.6.5.right"/>
          </table:table-cell>
        </table:table-row>
        <table:table-row>
          <table:table-cell table:style-name="table.cell.top">
            <text:p text:style-name="ifm_p_ifm"><text:span text:style-name="ifm_span_font.semi-bold_ifm">Kleinkind</text:span></text:p>
          </table:table-cell>
          <table:table-cell table:style-name="table.cell.top.pleft.pright">
            <text:p text:style-name="ifm_p_ifm">€ 26.230</text:p>
          </table:table-cell>
          <table:table-cell table:style-name="table.cell.top.pleft.pright">
            <text:p text:style-name="ifm_p_ifm">€ 2.769 (jaarlijks)</text:p>
          </table:table-cell>
        </table:table-row>
        <table:table-row>
          <table:table-cell table:style-name="table.cell.border-bottom.top">
            <text:p text:style-name="ifm_p_ifm"><text:span text:style-name="ifm_span_font.semi-bold_ifm">Overige verkrijgers</text:span></text:p>
          </table:table-cell>
          <table:table-cell table:style-name="table.cell.border-bottom.top.pleft.pright">
            <text:p text:style-name="ifm_p_ifm">€ 2.769</text:p>
          </table:table-cell>
          <table:table-cell table:style-name="table.cell.border-bottom.top.pleft.pright">
            <text:p text:style-name="ifm_p_ifm">€ 2.769 (jaarlijks)</text:p>
          </table:table-cell>
        </table:table-row>
        <table:table-row>
          <table:table-cell table:style-name="table.cell." table:number-columns-spanned="3">
            <text:p text:style-name="ifm_p_font.normal_size.6.93pt_mt..5mm_indent.-0.1161in_mleft.0.1161in_ifm"><text:bookmark-start text:name="ID-2205-d41e498"/><text:span text:style-name="ifm_span_font.superscript_size.6.93pt_ifm">1</text:span><text:s/><text:bookmark-end text:name="ID-2205-d41e498"/>Het partnerbegrip is voor ongehuwden anders dan voor andere belastingen. Belangrijke voorwaarden zijn een notarieel samenlevingscontract met wederzijdse zorgverplichting of ten minste 5 jaar samenwonend.</text:p>
          </table:table-cell>
        </table:table-row>
      </table:table>
      <text:p text:style-name="ifm_p_ifm">De jaarlijkse ouder-kindschenkvrijstelling (€ 6.908 in 2026) is recent geëvalueerd en op 2 maart jl. naar uw Kamer verzonden.<text:note text:id="ID-2205-d41e587" text:note-class="footnote"><text:note-citation text:label="8 ">8</text:note-citation><text:note-body><text:p text:style-name="ifm_p_font.normal_size.6.93pt_mt..5mm_indent.-0.1161in_mleft.0.1161in_ifm">Kamerstukken II 2025/2026, 31 066, nr. 1530</text:p></text:note-body></text:note> Een kabinetsreactie volgt later dit jaar. Verder zijn in 2024 de eenmalig verhoogde schenkingsvrijstellingen voor een dure studie en de eenmalig verhoogde schenkingsvrijstelling voor een vrij te besteden doel geëvalueerd en naar de Tweede Kamer verzonden.<text:note text:id="ID-2205-d41e604" text:note-class="footnote"><text:note-citation text:label="9 ">9</text:note-citation><text:note-body><text:p text:style-name="ifm_p_font.normal_size.6.93pt_mt..5mm_indent.-0.1161in_mleft.0.1161in_ifm">Kamerbrief over evaluatie eenmalig verhoogde schenkingsvrijstellingen | Kamerstuk | Rijksoverheid.nl</text:p></text:note-body></text:note> Naast deze vrijstellingen kent de schenk- en erfbelasting de bedrijfsopvolgingsregeling (BOR). De BOR bestaat uit een algehele vrijstelling in de schenk- en erfbelasting voor ondernemingsvermogen tot circa € 1,5 miljoen en een vrijstelling van 75% over het bedrag daarboven. In 2022 is de BOR geëvalueerd.<text:note text:id="ID-2205-d41e618" text:note-class="footnote"><text:note-citation text:label="10 ">10</text:note-citation><text:note-body><text:p text:style-name="ifm_p_font.normal_size.6.93pt_mt..5mm_indent.-0.1161in_mleft.0.1161in_ifm">«Evaluatie fiscale regelingen gericht op bedrijfsoverdracht», CPB, 2022.</text:p></text:note-body></text:note> Daaruit blijkt dat erfenissen en schenkingen onder de BOR relatief groot zijn ten opzichte van de gemiddelde schenking en erfenis en een veel lagere belastingdruk kennen. Uit de evaluatie blijkt dat het bij de BOR in de periode 2010–2017 gemiddeld genomen om een erfenis of schenking ging van € 1,3 miljoen euro aan ondernemingsvermogen, waarover 2% belasting bij een schenking en 5% bij een erfenis werd betaald. Naar aanleiding van de evaluatie is de BOR op verschillende aspecten aangepast en robuuster gemaakt tegen oneigenlijk gebruik. Het kabinet heeft in het coalitieakkoord afgesproken de BOR niet verder te versoberen.</text:p>
      <text:p text:style-name="ifm_p_ifm">Verder kunnen papieren schenkingen de effectieve belastingdruk verlagen. Papieren schenkingen zorgen voor een lagere grondslag van de (toekomstige) erfbelasting. Een papieren schenking kan eenmalig worden gedaan, maar ook meerdere jaren of jaarlijks. De schenker betaalt jaarlijks 6% rente aan de betreffende begiftigden over het totaal van het aan die persoon op papier geschonken bedrag. De rentevergoeding is fiscaal gezien geen schenking en betekent daarom een voor de schenkbelasting onbelaste vermogensoverdracht. In bijlage 7 van de Voorjaarsnota zijn beleidsopties beschreven om papieren schenkingen tegen te gaan.<text:note text:id="ID-2205-d41e632" text:note-class="footnote"><text:note-citation text:label="11 ">11</text:note-citation><text:note-body><text:p text:style-name="ifm_p_font.normal_size.6.93pt_mt..5mm_indent.-0.1161in_mleft.0.1161in_ifm">Zie voor een uitgebreide toelichting op papieren schenkingen bijlage 7 van de Voorjaarsnota 2026.</text:p></text:note-body></text:note> Met de beschrijving van deze opties is invulling gegeven aan de toezegging van voormalig Staatssecretaris van Financiën Heijnen om opties in kaart te brengen om papieren schenkingen tegen te gaan.<text:note text:id="ID-2205-d41e643" text:note-class="footnote"><text:note-citation text:label="12 ">12</text:note-citation><text:note-body><text:p text:style-name="ifm_p_font.normal_size.6.93pt_mt..5mm_indent.-0.1161in_mleft.0.1161in_ifm">Kamerstukken II 2025/26, 36 812, nr. 115, p. 41</text:p></text:note-body></text:note></text:p>
      <text:p text:style-name="ifm_p_ifm">Ten slotte zorgen verouderde forfaits in schenk- en erfbelasting voor een lagere effectieve belastingdruk. Sinds 1979 geldt er een rekenrente (forfait) van 6% in de schenk- en erfbelasting. De rekenrente wordt het meest toegepast bij onderbedelingsvorderingen die ontstaan bij het openvallen van nalatenschappen. Rentedragende onderbedelingsvorderingen zijn een manier om de nalatenschap van de langstlevende in de toekomst voor de kinderen te verkleinen aangezien de rente die niet tijdens het leven door de langstlevende ouder is betaald, een schuld in diens nalatenschap vormt en op die manier de erfbelasting van de kinderen drukt. Hoe hoger de rekenrente des te groter het drukkend effect. In januari jl. is een ambtelijke uitwerking van een actualisatie van de forfaits in de schenk- en erfbelasting naar de Tweede Kamer gestuurd op basis van de huidige marktrentes en de huidige levensverwachting.<text:note text:id="ID-2205-d41e656" text:note-class="footnote"><text:note-citation text:label="13 ">13</text:note-citation><text:note-body><text:p text:style-name="ifm_p_font.normal_size.6.93pt_mt..5mm_indent.-0.1161in_mleft.0.1161in_ifm">Kamerstukken II 2025/26, 32 140, nr. 288.</text:p></text:note-body></text:note> Over de modernisering van de forfaits in de schenk- en erfbelasting heeft geen besluitvorming plaatsgevonden.</text:p>
      <text:p text:style-name="ifm_p_mt.3.76mm_ifm">Vraag 16</text:p>
      <text:p text:style-name="ifm_p_ifm">Deelt u de mening dat ook een inkomensonafhankelijke arbeidskorting per gewerkt uur ondoelmatige inkomensverschillen tussen groepen kan verkleinen omdat dit economisch effectiever kan uitwerken als daadwerkelijke beloning voor meer werken?</text:p>
      <text:p text:style-name="ifm_p_mt.3.76mm_ifm">Antwoord 16</text:p>
      <text:p text:style-name="ifm_p_ifm">Een van de ambities uit het coalitieakkoord van dit kabinet is dat het moet lonen om meer uren te werken. Nu loont dat soms te weinig. Onderzoek naar het omzetten van de huidige arbeidskorting in een arbeidskorting per gewerkt uur is een van de onorthodoxe maatregelen die het kabinet daartoe wil onderzoeken. Het inkomensonafhankelijk maken van de arbeidskorting maakt ook nadrukkelijk deel uit van de agenda uit het coalitieakkoord om het belasting- en toeslagenstelsel te hervormen en te vereenvoudigen. Dit kan het voor mensen inzichtelijker maken hoeveel meer uren werken daadwerkelijk loont.</text:p>
      <text:p text:style-name="ifm_p_mt.3.76mm_ifm">Vraag 17</text:p>
      <text:p text:style-name="ifm_p_ifm">Bent u voornemens om in uw plannen voor herziening van het belastingstelsel de boodschap van het CPB mee te nemen, namelijk om verschillende soorten inkomen en vermogen gelijker te belasten en fiscale regelingen die inefficiënt en scheef verdeeld zijn aan te pakken om economische verstoring te voorkomen?</text:p>
      <text:p text:style-name="ifm_p_mt.3.76mm_ifm">Antwoord 17</text:p>
      <text:p text:style-name="ifm_p_ifm">Het kabinet hecht belang aan het evenwichtig belasten van inkomen uit vermogen. In de afgelopen jaren zijn door meerdere kabinetten diverse maatregelen genomen die voor meer evenwicht in het belasten van inkomen uit vermogen hebben gezorgd. Zoals vorige kabinetten en diverse ambtelijke rapporten hebben benadrukt, is het invoeren van een stelsel dat werkelijk rendement in box 3 belast een belangrijke volgende stap in het evenwichtiger belasten van vermogen. Het wetsvoorstel Wet werkelijk rendement box 3 dat dit beoogt, ligt ter behandeling in de Eerste Kamer. Het kabinet zet verder stappen op de aanbevelingen van het CPB over ondoelmatige en ondoeltreffende fiscale regelingen én in de herziening van het belasting- en toeslagenstelsel zoals afgesproken in het coalitieakkoord. Het kabinet komt dit jaar met een hervormingsagenda voor het belasting- en toeslagenstelsel. Het kabinet gaat door met vereenvoudigen en verbeteren waar mogelijk en zorgt dat de basis op orde wordt gebracht en dat er een stip op de horizon wordt gezet om daarnaartoe te werken. Ik zie deze CPB-studie als een extra aanmoediging om stappen te zetten met deze hervormingsagend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titel" style:family="graphic">
      <style:graphic-properties style:vertical-pos="bottom" style:vertical-rel="paragraph" style:horizontal-rel="paragraph-content" style:horizontal-pos="left"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Inge van Dijk over de publicatie 'De hoogste bomen vangen minder wind: belastingdruk op inkomens en vermogens' van het CPB</dc:title>
    <meta:user-defined meta:name="OVERHEIDop.ParlID/DC.identifier">ah-tk-20252026-2205</meta:user-defined>
    <meta:user-defined meta:name="OVERHEIDop.configuratie">https://repository.officiele-overheidspublicaties.nl/MasterConfiguraties/MC-OEP-KamervragenAanhangsel-Web/1.9/xml/MC-OEP-KamervragenAanhangsel-Web.xml</meta:user-defined>
    <meta:user-defined meta:name="OVERHEIDop.vraagnummer">2026Z09771</meta:user-defined>
    <meta:user-defined meta:name="OVERHEIDop.aanhangselNummer">2205</meta:user-defined>
    <meta:user-defined meta:name="OVERHEIDop.ontvanger">E. Eerenberg</meta:user-defined>
    <meta:user-defined meta:name="DCTERMS.W3CDTF/OVERHEIDop.datumOntvangst">2026-06-09</meta:user-defined>
    <meta:user-defined meta:name="OVERHEIDop.AanhangselTypen/DC.type">Antwoord</meta:user-defined>
    <meta:user-defined meta:name="OVERHEIDop.indiener">I. (Inge) van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het lid Inge van Dijk over de publicatie 'De hoogste bomen vangen minder wind: belastingdruk op inkomens en vermogens' van het CPB</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