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mm" text:anchor-type="page" text:anchor-page-number="1">
        <draw:text-box fo:min-height="0.2in">
          <text:p text:style-name="frillblok">ah-tk-20252026-2195</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195</text:p>
      <text:p text:style-name="ifm_p_font.roman_mt.3.76mm_ifm">Vragen van de leden <text:span text:style-name="ifm_span_font.bold_ifm">Vondeling</text:span> en <text:span text:style-name="ifm_span_font.bold_ifm">Wilders</text:span> (beiden PVV) aan de Minister van Asiel en Migratie over <text:span text:style-name="ifm_span_font.italic_ifm">de rol van de Adviesraad Migratie bij de cancelling van hoogleraar Ruud Koopmans</text:span> (ingezonden 15 mei 2026).</text:p>
      <text:p text:style-name="ifm_p_font.roman_mt.3.76mm_ifm">Antwoord van Minister <text:span text:style-name="ifm_span_font.bold_ifm">Van den Brink</text:span> (Asiel en Migratie) (ontvangen  9 juni 2026). Zie ook Aanhangsel Handelingen, vergaderjaar 2025–2026, nr. 2159.</text:p>
      <text:p text:style-name="ifm_p_mt.3.76mm_ifm">Vraag 1</text:p>
      <text:p text:style-name="ifm_p_ifm">Kent u het bericht «Subsidiehuis Pakhuis de Zwijger cancelt migratiekritische hoogleraar Ruud Koopmans»?<text:note text:id="ID-2026Z09960-d41e60" text:note-class="footnote"><text:note-citation text:label="1 ">1</text:note-citation><text:note-body><text:p text:style-name="ifm_p_font.normal_size.6.93pt_mt..5mm_indent.-0.1161in_mleft.0.1161in_ifm">GeenStijl, 13 mei 2025, «Subsidiespons Pakhuis de Zwijger CANCELT migratiekritische hoogleraar Ruud Koopmans», https://www.geenstijl.nl/5189872/wtf-hoogleraar-ruud-koopmans-gecanceld-door-pakhuis-de-zwijger</text:p></text:note-body></text:note></text:p>
      <text:p text:style-name="ifm_p_mt.3.76mm_ifm">Antwoord 1</text:p>
      <text:p text:style-name="ifm_p_ifm">Ja.</text:p>
      <text:p text:style-name="ifm_p_mt.3.76mm_ifm">Vraag 2</text:p>
      <text:p text:style-name="ifm_p_ifm">Bent u bekend met het feit dat dit debat wordt georganiseerd in samenwerking met de Adviesraad Migratie, een officieel adviesorgaan van uw ministerie?</text:p>
      <text:p text:style-name="ifm_p_mt.3.76mm_ifm">Antwoord 2</text:p>
      <text:p text:style-name="ifm_p_ifm">Ja.</text:p>
      <text:p text:style-name="ifm_p_mt.3.76mm_ifm">Vraag 3</text:p>
      <text:p text:style-name="ifm_p_ifm">Deelt u de mening dat het onacceptabel is dat een gerenommeerde hoogleraar wordt gecanceld door een gesubsidieerde organisatie dat samenwerkt met de Adviesraad Migratie?</text:p>
      <text:p text:style-name="ifm_p_mt.3.76mm_ifm">Antwoord 3</text:p>
      <text:p text:style-name="ifm_p_ifm">Net als de Adviesraad Migratie sta ik voor een open en veelzijdig migratiedebat waarin uiteenlopende perspectieven naast elkaar kunnen bestaan. De in het bericht genoemde bijeenkomst werd georganiseerd naar aanleiding van de publicatie van een essaybundel met vergezichten op asiel, waarin de Adviesraad Migratie verschillende stemmen en denkrichtingen samenbrengt, ook de meer kritische stemmen in het asieldebat.</text:p>
      <text:p text:style-name="ifm_p_ifm">De Adviesraad Migratie heeft aangegeven Ruud Koopmans zelf te hebben voorgesteld als mogelijke spreker voor deze bijeenkomst. De beslissing om de uitnodiging in te trekken is door Pakhuis de Zwijger genomen, op basis van hun eigen afwegingen en gedragscode. Inmiddels heeft de Adviesraad Migratie laten weten dat ze de samenwerking met Pakhuis de Zwijger voor deze bijeenkomst stop hebben gezet en een nieuwe locatie hebben gevonden, De Nieuwe Liefde in Amsterdam. Deze beslissing is genomen om de vertegenwoordiging van verschillende perspectieven te waarborgen. De heer Koopmans is door de Adviesraad uitgenodigd en heeft deelgenomen aan de bijeenkomst op 1 juni jl.</text:p>
      <text:p text:style-name="ifm_p_mt.3.76mm_ifm">Vraag 4</text:p>
      <text:p text:style-name="ifm_p_ifm">Hoe beoordeelt u het dat de Adviesraad Migratie samenwerkt met een links bolwerk die kritische, wetenschappelijke stemmen over migratie censureert? Is dit volgens u nog wel een onafhankelijke en evenwichtige adviesraad?</text:p>
      <text:p text:style-name="ifm_p_mt.3.76mm_ifm">Antwoord 4</text:p>
      <text:p text:style-name="ifm_p_ifm">De Adviesraad Migratie is een onafhankelijk adviescollege in de zin van de Kaderwet adviescolleges, ingesteld bij de Vreemdelingenwet 2000. Het is passend bij de onafhankelijke rol van de Adviesraad dat de raad zelf bepaalt met wie hij samenwerkt.</text:p>
      <text:p text:style-name="ifm_p_ifm">De raad bestaat uit tien leden, die op voordracht van de ministerraad op persoonlijke titel bij koninklijk besluit worden benoemd. Uit de Kaderwet bestaat de verplichting om leden te benoemen op grond van de benodigde deskundigheid voor het beleidsterrein waarvoor het college is ingesteld. Bij de selectie en benoeming van de raadsleden is er oog voor de waarborging van onafhankelijkheid en diversiteit in de samenstelling van de raad.</text:p>
      <text:p text:style-name="ifm_p_mt.3.76mm_ifm">Vraag 5</text:p>
      <text:p text:style-name="ifm_p_ifm">Erkent u dat dit incident een schoolvoorbeeld is van de linkse cancelcultuur in Nederland, waarbij kritiek op het falende asiel- en migratiebeleid systematisch de kop wordt ingedrukt?</text:p>
      <text:p text:style-name="ifm_p_mt.3.76mm_ifm">Antwoord 5</text:p>
      <text:p text:style-name="ifm_p_ifm">Zoals eerder aangegeven onder vraag 3 sta ik, net als de Adviesraad Migratie, voor een open en veelzijdig debat over migratie.</text:p>
      <text:p text:style-name="ifm_p_mt.3.76mm_ifm">Vraag 6</text:p>
      <text:p text:style-name="ifm_p_ifm">Hoe denkt u als Minister van Asiel en Migratie dat een open en eerlijk debat over asielmigratie nog mogelijk is, wanneer zelfs een hoogleraar als Ruud Koopmans wordt gecanceld door een gesubsidieerd links centrum dat samenwerkt met uw eigen Adviesraad Migratie?</text:p>
      <text:p text:style-name="ifm_p_mt.3.76mm_ifm">Antwoord 6</text:p>
      <text:p text:style-name="ifm_p_ifm">Ik verwijs u naar vraag 3 voor meer informatie over de besluitvorming rondom de uitnodiging.</text:p>
      <text:p text:style-name="ifm_p_mt.3.76mm_ifm">Vraag 7</text:p>
      <text:p text:style-name="ifm_p_ifm">Bent u bereid de Adviesraad Migratie per direct ter verantwoording te roepen voor deze laffe cancelactie en te eisen dat zij de annulering onmiddellijk intrekt? En bent u tevens bereid de Adviesraad Migratie op te heffen als zij weigert dit te doen? Zo nee, waarom niet?</text:p>
      <text:p text:style-name="ifm_p_mt.3.76mm_ifm">Antwoord 7</text:p>
      <text:p text:style-name="ifm_p_ifm">Er is geen sprake van een annulering door de Adviesraad Migratie. Ik verwijs u naar de beantwoording van vraag 3.</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Antwoord op vragen van de leden Vondeling en Wilders over de rol van de Adviesraad Migratie bij de cancelling van hoogleraar Ruud Koopmans</dc:title>
    <meta:user-defined meta:name="OVERHEIDop.ParlID/DC.identifier">ah-tk-20252026-2195</meta:user-defined>
    <meta:user-defined meta:name="OVERHEIDop.configuratie">https://repository.officiele-overheidspublicaties.nl/MasterConfiguraties/MC-OEP-KamervragenAanhangsel-Web/1.9/xml/MC-OEP-KamervragenAanhangsel-Web.xml</meta:user-defined>
    <meta:user-defined meta:name="OVERHEIDop.vraagnummer">2026Z09960</meta:user-defined>
    <meta:user-defined meta:name="OVERHEIDop.aanhangselNummer">2195</meta:user-defined>
    <meta:user-defined meta:name="OVERHEIDop.ontvanger">G. van den Brink</meta:user-defined>
    <meta:user-defined meta:name="DCTERMS.W3CDTF/OVERHEIDop.datumOntvangst">2026-06-09</meta:user-defined>
    <meta:user-defined meta:name="OVERHEIDop.AanhangselTypen/DC.type">Antwoord</meta:user-defined>
    <meta:user-defined meta:name="OVERHEIDop.indiener">G. Wilders</meta:user-defined>
    <meta:user-defined meta:name="OVERHEIDop.indiener">M. Vondeling</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6-09</meta:user-defined>
    <meta:user-defined meta:name="DC.title">Antwoord op vragen van de leden Vondeling en Wilders over de rol van de Adviesraad Migratie bij de cancelling van hoogleraar Ruud Koopmans</meta:user-defined>
    <meta:user-defined meta:name="DCTERMS.W3CDTF/DCTERMS.available">2026-06-09</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Migratie en integratie | Organisatie en beleid</meta:user-defined>
    <meta:user-defined meta:name="OVERHEIDop.versieInformatie"/>
  </office:meta>
</office:document-meta>
</file>