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mm" text:anchor-type="page" text:anchor-page-number="1">
        <draw:text-box fo:min-height="0.2in">
          <text:p text:style-name="frillblok">ah-tk-20252026-218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81</text:p>
      <text:p text:style-name="ifm_p_font.roman_mt.3.76mm_ifm">Vragen van het lid <text:span text:style-name="ifm_span_font.bold_ifm">Michon-Derkzen</text:span> (VVD) aan de Minister van Sociale Zaken en Werkgelegenheid over <text:span text:style-name="ifm_span_font.italic_ifm">het artikel «Het pensioendrama APG»</text:span> (ingezonden 15 mei 2026).</text:p>
      <text:p text:style-name="ifm_p_font.roman_mt.3.76mm_ifm">Antwoord van Minister <text:span text:style-name="ifm_span_font.bold_ifm">Vijlbrief</text:span> (Sociale Zaken en Werkgelegenheid) (ontvangen  8 juni 2026). Zie ook Aanhangsel Handelingen, vergaderjaar 2025–2026, nr. 2088.</text:p>
      <text:p text:style-name="ifm_p_mt.3.76mm_ifm">Vraag 1</text:p>
      <text:p text:style-name="ifm_p_ifm">Bent u bekend met het artikel «Het pensioendrama APG» van 7 mei 2026?<text:note text:id="ID-2026Z09938-d41e57" text:note-class="footnote"><text:note-citation text:label="1 ">1</text:note-citation><text:note-body><text:p text:style-name="ifm_p_font.normal_size.6.93pt_mt..5mm_indent.-0.1161in_mleft.0.1161in_ifm">EW Magazine, 7 mei 2026, Het pensioendrama APG</text:p></text:note-body></text:note></text:p>
      <text:p text:style-name="ifm_p_mt.3.76mm_ifm">Antwoord 1</text:p>
      <text:p text:style-name="ifm_p_ifm">Ja.</text:p>
      <text:p text:style-name="ifm_p_mt.3.76mm_ifm">Vraag 2</text:p>
      <text:p text:style-name="ifm_p_ifm">In het jaarverslag van het ABP staat dat duurzaam en verantwoord beleggen voor «enige remming» van de rendementen heeft gezorgd. Risicovrij beleggen levert ongeveer 4% per jaar op en daar zit het APG onder. Hoe beoordeelt u de tegenvallende resultaten op de aandelenportefeuille?</text:p>
      <text:p text:style-name="ifm_p_mt.3.76mm_ifm">Antwoord 2</text:p>
      <text:p text:style-name="ifm_p_ifm">Zoals gebruikelijk is, geef ik geen oordeel over de prestaties van individuele pensioenfondsen of pensioenuitvoeringsorganisaties. Het fonds legt verantwoording af aan het verantwoordingsorgaan over het gevoerde beleggingsbeleid en de daarbij behorende resultaten.</text:p>
      <text:p text:style-name="ifm_p_mt.3.76mm_ifm">Vraag 3</text:p>
      <text:p text:style-name="ifm_p_ifm">Bent u het eens dat het de taak van de pensioenfondsen moet zijn om in het belang van de deelnemers maximaal rendement te halen?</text:p>
      <text:p text:style-name="ifm_p_mt.3.76mm_ifm">Antwoord 3</text:p>
      <text:p text:style-name="ifm_p_ifm">Een pensioenfonds moet handelen in het belang van de deelnemers, waarmee in ieder geval wordt bedoeld dat het financieel belang van deelnemers moet worden gewaarborgd. Dit is ook wettelijk vastgelegd. In het beleggingsbeleid moeten fondsen rekening houden met de risicohouding van de deelnemers. In de risicohouding worden het minimum-rendement en het maximum-risico bepaald waarbinnen het strategische beleggingsbeleid wordt vormgegeven. Pensioenfondsen dienen daarin een afweging te maken tussen de groei en de zekerheid van de uitkering die zij aan gepensioneerden willen bieden.</text:p>
      <text:p text:style-name="ifm_p_mt.3.76mm_ifm">Vraag 4</text:p>
      <text:p text:style-name="ifm_p_ifm">Bent u bereid om het ABP een nadere toelichting te vragen op deze tegenvallende resultaten en wilt u de Kamer informeren over deze nadere toelichting?</text:p>
      <text:p text:style-name="ifm_p_mt.3.76mm_ifm">Antwoord 4</text:p>
      <text:p text:style-name="ifm_p_ifm">Het fonds dient richting haar deelnemers en gepensioneerden verantwoording af te leggen over de behaalde resultaten en daarbij toelichting te geven. Voor de verantwoording die fondsen af moeten leggen gelden wettelijke normen en procedures. Er zijn mij geen signalen bekend dat ABP hierin tekort is geschoten en ik behoef daarom ook geen nadere toelichting.</text:p>
      <text:p text:style-name="ifm_p_ifm">Volledigheidshalve verwijs ik u naar het openbare jaarverslag van ABP. In dit jaarverslag geeft ABP een toelichting op de beleggingsresultaten. De dekkingsgraad ontwikkelde zich positief in 2025 door de stijging van de rente. Per 1 januari 2026 zijn pensioenen verhoogd met 2,84%. Dat is hetzelfde als de prijsstijging in de periode van september 2024 tot en met september 2025. Hiermee is per 2026 de indexatie-ambitie geheel waargemaakt.</text:p>
      <text:p text:style-name="ifm_p_mt.3.76mm_ifm">Vraag 5</text:p>
      <text:p text:style-name="ifm_p_ifm">De Kamer heeft de motie van het lid Aartsen c.s. aangenomen waarin wordt gesteld dat het rendement centraal moet staan en geen ruimte is voor activistisch of ideëel beleggen<text:note text:id="ID-2026Z09938-d41e87" text:note-class="footnote"><text:note-citation text:label="2 ">2</text:note-citation><text:note-body><text:p text:style-name="ifm_p_font.normal_size.6.93pt_mt..5mm_indent.-0.1161in_mleft.0.1161in_ifm">Kamerstuk 32 043, nr. 642</text:p></text:note-body></text:note>. Hoe wordt deze motie uitgevoerd?</text:p>
      <text:p text:style-name="ifm_p_mt.3.76mm_ifm">Antwoord 5</text:p>
      <text:p text:style-name="ifm_p_ifm">Eerder heeft mijn ambtsvoorganger uitvoering gegeven aan de motie Aartsen, waarin is verkend hoe toetsingskaders kunnen worden aangescherpt om te waarborgen dat wordt belegd in het belang van de deelnemer.<text:note text:id="ID-2181-d41e138" text:note-class="footnote"><text:note-citation text:label="3 ">3</text:note-citation><text:note-body><text:p text:style-name="ifm_p_font.normal_size.6.93pt_mt..5mm_indent.-0.1161in_mleft.0.1161in_ifm">Kamerstukken II, 2024/2025, 32 043, nr. 670</text:p></text:note-body></text:note><text:span text:style-name="ifm_span_font.superscript_ifm">,</text:span>
         <text:note text:id="ID-2181-d41e150" text:note-class="footnote"><text:note-citation text:label="4 ">4</text:note-citation><text:note-body><text:p text:style-name="ifm_p_font.normal_size.6.93pt_mt..5mm_indent.-0.1161in_mleft.0.1161in_ifm">Kamerstukken II, 2023/2024, 32 043, nr. 642</text:p></text:note-body></text:note> Zoals genoemd bij antwoord 3, is het wettelijk voorgeschreven dat pensioenfondsen een beleggingsbeleid moet voeren waarbij er wordt belegd in het belang van de deelnemer. Daarmee wordt in ieder geval bedoeld dat het financiële belang van deelnemers gewaarborgd moet worden.</text:p>
      <text:p text:style-name="ifm_p_mt.3.76mm_ifm">Vraag 6</text:p>
      <text:p text:style-name="ifm_p_ifm">Hoe ziet het door u aangekondigde onderzoek naar achterblijvende rendementen eruit? Wat is de onderzoeksopdracht, wie voert het onderzoek uit en wanneer krijgt de Kamer de resultaten?</text:p>
      <text:p text:style-name="ifm_p_mt.3.76mm_ifm">Antwoord 6</text:p>
      <text:p text:style-name="ifm_p_ifm">Het onderzoek is met de brief «Het beleggingsbeleid van Nederlandse pensioenfondsen» aan de Kamer verzonden en is verricht door het Ministerie van Sociale Zaken en Werkgelegenheid, waarbij sectorexperts zijn betrokken.</text:p>
      <text:p text:style-name="ifm_p_mt.3.76mm_ifm">Vraag 7 en 8</text:p>
      <text:p text:style-name="ifm_p_ifm">Bent u het eens dat meer transparantie over de resultaten noodzakelijk is? Zo nee waarom niet? Zo ja, hoe ziet dit er dan volgens u uit?</text:p>
      <text:p text:style-name="ifm_p_ifm">Op welke wijze kunnen pensioenfondsen worden gestimuleerd om in het belang van hun deelnemers meer transparantie te geven over de behaalde beleggingsresultaten?</text:p>
      <text:p text:style-name="ifm_p_mt.3.76mm_ifm">Antwoord 7 en 8</text:p>
      <text:p text:style-name="ifm_p_ifm">Duidelijke communicatie richting deelnemers over het beleggingsbeleid vormt een belangrijk onderdeel van de verantwoording door pensioenfondsen aan deelnemers. Pensioenfondsen bieden transparantie over hun beleggingen en beleggingsresultaten in hun jaarverslagen en leggen verantwoording hierover af aan de actieve deelnemers en gepensioneerden, die zijn vertegenwoordigd in het verantwoordingsorgaan. Ook worden alle deelnemers en gepensioneerden jaarlijks individueel geïnformeerd via het Uniform Pensioenoverzicht (UPO).</text:p>
      <text:p text:style-name="ifm_p_mt.3.76mm_ifm">Vraag 9</text:p>
      <text:p text:style-name="ifm_p_ifm">Bij wie ligt de taak om verantwoording af te leggen over de resultaten van de fondsen, de uitvoerder of het fonds? Bent u het eens dat deze taak explicieter moet worden gemaakt? Zo nee waarom niet? Zo ja, hoe ziet dit er dan volgens u uit?</text:p>
      <text:p text:style-name="ifm_p_mt.3.76mm_ifm">Antwoord 9</text:p>
      <text:p text:style-name="ifm_p_ifm">Goede verantwoording is belangrijk, omdat dit de deelnemer vertrouwen biedt in het pensioenstelsel en het fonds waarbij ze hun pensioen opbouwen. Pensioenfondsen leggen verantwoording af over de resultaten die ze behalen, alsook over alle onderdelen van de uitvoering. Denk bijvoorbeeld aan vermogensbeheer of administratie als deze zijn uitbesteed. Daarnaast leggen pensioenfondsen verantwoording af over de (verwachte) pensioenuitkering, of deze stabiel is en of deze verhoogd kan worden in het licht van de prijsontwikkeling. Maar ook over de inspanning vooraf wordt verantwoording afgelegd aan de deelnemers. Het gaat dan bijvoorbeeld om het beleggingsbeleid, waarin met diverse biometrische en financiële risico’s en met economische en globale ontwikkelingen rekening gehouden wordt. Verantwoording wordt afgelegd op de website, in het jaarverslag van het fonds en ook aan het verantwoordings- of belanghebbendenorgaan, waarin deelnemers en gepensioneerden zijn vertegenwoordigd.</text:p>
      <text:p text:style-name="ifm_p_ifm">In de Pensioenwet zijn de verantwoordingsvereisten die gesteld worden aan individuele pensioenfondsen vastgelegd. Daarmee is expliciet duidelijk dat het individuele fonds en niet de betreffende pensioenuitvoeringsorganisatie verantwoording moet afleggen over de resultaten aan de deelnemers.</text:p>
      <text:p text:style-name="ifm_p_ifm">Er kunnen voor een pensioenuitvoeringsorganisatie evenwel andere, buiten de Pensioenwet gelegen, wettelijke en statutaire verplichtingen zijn om een jaarverslag te publiceren. Dergelijke jaarverslagen kunnen niet in de plaats treden van de verantwoordingsverplichtingen die een individueel fonds heeft naar zijn deelnemers. Er zijn mij geen signalen bekend dat hiervan sprake zou zijn of dat er voor deelnemers(organen) sprake is van verwarring. Uiteraard staat het iedereen vrij om ook de inzichten uit de openbare jaarverslagen van pensioenuitvoeringsorganisaties tot zich te nemen en hierover bijvoorbeeld in nieuwsmedia te publiceren.</text:p>
      <text:p text:style-name="ifm_p_mt.3.76mm_ifm">Vraag 10</text:p>
      <text:p text:style-name="ifm_p_ifm">Welke mogelijkheden heeft een verantwoordingsorgaan of belanghebbendenorgaan af te dwingen dat een pensioenfonds bij het beleggingsbeleid nadrukkelijker rekening houdt met het belang van deelnemers om rendement te maximaliseren? Bent u bereid om deze mogelijkheden te verruimen?</text:p>
      <text:p text:style-name="ifm_p_mt.3.76mm_ifm">Antwoord 10</text:p>
      <text:p text:style-name="ifm_p_ifm">Ik begrijp uw zorg rondom de inspraak van deelnemers en gepensioneerden over het beleggingsbeleid. Deelnemers en gepensioneerden hebben inspraak in het beleggingsbeleid van pensioenfondsen. Ze zijn onder meer vertegenwoordigd in de pensioenfondsbesturen. Het bestuur stelt het beleggingsbeleid vast. Verder is het verantwoordingsorgaan, waarin deelnemers zitting hebben, bevoegd om een oordeel te geven over het handelen van het bestuur zoals over het gevoerde beleggingsbeleid. Dit oordeel wordt opgenomen in het bestuursverslag. In het algemeen is te zien dat pensioenfondsen in toenemende mate de individuele pensioenfondsdeelnemers actief betrekken bij de vormgeving van hun beleggingsbeleid. In het kader van de motie Palland zal een onderzoek worden verricht naar de governance van pensioenfondsen. De huidige wijze van deelnemersbetrokkenheid zal daarin ook worden beschouwd. Op basis van die inzichten ga ik graag te zijner tijd in gesprek met uw Kamer.</text:p>
      <text:p text:style-name="ifm_p_mt.3.76mm_ifm">Vraag 11</text:p>
      <text:p text:style-name="ifm_p_ifm">Wie houdt toezicht op de wijze van beleggen door de pensioenfondsen?</text:p>
      <text:p text:style-name="ifm_p_mt.3.76mm_ifm">Antwoord 11</text:p>
      <text:p text:style-name="ifm_p_ifm">Er zijn verschillende stappen in de beleggingscyclus te onderscheiden, zoals ook uitgebreid beschreven in de brief «Het beleggingsbeleid van Nederlandse pensioenfondsen». DNB ziet erop toe dat de voorgeschreven stappen doorlopen worden om te komen tot een passend beleggingsbeleid door het pensioenfonds, en dat het bestuur de strategie periodiek herijkt indien nodig. Daarbij wordt ook gekeken of verantwoordingsorganen in voldoende mate worden betrokken.<text:note text:id="ID-2181-d41e234" text:note-class="footnote"><text:note-citation text:label="5 ">5</text:note-citation><text:note-body><text:p text:style-name="ifm_p_font.normal_size.6.93pt_mt..5mm_indent.-0.1161in_mleft.0.1161in_ifm">De stappen in de beleggingscyclus zijn beschreven op de website van DNB. Zie Beleggingen - Pensioenfondsen | De Nederlandsche Bank</text:p></text:note-body></text:note> AFM ziet toe op de wettelijk verplichte uitvoering van het risicopreferentieonderzoek door pensioenfonds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Michon-Derkzen over het artikel ‘Het pensioendrama APG</dc:title>
    <meta:user-defined meta:name="OVERHEIDop.ParlID/DC.identifier">ah-tk-20252026-2181</meta:user-defined>
    <meta:user-defined meta:name="OVERHEIDop.configuratie">https://repository.officiele-overheidspublicaties.nl/MasterConfiguraties/MC-OEP-KamervragenAanhangsel-Web/1.9/xml/MC-OEP-KamervragenAanhangsel-Web.xml</meta:user-defined>
    <meta:user-defined meta:name="OVERHEIDop.vraagnummer">2026Z09938</meta:user-defined>
    <meta:user-defined meta:name="OVERHEIDop.aanhangselNummer">2181</meta:user-defined>
    <meta:user-defined meta:name="OVERHEIDop.ontvanger">J.A. Vijlbrief</meta:user-defined>
    <meta:user-defined meta:name="DCTERMS.W3CDTF/OVERHEIDop.datumOntvangst">2026-06-08</meta:user-defined>
    <meta:user-defined meta:name="OVERHEIDop.AanhangselTypen/DC.type">Antwoord</meta:user-defined>
    <meta:user-defined meta:name="OVERHEIDop.indiener">I.J.M. Michon-Derkz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8</meta:user-defined>
    <meta:user-defined meta:name="DC.title">Antwoord op vragen van het lid Michon-Derkzen over het artikel ‘Het pensioendrama APG</meta:user-defined>
    <meta:user-defined meta:name="DCTERMS.W3CDTF/DCTERMS.available">2026-06-0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Werk | Arbeidsvoorwaarden</meta:user-defined>
    <meta:user-defined meta:name="OVERHEIDop.versieInformatie"/>
  </office:meta>
</office:document-meta>
</file>