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8</text:p>
      <text:p text:style-name="ifm_p_font.roman_mt.3.76mm_ifm">Vragen van de leden <text:span text:style-name="ifm_span_font.bold_ifm">Raijer</text:span> en <text:span text:style-name="ifm_span_font.bold_ifm">Wilders</text:span> (beiden PVV) aan de Minister van Onderwijs, Cultuur en Wetenschap over <text:span text:style-name="ifm_span_font.italic_ifm">het bericht «UvA’s Room for Discussion trekt uitnodiging Vlaams Belang politicus in om veiligheid en andere redenen»</text:span> (ingezonden 22 april 2026).</text:p>
      <text:p text:style-name="ifm_p_font.roman_mt.3.76mm_ifm">Antwoord van Minister <text:span text:style-name="ifm_span_font.bold_ifm">Letschert</text:span> (Onderwijs, Cultuur en Wetenschap) (ontvangen  8 juni 2026). Zie ook Aanhangsel Handelingen, vergaderjaar 2025–2026, nr. 1831.</text:p>
      <text:p text:style-name="ifm_p_mt.3.76mm_ifm">Vraag 1</text:p>
      <text:p text:style-name="ifm_p_ifm">Bent u op de hoogte van het bericht van GeenStijl «UvA’s Room for Discussion trekt uitnodiging Vlaams Belang politicus in om veiligheid en andere redenen»?<text:note text:id="ID-2026Z08720-d41e54" text:note-class="footnote"><text:note-citation text:label="1 ">1</text:note-citation><text:note-body><text:p text:style-name="ifm_p_font.normal_size.6.93pt_mt..5mm_indent.-0.1161in_mleft.0.1161in_ifm">GeenStijl, 20 april 2026, UvA’s Room for Discussion trekt uitnodiging Vlaams Belang politicus in om veiligheid en andere redenen (https://www.geenstijl.nl/5189474/tom-van-grieken-uva)</text:p></text:note-body></text:note></text:p>
      <text:p text:style-name="ifm_p_mt.3.76mm_ifm">Antwoord 1</text:p>
      <text:p text:style-name="ifm_p_ifm">Ja.</text:p>
      <text:p text:style-name="ifm_p_mt.3.76mm_ifm">Vraag 2</text:p>
      <text:p text:style-name="ifm_p_ifm">Deelt u de mening dat de Universiteit van Amsterdam (UVA) opnieuw zwicht voor activistische druk door de uitnodiging aan Tom van Grieken van Vlaams Belang in te trekken en dat universiteiten geen politieke filterbubbel mogen zijn waar alleen welgevallige meningen welkom zijn? Zo nee, waarom niet?</text:p>
      <text:p text:style-name="ifm_p_mt.3.76mm_ifm">Antwoord 2</text:p>
      <text:p text:style-name="ifm_p_ifm">Ik wil voorop stellen dat universiteiten bij uitstek de plekken in de samenleving zijn voor open debat en dialoog, waarin ruimte is voor een diversiteit aan perspectieven, zolang dit gebeurt binnen de grenzen van de wet en met inachtneming van de academische kernwaarden. Het is aan de instellingsbesturen om, bij het faciliteren of organiseren van bijeenkomsten, in iedere casus een nieuwe afweging te maken of iemand kan komen spreken. Daarbij moeten zij zowel de academische vrijheid en de vrijheid van meningsuiting, alsook de veiligheid op de campus waarborgen. Ik vertrouw erop dat zij die afwegingen weloverwogen maken en dat dat ook in dit geval is gebeurd. Zo heeft de UvA mij laten weten dat het studentenplatform Room for Discussion heeft besloten het interview te annuleren. Dit hebben zij gedaan na consultatie bij de UvA en op basis van een brede afweging. Daarbij is gekeken naar de veiligheid en de benodigde veiligheidsmaatregelen, maar ook naar de gevolgen voor onderwijs en onderzoek, logistieke overwegingen, eventuele protocollaire eisen en de wensen van de gast.</text:p>
      <text:p text:style-name="ifm_p_mt.3.76mm_ifm">Vraag 3</text:p>
      <text:p text:style-name="ifm_p_ifm">Kan u aangeven of er nog sprake is van academische vrijheid of dat deze is ingeruild voor ideologische censuur?</text:p>
      <text:p text:style-name="ifm_p_mt.3.76mm_ifm">Antwoord 3</text:p>
      <text:p text:style-name="ifm_p_ifm">Ik deel niet uw opvatting dat de academische vrijheid is ingeruild voor ideologische censuur. Wel is en blijft het van groot belang dat de academische vrijheid gewaarborgd en actief beschermd wordt. Vanwege de signalen dat de academische vrijheid onder druk staat, lopen er verschillende trajecten die bijdragen aan het inzicht in de academische vrijheid in Nederland en het handelingsperspectief om deze beter te borgen en beschermen. De KNAW werkt bijvoorbeeld aan twee adviezen; juridische borging van academische vrijheid en vrijheid van meningsuiting in de wetenschappelijke sector. Het is van belang dat deze twee vrijheden van elkaar worden onderscheiden. Daarnaast start ik, naar aanleiding van motie Heite, een onafhankelijk onderzoek naar de zorgen over het gebrek aan pluriformiteit in de wetenschap waarvan ik de resultaten dit najaar verwacht.<text:note text:id="ID-2178-d41e95" text:note-class="footnote"><text:note-citation text:label="2 ">2</text:note-citation><text:note-body><text:p text:style-name="ifm_p_font.normal_size.6.93pt_mt..5mm_indent.-0.1161in_mleft.0.1161in_ifm">Kamerstukken II, 2025/26, 31 288, nr. 1219.</text:p></text:note-body></text:note></text:p>
      <text:p text:style-name="ifm_p_mt.3.76mm_ifm">Vraag 4</text:p>
      <text:p text:style-name="ifm_p_ifm">Kan u aangeven of universiteiten gebruik mogen maken van veiligheid als een smoes of veiligheid mogen misbruiken als excuus om politiek onwelgevallige sprekers te weren? Zo nee, welke maatregelen gaat u hiertegen nemen?</text:p>
      <text:p text:style-name="ifm_p_mt.3.76mm_ifm">Antwoord 4</text:p>
      <text:p text:style-name="ifm_p_ifm">Ik neem afstand van de suggestie dat universiteiten veiligheid als smoes inzetten of als argument misbruiken om onwelgevallige sprekers te weren. Zoals toegelicht onder vraag 2 vertrouw ik erop dat universiteiten in elke casus een weloverwogen afweging maken, waarbij zij veel waarde hechten aan de academische vrijheid en de vrijheid van meningsuiting.</text:p>
      <text:p text:style-name="ifm_p_mt.3.76mm_ifm">Vraag 5</text:p>
      <text:p text:style-name="ifm_p_ifm">Bent u bereid om universiteiten die structureel de vrijheid van meningsuiting ondermijnen, financieel te korten? Zo nee, waarom niet?</text:p>
      <text:p text:style-name="ifm_p_mt.3.76mm_ifm">Antwoord 5</text:p>
      <text:p text:style-name="ifm_p_ifm">Ik ben daar niet toe bereid en ik heb ook geen indicaties dat hier sprake van zou zijn.</text:p>
      <text:p text:style-name="ifm_p_mt.3.76mm_ifm">Vraag 6</text:p>
      <text:p text:style-name="ifm_p_ifm">Herkent u dat dit soort incidenten bijdragen aan een angstcultuur op universiteiten waar afwijkende meningen worden weggezet en linkse groepsdruk de norm is? Zo nee, waarom niet?</text:p>
      <text:p text:style-name="ifm_p_mt.3.76mm_ifm">Antwoord 6</text:p>
      <text:p text:style-name="ifm_p_ifm">Nee, ik herken niet dat dergelijke incidenten bijdragen aan een angstcultuur. Het is te betreuren dat evenementen soms vanwege veiligheidsredenen moeten worden afgezegd. Iedereen moet zich veilig voelen om mee te doen aan het open debat, waar de ruimte is voor verschillende perspectieven en waar het ook mag schuren. Zoals eerder aangegeven in vraag 2 zetten bestuurders zich elke dag weer in voor academische vrijheid en de vrijheid van meningsuiting, maar hebben ze daarbij ook de ingewikkelde taak om de veiligheid te waarbor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Raijer en Wilders over het bericht 'UvA's Room for Disc</dc:title>
    <meta:user-defined meta:name="OVERHEIDop.ParlID/DC.identifier">ah-tk-20252026-2178</meta:user-defined>
    <meta:user-defined meta:name="OVERHEIDop.configuratie">https://repository.officiele-overheidspublicaties.nl/MasterConfiguraties/MC-OEP-KamervragenAanhangsel-Web/1.9/xml/MC-OEP-KamervragenAanhangsel-Web.xml</meta:user-defined>
    <meta:user-defined meta:name="OVERHEIDop.vraagnummer">2026Z08720</meta:user-defined>
    <meta:user-defined meta:name="OVERHEIDop.aanhangselNummer">2178</meta:user-defined>
    <meta:user-defined meta:name="OVERHEIDop.ontvanger">R.M. Letschert</meta:user-defined>
    <meta:user-defined meta:name="DCTERMS.W3CDTF/OVERHEIDop.datumOntvangst">2026-06-08</meta:user-defined>
    <meta:user-defined meta:name="OVERHEIDop.AanhangselTypen/DC.type">Antwoord</meta:user-defined>
    <meta:user-defined meta:name="OVERHEIDop.indiener">G. Wilders</meta:user-defined>
    <meta:user-defined meta:name="OVERHEIDop.indiener">A.J. Raij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de leden Raijer en Wilders over het bericht 'UvA's Room for Disc</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Hoger onderwijs</meta:user-defined>
    <meta:user-defined meta:name="OVERHEIDop.versieInformatie"/>
  </office:meta>
</office:document-meta>
</file>