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6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64</text:p>
      <text:p text:style-name="ifm_p_font.roman_mt.3.76mm_ifm">Vragen van de leden <text:span text:style-name="ifm_span_font.bold_ifm">Jagtenberg</text:span>, <text:span text:style-name="ifm_span_font.bold_ifm">Belhirch</text:span> en <text:span text:style-name="ifm_span_font.bold_ifm">El Boujdaini</text:span> (allen D66) aan de Staatssecretarissen van Economische Zaken en Klimaat en van Defensie en de Minister van Justitie en Veiligheid over <text:span text:style-name="ifm_span_font.italic_ifm">recente berichtgeving over Palantir</text:span> (ingezonden 29 april 2026).</text:p>
      <text:p text:style-name="ifm_p_font.roman_mt.3.76mm_ifm">Antwoord van Minister <text:span text:style-name="ifm_span_font.bold_ifm">Van Weel</text:span> (Justitie en Veiligheid) mede namens de Staatssecretaris van Economische Zaken en Klimaat, de Minister van Asiel en Migratie en de Staatssecretaris van Defensie, (ontvangen 5 juni 2026).</text:p>
      <text:p text:style-name="ifm_p_mt.3.76mm_ifm">Vraag 1</text:p>
      <text:p text:style-name="ifm_p_ifm">Heeft u kennisgenomen van het artikel van Follow the Money waarin wordt gesteld dat de Kamer niet volledig is geïnformeerd over een contract met Palantir?<text:note text:id="ID-2026Z09123-d41e57" text:note-class="footnote"><text:note-citation text:label="1 ">1</text:note-citation><text:note-body><text:p text:style-name="ifm_p_font.normal_size.6.93pt_mt..5mm_indent.-0.1161in_mleft.0.1161in_ifm">Follow The Money, 25 april 2026, Marechaussee werkte met omstreden techreus Palantir: Minister van Weel verzweeg contract voor Tweede Kamer; https://www.ftm.nl/artikelen/minister-van-weel-informeerde-kamer-niet-over-palantir-contract</text:p></text:note-body></text:note></text:p>
      <text:p text:style-name="ifm_p_mt.3.76mm_ifm">Antwoord 1</text:p>
      <text:p text:style-name="ifm_p_ifm">Ja.</text:p>
      <text:p text:style-name="ifm_p_mt.3.76mm_ifm">Vraag 2 en 3</text:p>
      <text:p text:style-name="ifm_p_ifm">Erkent u dat het antwoord dat in augustus 2025 is gegeven door de Minister van Justitie en Veiligheid op de vraag of er buiten de bekende voorbeelden binnen Justitie en Veiligheid gebruik is of wordt gemaakt van software van Palantir onjuist of op zijn minst onvolledig was? En erkent u dat de Kamer onjuist en/of onvolledig is geïnformeerd?</text:p>
      <text:p text:style-name="ifm_p_ifm">Kunt u precies uiteenzetten wanneer het contract tussen de Koninklijke Marechaussee (KMar) en Palantir is afgesloten, welke onderdelen van Defensie hierbij betrokken zijn en waarom de Kamer hier niet (volledig) vooraf over is geïnformeerd?</text:p>
      <text:p text:style-name="ifm_p_mt.3.76mm_ifm">Antwoord 2 en 3</text:p>
      <text:p text:style-name="ifm_p_ifm">De Kamervragen zijn destijds gesteld aan en beantwoord door de Minister van Justitie en Veiligheid (JenV), op basis van de toen geldende portefeuilleverdeling binnen het kabinet. Daarnaast werden er Kamervragen over het mogelijke gebruik van Palantir gesteld aan meerdere bewindspersonen van andere departementen (Defensie, VWS, IenW, FIN, BZK). Grenstoezicht door de KMar, waarvoor Palantir-software in het verleden is ingezet, viel onder verantwoordelijkheid van de Minister van AenM. Daarom is deze toepassing van Palantir niet meegenomen ten tijde van de beantwoording van de Kamervragen in augustus 2025.</text:p>
      <text:p text:style-name="ifm_p_ifm">Inmiddels is het Ministerie van Asiel en Migratie opgegaan in het Ministerie van Justitie en Veiligheid. Daardoor is in navolging van een Woo-verzoek van JenV recent een contract verstrekt. Het Programma Vernieuwing Grensmanagement, onderdeel van de Programmadirectie Identiteitsmanagement en Immigratie (IDMI), had contracten afgesloten voor het gebruik van Palantir voor het API systeem dat gebruikt werd door de KMar voor het grenstoezicht. IDMI was onderdeel van het Directoraat Generaal Vreemdelingenzaken (DGVZ), thans DGM. Zoals hierboven uitgelegd, viel dit betreffende beleidsonderdeel ten tijde van de beantwoording van de Kamervragen in augustus 2025 niet onder de politieke verantwoordelijkheid van de Minister van JenV.</text:p>
      <text:p text:style-name="ifm_p_ifm">De stukken die hierover inmiddels naar aanleiding van het Woo-besluit van JenV zijn gedeeld en de inzet van Palantir-softwarelicenties, zullen nader worden betrokken bij de afhandeling van het Woo-verzoek dat aan de Minister van Asiel en Migratie is gestuurd.</text:p>
      <text:p text:style-name="ifm_p_mt.3.76mm_ifm">Vraag 4</text:p>
      <text:p text:style-name="ifm_p_ifm">Heeft u kennisgenomen van het 22-punten manifesto van Palantir dat zij op hun sociale media hebben gezet?<text:note text:id="ID-2026Z09123-d41e79" text:note-class="footnote"><text:note-citation text:label="2 ">2</text:note-citation><text:note-body><text:p text:style-name="ifm_p_font.normal_size.6.93pt_mt..5mm_indent.-0.1161in_mleft.0.1161in_ifm">BBC.com, 25 april 2026, The viral manifesto of «anti-woke» tech boss with NHS and defence contracts; https://www.bbc.com/news/articles/c4gjkj7975po</text:p></text:note-body></text:note> Hoe beoordeelt u dat manifesto? Deelt u de mening dat dit manifesto direct ingaat tegen de normen en waarden van de Nederlandse overheid en dat er mede op basis daarvan geen samenwerking kan plaatsvinden tussen Palantir en de Nederlandse overheid?</text:p>
      <text:p text:style-name="ifm_p_mt.3.76mm_ifm">Antwoord 4</text:p>
      <text:p text:style-name="ifm_p_ifm">Ja, daarvan is kennisgenomen.</text:p>
      <text:p text:style-name="ifm_p_ifm">Het kabinet stelt de bescherming van mensenrechten en de democratische rechtsstaat voorop en zet zich daarvoor in, ook bij de inzet van technologie. Het is niet aan het kabinet om opvattingen van het bestuur van een bedrijf van een oordeel te voorzien.</text:p>
      <text:p text:style-name="ifm_p_ifm">In relatie tot de huidige toepassing van Palantir bij de politie en Defensie hecht ik er, met de Staatssecretaris van Defensie, aan te benadrukken dat dit gebruik van veel waarborgen is voorzien. Tegelijkertijd worden mogelijke alternatieven verkend om de toekomstbestendigheid en flexibiliteit te vergroten, zoals ook aan uw Kamer toegelicht door de Staatssecretaris van Defensie tijdens uw Vragenuur van 2 juni jl.</text:p>
      <text:p text:style-name="ifm_p_ifm">Voor een reactie op de vraag of de Nederlandse overheid zaken kan blijven doen met het bedrijf in kwestie wordt u verwezen naar de Kamerbrief<text:note text:id="ID-2164-d41e130" text:note-class="footnote"><text:note-citation text:label="3 ">3</text:note-citation><text:note-body><text:p text:style-name="ifm_p_font.normal_size.6.93pt_mt..5mm_indent.-0.1161in_mleft.0.1161in_ifm">Kamerstuk 26 643, nr. 1441</text:p></text:note-body></text:note> van de Staatssecretaris van Binnenlandse Zaken en Koninkrijksrelaties over de uitvoering aangenomen ontraden moties over ICT-onderwerpen ingediend tijdens het Notaoverleg over de Nederlandse Digitaliseringsstrategie d.d. 29 september 2025. Hierin is ingegaan op de uitvoering van de aangenomen motie<text:note text:id="ID-2164-d41e138" text:note-class="footnote"><text:note-citation text:label="4 ">4</text:note-citation><text:note-body><text:p text:style-name="ifm_p_font.normal_size.6.93pt_mt..5mm_indent.-0.1161in_mleft.0.1161in_ifm">Kamerstuk 26 643, nr. 14093</text:p></text:note-body></text:note> van het lid Six Dijkstra c.s. over het onafhankelijk maken van de Nederlandse overheid van Palantir.</text:p>
      <text:p text:style-name="ifm_p_mt.3.76mm_ifm">Vraag 5</text:p>
      <text:p text:style-name="ifm_p_ifm">Kunt u een totaaloverzicht geven van alle samenwerkingen die er hebben plaatsgevonden of plaatsvinden tussen de Nederlandse overheid en Palantir sinds de oprichting in 2003? Mochten er nog lopende samenwerkingen zijn, liggen er exitstrategieën om als Defensie zo snel mogelijk te stoppen met het gebruik van de betreffende software?</text:p>
      <text:p text:style-name="ifm_p_mt.3.76mm_ifm">Antwoord 5</text:p>
      <text:p text:style-name="ifm_p_ifm">Er is geen Rijksbrede overeenkomst met Palantir. Een overzicht van alle lopende, aanstaande en verlopen contracten is niet voorhanden. Aanbestede diensten zijn zelf verantwoordelijk voor de aanbestedingsprocedures en het contracteren van leveranciers, er is geen centraal overzicht dat door mijn ministerie kan worden aangeboden.</text:p>
      <text:p text:style-name="ifm_p_ifm">Wat betreft uw vraag inzake eventuele exitstrategieën van Defensie het volgende. Binnen de Nederlandse krijgsmacht wordt bij een aantal (operationele) defensieonderdelen gebruik gemaakt van de Palantir-software. Dit gebeurt onder strikte maatregelen en in volledige afgesloten omgevingen. Ook wordt in het kader van interoperabiliteit tussen NAVO-partners onderzocht in hoeverre deze technologie hieraan kan bijdragen. Het afbouwen van afhankelijkheden is een middel om operationele continuïteit te kunnen waarborgen, maar dat kan bijvoorbeeld ook door in de samenwerking met (niet-Europese) technologiebedrijven verschillende contractuele, organisatorische en technische maatregelen te treffen. Tegelijkertijd onderzoekt Defensie de mogelijkheden om, al dan niet samen met bondgenoten, Europese alternatieven te (helpen) ontwikkel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de leden Jagtenberg, Belhirch en El Boujdaini over recente berichtgeving over Palantir</dc:title>
    <meta:user-defined meta:name="OVERHEIDop.ParlID/DC.identifier">ah-tk-20252026-2164</meta:user-defined>
    <meta:user-defined meta:name="OVERHEIDop.configuratie">https://repository.officiele-overheidspublicaties.nl/MasterConfiguraties/MC-OEP-KamervragenAanhangsel-Web/1.9/xml/MC-OEP-KamervragenAanhangsel-Web.xml</meta:user-defined>
    <meta:user-defined meta:name="OVERHEIDop.vraagnummer">2026Z09123</meta:user-defined>
    <meta:user-defined meta:name="OVERHEIDop.aanhangselNummer">2164</meta:user-defined>
    <meta:user-defined meta:name="OVERHEIDop.ontvanger">D.M. van Weel</meta:user-defined>
    <meta:user-defined meta:name="DCTERMS.W3CDTF/OVERHEIDop.datumOntvangst">2026-06-05</meta:user-defined>
    <meta:user-defined meta:name="OVERHEIDop.AanhangselTypen/DC.type">Antwoord</meta:user-defined>
    <meta:user-defined meta:name="OVERHEIDop.indiener">S. El Boujdaini</meta:user-defined>
    <meta:user-defined meta:name="OVERHEIDop.indiener">F. Belhirch</meta:user-defined>
    <meta:user-defined meta:name="OVERHEIDop.indiener">M.H. Jagtenber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5</meta:user-defined>
    <meta:user-defined meta:name="DC.title">Antwoord op vragen van de leden Jagtenberg, Belhirch en El Boujdaini over recente berichtgeving over Palantir</meta:user-defined>
    <meta:user-defined meta:name="DCTERMS.W3CDTF/DCTERMS.available">2026-06-08</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Economie | ICT</meta:user-defined>
    <meta:user-defined meta:name="OVERHEID.TaxonomieBeleidsagenda/OVERHEID.category">Internationaal | Defensie</meta:user-defined>
    <meta:user-defined meta:name="OVERHEIDop.versieInformatie"/>
  </office:meta>
</office:document-meta>
</file>