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38</text:p>
      <text:p text:style-name="ifm_p_font.roman_mt.3.76mm_ifm">Vragen van de leden <text:span text:style-name="ifm_span_font.bold_ifm">Van der Werf</text:span> (D66) en <text:span text:style-name="ifm_span_font.bold_ifm">Piri</text:span> (GroenLinks-PvdA) aan de Minister van Buitenlandse Zaken over <text:span text:style-name="ifm_span_font.italic_ifm">het bericht «Minister laat Gazanen met geldig visum nog altijd niet naar Nederland komen»</text:span> (ingezonden 13 mei 2026).</text:p>
      <text:p text:style-name="ifm_p_font.roman_mt.3.76mm_ifm">Antwoord van Staatssecretaris <text:span text:style-name="ifm_span_font.bold_ifm">Van Bruggen</text:span> (Justitie en Veiligheid) (ontvangen  3 juni 2026). Zie ook Aanhangsel Handelingen, vergaderjaar 2025–2026, nr. 1850.</text:p>
      <text:p text:style-name="ifm_p_mt.3.76mm_ifm">Vraag 1</text:p>
      <text:p text:style-name="ifm_p_ifm">Bent u bekend met het bericht dat Nederland, in tegenstelling tot andere Europese landen, geen gebruik heeft gemaakt van de mogelijkheid om Gazanen met een Nederlands studievisum via een internationaal konvooi Gaza te laten verlaten?<text:note text:id="ID-2026Z09755-d41e55" text:note-class="footnote"><text:note-citation text:label="1 ">1</text:note-citation><text:note-body><text:p text:style-name="ifm_p_font.normal_size.6.93pt_mt..5mm_indent.-0.1161in_mleft.0.1161in_ifm">NOS, 11 mei 2026, «Minister laat Gazanen met geldig visum nog altijd niet naar Nederland komen» (https://nos.nl/artikel/2613992-minister-laat-gazanen-met-geldig-visum-nog-altijd-niet-naar-nederland-komen)</text:p></text:note-body></text:note></text:p>
      <text:p text:style-name="ifm_p_mt.3.76mm_ifm">Antwoord 1</text:p>
      <text:p text:style-name="ifm_p_ifm">Ja.</text:p>
      <text:p text:style-name="ifm_p_mt.3.76mm_ifm">Vraag 2</text:p>
      <text:p text:style-name="ifm_p_ifm">Deelt u de opvatting dat er weinig aanleiding kan zijn om personen van wie door de IND is vastgesteld dat zij recht hebben op tijdelijk studiegerelateerd verblijf in Nederland, geen mogelijkheid te bieden Gaza te verlaten?</text:p>
      <text:p text:style-name="ifm_p_mt.3.76mm_ifm">Antwoord 2</text:p>
      <text:p text:style-name="ifm_p_ifm">De uitspraak is gedaan in een specifieke casus, waarin de rechter op basis van de feiten en omstandigheden van het geval tot een oordeel is gekomen. Van een nieuwe interpretatie van artikel 15 van de Algemene Verordening Gegevensbescherming (AVG) geeft de uitspraak geen blijk. Het is veeleer een toepassing van deze bepaling in de praktijk. De normen uit de AVG laten daar ook ruimte toe; zij staan een weging van belangen en een risicogebaseerde aanpak voor. Op dit moment zie ik in deze uitspraak dan ook geen aanleiding om te concluderen dat de interpretatie van artikel 15 van de AVG, zowel op nationaal als in Europees verband, hierdoor wezenlijk wijzigt.</text:p>
      <text:p text:style-name="ifm_p_mt.3.76mm_ifm">Vraag 3</text:p>
      <text:p text:style-name="ifm_p_ifm">Bent u, mede gelet op recente uitspraken van de Raad van State en de rechtbank over uw inspanningsverplichting richting Gazaanse MVV-houders, bereid zich ervoor in te spannen dat Nederlandse visumhouders kunnen deelnemen aan een volgend konvooi, zodat zij in Jordanië hun visumsticker kunnen ophalen?</text:p>
      <text:p text:style-name="ifm_p_mt.3.76mm_ifm">Antwoord 3</text:p>
      <text:p text:style-name="ifm_p_ifm">De Autoriteit Persoonsgegevens (AP) ziet als onafhankelijke toezichthouder toe op de naleving van de AVG en kan handhavend optreden wanneer sprake is van een overtreding van de regels die zijn neergelegd in de AVG. Daarnaast heeft de toezichthouder een belangrijke rol in voorlichting. Op dit moment biedt de AP via haar website duidelijke informatie en handvatten voor de uitoefening van het inzagerecht. Indien zij van mening is dat nieuwe ontwikkelingen aanleiding geven voor een nadere duiding of actualisatie van deze handvatten, ligt het in de rede dat de AP dit zelfstandig zal bezien. Ik zie alles bijeengenomen geen reden om de AP hierom te vragen.</text:p>
      <text:p text:style-name="ifm_p_mt.3.76mm_ifm">Vraag 4</text:p>
      <text:p text:style-name="ifm_p_ifm">Wilt u deze vragen zo snel mogelijk en uiterlijk binnen een week beantwoorden?</text:p>
      <text:p text:style-name="ifm_p_mt.3.76mm_ifm">Antwoord 4</text:p>
      <text:p text:style-name="ifm_p_ifm">Ik beschik niet over deze informatie.</text:p>
      <text:p text:style-name="ifm_p_mt.3.76mm_ifm">Vraag 5</text:p>
      <text:p text:style-name="ifm_p_ifm">Hoe wordt er op toegezien dat X (Twitter) de uitspraak van de rechter naar behoren uitvoert en (nagenoeg) volledige inzage geeft in de persoonsgegevens van de gebruiker, gezien het feit dat deze partij eerder al weigerde dit te doen?</text:p>
      <text:p text:style-name="ifm_p_mt.3.76mm_ifm">Antwoord 5</text:p>
      <text:p text:style-name="ifm_p_ifm">In civielrechtelijke zaken zoals deze is het aan partijen zelf om uitvoering te geven aan een rechterlijke uitspraak. De uitspraak in kwestie is uitvoerbaar bij voorraad, wat inhoudt dat aan de uitspraak direct gevolg moet worden gegeven. Indien een partij dit nalaat, staan voor de wederpartij onder andere civielrechtelijke middelen open om nakoming af te dwingen.</text:p>
      <text:p text:style-name="ifm_p_mt.3.76mm_ifm">Vraag 6</text:p>
      <text:p text:style-name="ifm_p_ifm">Bent u op de hoogte dat X (Twitter) in deze zaak meermaals heeft geprobeerd om de andere partij een spreekverbod op te leggen? Erkent u dat deze handelingen vanuit een groot internationaal techbedrijf intimiderend is tegenover één individu?</text:p>
      <text:p text:style-name="ifm_p_mt.3.76mm_ifm">Antwoord 6</text:p>
      <text:p text:style-name="ifm_p_ifm">Ik heb kennisgenomen van berichten in de media, waarin wordt gesteld dat X getracht zou hebben om de andere partij een spreekverbod op te leggen. Behalve wat hierover naar buiten is gebracht, beschik ik niet over informatie op basis waarvan ik objectief kan vaststellen wat er tussen partijen is voorgevallen. Ik wil daar dan ook geen uitspraken over doen.</text:p>
      <text:p text:style-name="ifm_p_mt.3.76mm_ifm">Vraag 7</text:p>
      <text:p text:style-name="ifm_p_ifm">Biedt de richtlijn tegen Strategic Lawsuit Against Public Participation (anti-SLAPP-richtlijn) genoeg bescherming tegen individuen die een zaak aanspannen richting grote internationale techbedrijven zoals X (Twitter)? Welke aanvullende maatregelen kunt u nemen om individuen die procederen tegen dit soort bedrijven te beschermen?</text:p>
      <text:p text:style-name="ifm_p_mt.3.76mm_ifm">Antwoord 7</text:p>
      <text:p text:style-name="ifm_p_ifm">De richtlijn betreffende bescherming van bij publieke participatie betrokken personen tegen kennelijk ongegronde vorderingen of misbruik van procesrecht («strategische rechtszaken tegen publieke participatie») bevat maatregelen die mensen en organisaties die actief zijn in het publieke debat, kunnen gebruiken om zich te verweren tegen juridische procedures die tégen hen worden aangespannen met het doel om hen het zwijgen op te leggen. Dergelijke rechtszaken staan ook wel bekend onder de Engelstalige afkorting SLAPP (Strategic Lawsuits Against Public Participation). Er is geen sprake van een SLAPP als een individu zelf een procedure aanspant tegen een groot internationaal techbedrijf. Als het bedrijf in reactie op de rechtszaak zelf procedures start tegen het individu of een tegenvordering indient, dan kan daar onder omstandigheden wel sprake van zijn. Het Nederlandse procesrecht voorziet in afdoende maatregelen om hiertegen op te komen. Ter uitvoering van de richtlijn moet enkel de door de richtlijn voorgeschreven maatregel van zekerheidstelling nog worden geïmplementeerd. Het betreffende wetsvoorstel is aanhangig bij Uw Kamer<text:note text:id="ID-2138-d41e156" text:note-class="footnote"><text:note-citation text:label="2 ">2</text:note-citation><text:note-body><text:p text:style-name="ifm_p_font.normal_size.6.93pt_mt..5mm_indent.-0.1161in_mleft.0.1161in_ifm">Kamerstukken II 2024/25, 36731</text:p></text:note-body></text:note>.</text:p>
      <text:p text:style-name="ifm_p_mt.3.76mm_ifm">Vraag 8</text:p>
      <text:p text:style-name="ifm_p_ifm">Bent u bekend met de afwijzing van een handhavingsverzoek van de betrokken individu bij de Autoriteit Consument &amp; Markt (ACM), mede omdat er al een civiele zaak loopt?<text:note text:id="ID-2138-d41e171" text:note-class="footnote"><text:note-citation text:label="3 ">3</text:note-citation><text:note-body><text:p text:style-name="ifm_p_font.normal_size.6.93pt_mt..5mm_indent.-0.1161in_mleft.0.1161in_ifm">ACM, 18 maart 2025, Afwijzing verzoek tot handhaving tegen X (voorheen Twitter) (www.acm.nl/nl/publicaties/afwijzing-verzoek-tot-handhaving-tegen-x-voorheen-twitter).</text:p></text:note-body></text:note> Kunt u er in samenwerking met de ACM op toezien dat handhavingsverzoeken en civiele zaken elkaar in het vervolg niet meer uitsluiten?</text:p>
      <text:p text:style-name="ifm_p_mt.3.76mm_ifm">Antwoord 8</text:p>
      <text:p text:style-name="ifm_p_ifm">Bij de behandeling van handhavingsverzoeken past de ACM haar prioriteringsbeleid toe. Daarbij kijkt ACM naar de schadelijkheid van het gedrag waar het verzoek op is gericht, hoe groot het maatschappelijk belang is en in hoeverre ACM in staat is doeltreffend en doelmatig op te treden. In het kader van een beoordeling of de inzet van middelen efficiënt is, of de ingeschatte impact die optreden van ACM kan hebben, kan het reeds lopen van een civiele procedure een factor zijn die wordt meewegen om een verzoek al dan niet in behandeling te nemen. Als een civiele rechter het geschil al behandelt, kan de ACM concluderen dat haar inzet minder noodzakelijk is. De ACM heeft daarin een eigen verantwoordelijkheid waar zij onafhankelijk van politieke sturing invulling aan geeft. Het kabinet kan en gaat daar niet in treden.</text:p>
      <text:p text:style-name="ifm_p_mt.3.76mm_ifm">Vraag 9</text:p>
      <text:p text:style-name="ifm_p_ifm">Welke gevolgen heeft het als X (Twitter) niet voldoet aan deze uitspraak? Kan het bedrijf worden gesanctioneerd of alsnog tot openheid gedwongen worden?</text:p>
      <text:p text:style-name="ifm_p_mt.3.76mm_ifm">Antwoord 9</text:p>
      <text:p text:style-name="ifm_p_ifm">Voor dit antwoord verwijs ik naar het antwoord op vraag 5. Dit is iets tussen partijen; het kabinet heeft hierin geen rol.</text:p>
      <text:p text:style-name="ifm_p_mt.3.76mm_ifm">Vraag 10</text:p>
      <text:p text:style-name="ifm_p_ifm">Zijn de huidige boetemogelijkheden voor het niet naleven van de AVG volgens u voldoende effectief? Bent u bereid te onderzoeken of er aanvullende handhavingsmogelijkheden, zoals het persoonlijk aansprakelijk maken van bestuurders zoals in andere EU-landen,<text:note text:id="ID-2138-d41e205" text:note-class="footnote"><text:note-citation text:label="4 ">4</text:note-citation><text:note-body><text:p text:style-name="ifm_p_font.normal_size.6.93pt_mt..5mm_indent.-0.1161in_mleft.0.1161in_ifm">BBC, 25 augustus 2024, Telegram CEO Pavel Durov arrested at French airport (www.bbc.com/news/articles/ckg2kz9kn93o).</text:p></text:note-body></text:note> wenselijk zijn voor bedrijven die stelselmatig de wet niet naleven?</text:p>
      <text:p text:style-name="ifm_p_mt.3.76mm_ifm">Antwoord 10</text:p>
      <text:p text:style-name="ifm_p_ifm">Ik beschik niet over aanknopingspunten dat het bestaande instrumentarium tekort schiet. Artikel 82 AVG voorziet in een recht op schadevergoeding; de AVG sluit daarbij niet uit dat bestuurders persoonlijk aansprakelijk worden gesteld voor schade die is ontstaan door schendingen van de AVG. In Nederland biedt het burgerlijk recht hiervoor mogelijkheden. Verder bestaat de mogelijkheid dat ex artikel 83 AVG een persoonlijke boete aan een bestuurder of leidinggevende wordt opgelegd, wanneer in strijd met de AVG is gehandeld en dat handelen als functioneel daderschap aan een of meer personen kan worden toegerekend.</text:p>
      <text:p text:style-name="ifm_p_mt.3.76mm_ifm">Vraag 11</text:p>
      <text:p text:style-name="ifm_p_ifm">Erkent u dat, na deze historische uitspraak, elke gebruiker het recht heeft om (nagenoeg) volledige inzage te verkrijgen in de gegevens die X (Twitter) over hem of haar bijhoudt? Voor welke andere (soorten) bedrijven zet deze uitspraak een precedent?</text:p>
      <text:p text:style-name="ifm_p_mt.3.76mm_ifm">Antwoord 11</text:p>
      <text:p text:style-name="ifm_p_ifm">De uitspraak is een belangrijke invulling van het inzagerecht uit de AVG in de praktijk. Uit de uitspraak wordt duidelijk dat weigeringsgronden slechts onder uitzonderlijke omstandigheden met succes kunnen worden ingeroepen. Voor welke andere verwerkingen deze uitspraak in het bijzonder precedentwerking heeft, kan ik niet overzien. Zoals ook beschreven in mijn antwoord op vraag 2, heeft de uitspraak betrekking op een specifieke casus waarin de rechter op basis van concrete feiten, omstandigheden van het geval en een belangenafweging tot een oordeel is gekomen.</text:p>
      <text:p text:style-name="ifm_p_mt.3.76mm_ifm">Vraag 12</text:p>
      <text:p text:style-name="ifm_p_ifm">Bent u het met de indieners eens dat de toegang tot het inzagerecht voor alle gebruikers toegankelijk moet zijn en uitgeoefend kan worden, ongeacht juridische kennis en middelen?</text:p>
      <text:p text:style-name="ifm_p_mt.3.76mm_ifm">Antwoord 12</text:p>
      <text:p text:style-name="ifm_p_ifm">Ik onderschrijf deze stelling. Dat de uitoefening van het recht op inzage zo toegankelijk mogelijk moet zijn, is ook mijn opvatting. Dit geldt voor alle rechten die onder de AVG aan de burger toekomen. De AP geeft op haar website duidelijke informatie en handvatten ten aanzien van verzoeken om inzage. Daarnaast is op de website van de AP een voorbeeldbrief voor het doen van een verzoek tot het verwijderen persoonsgegevens te vinden.</text:p>
      <text:p text:style-name="ifm_p_mt.3.76mm_ifm">Vraag 13</text:p>
      <text:p text:style-name="ifm_p_ifm">Hoe kan de rechtspositie van individuele gebruikers versterkt worden om zich met gemak te beroepen op het inzagerecht richting grote techbedrijven? Welke maatregelen kunt u hiertoe nemen?</text:p>
      <text:p text:style-name="ifm_p_mt.3.76mm_ifm">Antwoord 13</text:p>
      <text:p text:style-name="ifm_p_ifm">In het Coalitieakkoord 2026–2030, «Aan de slag», is opgenomen dat het kabinet voornemens is te werken aan een herziening en vereenvoudiging van de AVG in Europees verband en in de toepassing van de huidige AVG in Nederland. Mijn ambtsvoorganger heeft daarnaast toegezegd om te gaan werken aan een brede revisie van de Nederlandse Uitvoeringswet AVG (UAVG)<text:note text:id="ID-2138-d41e258" text:note-class="footnote"><text:note-citation text:label="5 ">5</text:note-citation><text:note-body><text:p text:style-name="ifm_p_font.normal_size.6.93pt_mt..5mm_indent.-0.1161in_mleft.0.1161in_ifm">Handelingen II 2024–2025, nr.76, item 34, p.12–13.</text:p></text:note-body></text:note>. Hierbij zal ook aandacht zijn voor rechtsbescherming en de toegang daartoe.</text:p>
      <text:p text:style-name="ifm_p_mt.3.76mm_ifm">Vraag 14</text:p>
      <text:p text:style-name="ifm_p_ifm">Bent u bereid om in Europees verband te pleiten voor een eensgezinde uitleg van het inzagerecht van de AVG conform de rechtelijke uitspraak, en de Nederlandse interpretatie te erkennen als norm binnen alle EU-lidstaten?</text:p>
      <text:p text:style-name="ifm_p_mt.3.76mm_ifm">Antwoord 14</text:p>
      <text:p text:style-name="ifm_p_ifm">Zoals ook in mijn antwoord op vraag 2 beschreven, zie ik in deze uitspraak geen nieuwe interpretatie van het desbetreffende artikel, doch vooral een toepassing in de geest daarvan. Ik heb geen aanleiding om te concluderen dat de uitleg van artikel 15 van de AVG zowel op nationaal als in Europees verband, hierdoor wezenlijk anders moet komen luiden.</text:p>
      <text:p text:style-name="ifm_p_mt.3.76mm_ifm">Vraag 15</text:p>
      <text:p text:style-name="ifm_p_ifm">Bent u het met de indieners eens dat grote techbedrijven zoals X (Twitter) zouden moeten meebetalen aan de handhaving van de wetgeving die zij overtreedt, zoals het geval is onder de Digital Services Act, maar nog niet het geval is onder de AVG?</text:p>
      <text:p text:style-name="ifm_p_mt.3.76mm_ifm">Antwoord 15</text:p>
      <text:p text:style-name="ifm_p_ifm">De Digital Services Act (DSA) voorziet in artikel 43 in een jaarlijkse toezichtsvergoeding aan de Europese Commissie voor enkele aangewezen online platforms (very large online platforms, VLOP) en dat bovendien niet in alle, maar slechts in specifieke gevallen. Het betreft hier een andere systematiek dan onder de AVG, waar bedrijven niet betalen voor het toezicht of de handhaving op zichzelf, maar pas financiële gevolgen en boetes dragen als zij de regels overtreden. Ik zie geen reden voor een andere opzet onder de AVG.</text:p>
      <text:p text:style-name="ifm_p_mt.3.76mm_ifm">Vraag 16</text:p>
      <text:p text:style-name="ifm_p_ifm">Hoeveel belastinggeld betaalt X (Twitter) momenteel in Nederland?</text:p>
      <text:p text:style-name="ifm_p_mt.3.76mm_ifm">Antwoord 16</text:p>
      <text:p text:style-name="ifm_p_ifm">Gelet op de fiscale geheimhoudingsplicht die is neergelegd in artikel 67 van de Algemene wet inzake rijksbelastingen worden door de belastinginspecteur geen uitspraken gedaan over de fiscale positie van individuele belastingplichtigen.</text:p>
      <text:p text:style-name="ifm_p_mt.3.76mm_ifm">Vraag 17</text:p>
      <text:p text:style-name="ifm_p_ifm">Kunt u deze vragen afzonderlijk van elkaar en zo snel mogelijk beantwoorden?</text:p>
      <text:p text:style-name="ifm_p_mt.3.76mm_ifm">Antwoord 17</text:p>
      <text:p text:style-name="ifm_p_ifm">De vragen zijn afzonderlijk van elkaar en zo snel mogelijk beantwoo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an der Werf en Piri over het bericht ‘Minister laat Gazanen met geldig visum nog altijd niet naar Nederland komen’</dc:title>
    <meta:user-defined meta:name="OVERHEIDop.ParlID/DC.identifier">ah-tk-20252026-2138</meta:user-defined>
    <meta:user-defined meta:name="OVERHEIDop.configuratie">https://repository.officiele-overheidspublicaties.nl/MasterConfiguraties/MC-OEP-KamervragenAanhangsel-Web/1.9/xml/MC-OEP-KamervragenAanhangsel-Web.xml</meta:user-defined>
    <meta:user-defined meta:name="OVERHEIDop.vraagnummer">2026Z09755</meta:user-defined>
    <meta:user-defined meta:name="OVERHEIDop.aanhangselNummer">2137</meta:user-defined>
    <meta:user-defined meta:name="OVERHEIDop.ontvanger">T.B.W. Berendsen</meta:user-defined>
    <meta:user-defined meta:name="DCTERMS.W3CDTF/OVERHEIDop.datumOntvangst">2026-06-03</meta:user-defined>
    <meta:user-defined meta:name="OVERHEIDop.AanhangselTypen/DC.type">Antwoord</meta:user-defined>
    <meta:user-defined meta:name="OVERHEIDop.indiener">K.P. Piri</meta:user-defined>
    <meta:user-defined meta:name="OVERHEIDop.indiener">J.J. van der Wer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de leden van der Werf en Piri over het bericht ‘Minister laat Gazanen met geldig visum nog altijd niet naar Nederland komen’</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