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4</text:p>
      <text:p text:style-name="ifm_p_font.roman_mt.3.76mm_ifm">Vragen van de leden <text:span text:style-name="ifm_span_font.bold_ifm">Vondeling</text:span> en <text:span text:style-name="ifm_span_font.bold_ifm">Wilders</text:span> (beiden PVV) aan de Minister van Asiel en Migratie over <text:span text:style-name="ifm_span_font.italic_ifm">de Syriër die knuffels stal van de herdenkingsplek van de vermoorde kinderen Jeffrey en Emma en nu betrokken is bij een steekpartij</text:span> (ingezonden 11 mei 2026).</text:p>
      <text:p text:style-name="ifm_p_font.roman_mt.3.76mm_ifm">Antwoord van Minister <text:span text:style-name="ifm_span_font.bold_ifm">Van den Brink</text:span> (Asiel en Migratie) (ontvangen  1 juni 2026).</text:p>
      <text:p text:style-name="ifm_p_mt.3.76mm_ifm">Vraag 1</text:p>
      <text:p text:style-name="ifm_p_ifm">Bent u bekend met het bericht «Opgepakte verdachte steekpartij Winschoten is dief van knuffels voor Jeffrey en Emma»?<text:note text:id="ID-2026Z09490-d41e55" text:note-class="footnote"><text:note-citation text:label="1 ">1</text:note-citation><text:note-body><text:p text:style-name="ifm_p_font.normal_size.6.93pt_mt..5mm_indent.-0.1161in_mleft.0.1161in_ifm">Dagblad van het Noorden, 10 mei 2026, «Opgepakte verdachte steekpartij Winschoten is dief van knuffels voor Jeffrey en Emma», https://dvhn.nl/groningen/opgepakte-verdachte-steekpartij-winschoten-is-dief-van-knuffels-voor-jeffrey-en-emma-49074888.html</text:p></text:note-body></text:note></text:p>
      <text:p text:style-name="ifm_p_mt.3.76mm_ifm">Antwoord 1</text:p>
      <text:p text:style-name="ifm_p_ifm">Ja.</text:p>
      <text:p text:style-name="ifm_p_mt.3.76mm_ifm">Vraag 2</text:p>
      <text:p text:style-name="ifm_p_ifm">Deelt u de mening dat het schandalig en onacceptabel is dat deze Syriër, na zijn veroordeling voor diefstal op een herdenkingsplek van vermoorde Nederlandse kinderen, nog steeds in Nederland verblijft en opnieuw strafbare feiten pleegt?</text:p>
      <text:p text:style-name="ifm_p_mt.3.76mm_ifm">Antwoord 2</text:p>
      <text:p text:style-name="ifm_p_ifm">Hoewel ik niet op deze individuele casuïstiek kan ingaan, hecht ik eraan te benadrukken dat ik crimineel gedrag veroordeel en dat dit kabinet in de aanpak van overlast en crimineel gedrag van asielzoekers strenger wil optreden bij recidive.</text:p>
      <text:p text:style-name="ifm_p_mt.3.76mm_ifm">Vraag 3 en 4</text:p>
      <text:p text:style-name="ifm_p_ifm">Hoeveel keer moet een Syriër in Nederland een misdrijf plegen voordat u hem het land uit zet? Is er voor u überhaupt nog een grens?</text:p>
      <text:p text:style-name="ifm_p_ifm">Kunt u aangeven waarom deze en andere criminele Syriërs nog steeds niet zijn uitgezet, ondanks de overduidelijke overlast en criminaliteit die zij veroorzaken? Gaat u dit alsnog doen?</text:p>
      <text:p text:style-name="ifm_p_mt.3.76mm_ifm">Antwoord 3 en 4</text:p>
      <text:p text:style-name="ifm_p_ifm">Een onherroepelijke strafrechtelijke veroordeling is reden voor de IND om te onderzoeken of naast strafrechtelijke consequenties, ook verblijfsrechtelijke consequenties kunnen worden toegepast. Dat kan ook betekenen dat een afgegeven asielvergunning wordt ingetrokken. Daarbij moet wel worden voldaan aan hoge eisen van Europees Unierecht. De Kwalificatierichtlijn vereist dat, als een vreemdeling internationale bescherming nodig heeft, er voor het weigeren of intrekken van een asielvergunning sprake moet zijn van veroordeling wegens een (bijzonder) ernstig misdrijf.</text:p>
      <text:p text:style-name="ifm_p_ifm">Na een afwijzend besluit of een intrekking van de IND start de DTenV het terugkeerproces. Dit kan, afhankelijk van de situatie, vanuit strafdetentie of (aansluitend in) vreemdelingenbewaring plaatsvinden.</text:p>
      <text:p text:style-name="ifm_p_ifm">Op 18 december 2024 heeft toenmalig Minister Faber uw Kamer geïnformeerd over aanscherping van het openbare-ordebeleid in asielzaken.<text:note text:id="ID-2104-d41e110" text:note-class="footnote"><text:note-citation text:label="2 ">2</text:note-citation><text:note-body><text:p text:style-name="ifm_p_font.normal_size.6.93pt_mt..5mm_indent.-0.1161in_mleft.0.1161in_ifm">Kamerstuk 19 637, nr. 3327</text:p></text:note-body></text:note> Die beleidsaanscherping is onverkort van kracht en betekent dat we in asielzaken het maximale doen.</text:p>
      <text:p text:style-name="ifm_p_ifm">Het is aan de officier van justitie om te bepalen of in individuele gevallen vervolging wordt ingesteld en voor welke afdoening wordt gekozen.</text:p>
      <text:p text:style-name="ifm_p_mt.3.76mm_ifm">Vraag 5</text:p>
      <text:p text:style-name="ifm_p_ifm">Begrijpt u, gelet op dit soort weerzinwekkende incidenten en de vele andere misdrijven door asielzoekers en statushouders, waarom de opstand onder de Nederlandse bevolking steeds groter wordt? Zo ja, waarom voert u dan nog steeds geen onmiddellijke, volledige asielstop in en waarom zet u niet massaal criminele vreemdelingen uit?</text:p>
      <text:p text:style-name="ifm_p_mt.3.76mm_ifm">Antwoord 5</text:p>
      <text:p text:style-name="ifm_p_ifm">Tegen de achtergrond van de recente asielrellen, herhaal ik op dit punt wat ik ook in het Commissiedebat van 13 mei jl. met uw Kamer heb gewisseld. Onze rechtstaat mag niet worden ondermijnd door intimidatie, bedreiging en geweld. Het Nederlandse toelatingsbeleid is gebaseerd op individuele toetsing en rechtsstatelijke uitgangspunten. Dit kabinet kiest voor meer grip op migratie door de instroom te verlagen en vertrek van uitgeprocedeerde asielzoekers te verhogen. Daarbij ben ik bereid om alle juridische ruimte te gebruiken, maar zoals al vaker aangegeven bestaat er geen juridische ruimte voor een asielstop.</text:p>
      <text:p text:style-name="ifm_p_ifm">Zo geeft dit kabinet nu prioriteit aan het implementeren van het Europese Migratiepact, waarmee meer grip op de Europese instroom wordt verkregen.</text:p>
      <text:p text:style-name="ifm_p_ifm">Om effectieve terugkeer en vertrek van niet-rechtmatig verblijvende vreemdelingen te bevorderen is het streven van het kabinet om met de nieuwe Terugkeerverordening de terugkeerprocedure simpeler, efficiënter en doeltreffender te maken en de samenwerking met landen buiten de Europese Unie te versterken, onder andere via migratiepartnerschappen.</text:p>
      <text:p text:style-name="ifm_p_ifm">Om de geïntensiveerde inzet op brede, strategische partnerschappen en de samenwerking met derde landen vorm te geven wordt er in een ambtelijke taskforce internationale migratie samengewerkt met betrokken departementen waaronder Buitenlandse Zaken en uitvoeringsorganisaties.</text:p>
      <text:p text:style-name="ifm_p_ifm">Ten slotte komt het kabinet met een nieuw wetsvoorstel voor de strafbaarstelling van de terugkeerfrustreerders op basis van een zorgvuldige procedure, advisering en gesprekken met maatschappelijke organisaties.</text:p>
      <text:p text:style-name="ifm_p_mt.3.76mm_ifm">Vraag 6</text:p>
      <text:p text:style-name="ifm_p_ifm">Kunt u deze vragen beantwoorden vóór het commissiedebat Vreemdelingen- en Asielbeleid op 13 mei aanstaande?</text:p>
      <text:p text:style-name="ifm_p_mt.3.76mm_ifm">Antwoord 6</text:p>
      <text:p text:style-name="ifm_p_ifm">Ik heb ernaar gestreefd uw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vragen van de leden Vondeling en Wilders over de Syriër die knuffels stal van de herdenkingsplek van de vermoorde kinderen Jeffrey en Emma en nu betrokken is bij een steekpartij</dc:title>
    <meta:user-defined meta:name="OVERHEIDop.ParlID/DC.identifier">ah-tk-20252026-2104</meta:user-defined>
    <meta:user-defined meta:name="OVERHEIDop.configuratie">https://repository.officiele-overheidspublicaties.nl/MasterConfiguraties/MC-OEP-KamervragenAanhangsel-Web/1.9/xml/MC-OEP-KamervragenAanhangsel-Web.xml</meta:user-defined>
    <meta:user-defined meta:name="OVERHEIDop.vraagnummer">2026Z09490</meta:user-defined>
    <meta:user-defined meta:name="OVERHEIDop.aanhangselNummer">2104</meta:user-defined>
    <meta:user-defined meta:name="OVERHEIDop.ontvanger">G. van den Brink</meta:user-defined>
    <meta:user-defined meta:name="DCTERMS.W3CDTF/OVERHEIDop.datumOntvangst">2026-06-01</meta:user-defined>
    <meta:user-defined meta:name="OVERHEIDop.AanhangselTypen/DC.type">Antwoord</meta:user-defined>
    <meta:user-defined meta:name="OVERHEIDop.indiener">G. Wilders</meta:user-defined>
    <meta:user-defined meta:name="OVERHEIDop.indiener">M. Vond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vragen van de leden Vondeling en Wilders over de Syriër die knuffels stal van de herdenkingsplek van de vermoorde kinderen Jeffrey en Emma en nu betrokken is bij een steekpartij</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