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4</text:p>
      <text:p text:style-name="ifm_p_font.roman_mt.3.76mm_ifm">Vragen van het lid <text:span text:style-name="ifm_span_font.bold_ifm">Van Houwelingen</text:span> (FVD) aan de Minister van Onderwijs, Cultuur en Wetenschap over <text:span text:style-name="ifm_span_font.italic_ifm">het bericht «Omroep Zwart gered door gift van zes ton ondanks ledenverlies»</text:span> (ingezonden 11 mei 2026).</text:p>
      <text:p text:style-name="ifm_p_font.roman_mt.3.76mm_ifm">Antwoord van Minister <text:span text:style-name="ifm_span_font.bold_ifm">Letschert</text:span> (Onderwijs, Cultuur en Wetenschap) (ontvangen  1 juni 2026).</text:p>
      <text:p text:style-name="ifm_p_mt.3.76mm_ifm">Vraag 1</text:p>
      <text:p text:style-name="ifm_p_ifm">Is publiek bekend welke donateur een gift van meer dan zes ton aan Omroep Zwart heeft geschonken?<text:note text:id="ID-2026Z09486-d41e52" text:note-class="footnote"><text:note-citation text:label="1 ">1</text:note-citation><text:note-body><text:p text:style-name="ifm_p_font.normal_size.6.93pt_mt..5mm_indent.-0.1161in_mleft.0.1161in_ifm">NieuwRechts, 8 mei 2026, «Omroep Zwart gered door gift van zes ton ondanks ledenverlies», (Omroep Zwart gered door gift van zes ton ondanks ledenverlies – NieuwRechts.nl)</text:p></text:note-body></text:note></text:p>
      <text:p text:style-name="ifm_p_mt.3.76mm_ifm">Antwoord 1</text:p>
      <text:p text:style-name="ifm_p_ifm">Nee.</text:p>
      <text:p text:style-name="ifm_p_mt.3.76mm_ifm">Vraag 2</text:p>
      <text:p text:style-name="ifm_p_ifm">Weet u wellicht wie deze gift van meer dan zes ton aan Omroep Zwart heeft geschonken?</text:p>
      <text:p text:style-name="ifm_p_mt.3.76mm_ifm">Antwoord 2</text:p>
      <text:p text:style-name="ifm_p_ifm">Nee.</text:p>
      <text:p text:style-name="ifm_p_mt.3.76mm_ifm">Vraag 3</text:p>
      <text:p text:style-name="ifm_p_ifm">Vindt u het zorgelijk dat (anonieme) donateurs door middel van dergelijke grote giften mogelijk in het geheim invloed kunnen uitoefenen op de programmering van de publieke omroep?</text:p>
      <text:p text:style-name="ifm_p_mt.3.76mm_ifm">Antwoord 3</text:p>
      <text:p text:style-name="ifm_p_ifm">Alle omroepen moeten voldoen aan de eisen op het gebied van transparantie en verantwoording. Het Commissariaat voor de Media houdt hier toezicht op. Het is een omroep toegestaan om donaties te ontvangen zolang er sprake is van een onvoorwaardelijke gift, hier geen inhoudelijke voorwaarden aan verbonden zijn en daarmee de onafhankelijkheid van het media-aanbod volledig gewaarborgd is. Het Commissariaat zal dit onderwerp in het kader van de reguliere rechtmatigheidstoetsing over boekjaar 2025 opvol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en op vragen van het lid Van Houwelingen over het bericht 'Omroep Zwart gered door gift van zes ton ondanks ledenverlies</dc:title>
    <meta:user-defined meta:name="OVERHEIDop.ParlID/DC.identifier">ah-tk-20252026-2094</meta:user-defined>
    <meta:user-defined meta:name="OVERHEIDop.configuratie">https://repository.officiele-overheidspublicaties.nl/MasterConfiguraties/MC-OEP-KamervragenAanhangsel-Web/1.9/xml/MC-OEP-KamervragenAanhangsel-Web.xml</meta:user-defined>
    <meta:user-defined meta:name="OVERHEIDop.vraagnummer">2026Z09486</meta:user-defined>
    <meta:user-defined meta:name="OVERHEIDop.aanhangselNummer">2094</meta:user-defined>
    <meta:user-defined meta:name="OVERHEIDop.ontvanger">R.M. Letschert</meta:user-defined>
    <meta:user-defined meta:name="DCTERMS.W3CDTF/OVERHEIDop.datumOntvangst">2026-06-01</meta:user-defined>
    <meta:user-defined meta:name="OVERHEIDop.AanhangselTypen/DC.type">Antwoord</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en op vragen van het lid Van Houwelingen over het bericht 'Omroep Zwart gered door gift van zes ton ondanks ledenverlies</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