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automatic-styles>
    <style:style style:family="table" style:name="parlementair.koptable">
      <style:table-properties fo:margin-bottom="0.7903in"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row" style:name="parlementair.koprow">
      <style:table-row-properties style:min-row-height="19.5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cell" style:name="parlementair.kopcel3">
      <style:table-cell-properties fo:border-bottom="none" fo:border-left="none" fo:border-right="none" fo:border-top="none" fo:padding-left="0.0mm" fo:padding-right="0.0mm" fo:padding-bottom="0mm" fo:padding-top="0mm"/>
    </style:style>
    <style:style style:class="text" style:display-name="ifm_p_ifm" style:family="paragraph" style:name="ifm_p_ifm" style:parent-style-name="Basis">
      <style:paragraph-properties/>
      <style:text-properties/>
    </style:style>
    <style:style style:class="text" style:display-name="ifm_p_font.roman_mt.3.76mm_ifm" style:family="paragraph" style:name="ifm_p_font.roman_mt.3.76mm_ifm" style:parent-style-name="Basis">
      <style:paragraph-properties fo:margin-top="3.76mm"/>
      <style:text-properties fo:font-style="normal" fo:font-weight="normal"/>
    </style:style>
    <style:style style:class="text" style:display-name="ifm_p_mt.3.76mm_ifm" style:family="paragraph" style:name="ifm_p_mt.3.76mm_ifm" style:parent-style-name="Basis">
      <style:paragraph-properties fo:margin-top="3.76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span_font.bold_ifm" style:family="text" style:name="ifm_span_font.bold_ifm">
      <style:text-properties fo:font-weight="bold"/>
    </style:style>
    <style:style style:class="text" style:display-name="ifm_span_font.italic_ifm" style:family="text" style:name="ifm_span_font.italic_ifm">
      <style:text-properties fo:font-style="italic"/>
    </style:style>
  </office:automatic-styles>
  <office:body>
    <office:text>
      <draw:frame draw:name="frillblok" draw:style-name="frame.frillblok" draw:z-index="0" svg:width="1.5602in" svg:x="15mm" svg:y="253mm" text:anchor-type="page" text:anchor-page-number="1">
        <draw:text-box fo:min-height="0.2in">
          <text:p text:style-name="frillblok">ah-tk-20252026-2081</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
          <table:table-cell office:value-type="string" table:number-columns-spanned="2" table:style-name="parlementair.kopcel1">
            <text:p text:style-name="title.kop.parlementair">Tweede Kamer der Staten-Generaal</text:p>
          </table:table-cell>
          <table:covered-table-cell/>
          <table:table-cell office:value-type="string" table:number-columns-spanned="1" table:style-name="parlementair.kopcel2">
            <text:p text:style-name="kamernummer">2</text:p>
          </table:table-cell>
        </table:table-row>
        <table:table-row table:style-name="parlementair.koprow">
          <table:table-cell office:value-type="string" table:number-columns-spanned="1" table:style-name="parlementair.kopcel1">
            <text:p text:style-name="vergaderjaar">Vergaderjaar 2025-2026</text:p>
          </table:table-cell>
          <table:table-cell office:value-type="string" table:number-columns-spanned="2" table:style-name="parlementair.kopcel1">
            <text:p text:style-name="title.parlementair">
								Aanhangsel van de Handelingen
							</text:p>
          </table:table-cell>
          <table:covered-table-cell/>
        </table:table-row>
        <table:table-row>
          <table:table-cell office:value-type="string" table:number-columns-spanned="1" table:style-name="parlementair.kopcel3">
            <text:p text:style-name="ifm_p_ifm"/>
          </table:table-cell>
          <table:table-cell office:value-type="string" table:number-columns-spanned="2" table:style-name="parlementair.kopcel3">
            <text:p text:style-name="title.parlementair">
										Vragen gesteld door de leden der Kamer, met de daarop door
										de regering gegeven antwoorden
									</text:p>
          </table:table-cell>
        </table:table-row>
      </table:table>
      <text:p text:style-name="kamervraagnummer">2081</text:p>
      <text:p text:style-name="ifm_p_font.roman_mt.3.76mm_ifm">Vragen van het lid <text:span text:style-name="ifm_span_font.bold_ifm">Maeijer</text:span> (PVV) aan de Minister van Volksgezondheid, Welzijn en Sport over <text:span text:style-name="ifm_span_font.italic_ifm">het bericht «Tienduizenden mensen met beperking kunnen gewoon aan de slag: «Er is niets dat ik niet wil doen»»</text:span> (ingezonden 2 april 2026).</text:p>
      <text:p text:style-name="ifm_p_font.roman_mt.3.76mm_ifm">Antwoord van Minister <text:span text:style-name="ifm_span_font.bold_ifm">Sterk</text:span> (Langdurige Zorg, Jeugd en Sport) en van Minister <text:span text:style-name="ifm_span_font.bold_ifm">Aartsen</text:span> (Werk en Participatie) (ontvangen 29 mei 2026). Zie ook Aanhangsel Handelingen, vergaderjaar 2025–2026, nr. 1727.</text:p>
      <text:p text:style-name="ifm_p_mt.3.76mm_ifm">Vraag 1</text:p>
      <text:p text:style-name="ifm_p_ifm">Bent u bekend met het bericht «Tienduizenden mensen met beperking kunnen gewoon aan de slag: «Er is niets dat ik niet wil doen»»?<text:note text:id="ID-2026Z06930-d41e52" text:note-class="footnote"><text:note-citation text:label="1 ">1</text:note-citation><text:note-body><text:p text:style-name="ifm_p_font.normal_size.6.93pt_mt..5mm_indent.-0.1161in_mleft.0.1161in_ifm">De Telegraaf, 1 april 2026, «Tienduizenden mensen met beperking kunnen gewoon aan de slag: «Er is niets dat ik niet wil doen»», Tienduizenden mensen met beperking kunnen gewoon aan de slag | De Telegraaf.</text:p></text:note-body></text:note></text:p>
      <text:p text:style-name="ifm_p_mt.3.76mm_ifm">Antwoord 1</text:p>
      <text:p text:style-name="ifm_p_ifm">Ja</text:p>
      <text:p text:style-name="ifm_p_mt.3.76mm_ifm">Vraag 2</text:p>
      <text:p text:style-name="ifm_p_ifm">Vindt u het ook onbegrijpelijk dat de personeelstekorten in de zorg fors oplopen, terwijl ondertussen nog altijd 22.000 mensen met een beperking langs de zijlijn staan?</text:p>
      <text:p text:style-name="ifm_p_mt.3.76mm_ifm">Antwoord 2</text:p>
      <text:p text:style-name="ifm_p_ifm">Wij zouden dat graag anders zien. Het terugdringen van de personeelstekorten is een brede uitdaging waar we alle partijen voor nodig hebben. Volgens onderzoek van kenniscentrum Movisie en VGN (Vereniging Gehandicaptenzorg Nederland) zouden ongeveer 22.000 mensen die nu in de dagbesteding zitten, de stap kunnen maken naar een vorm van betaald werk. De Minister van Werk en Participatie zet zich in voor het bevorderen van participatie op de arbeidsmarkt. Dat gebeurt op allerlei manieren, zie hiervoor het antwoord op vraag 4. Het Programma Simpel Switchen in de Participatieketen omvat onder andere de overstap van dagbesteding naar betaald werk. Binnen dit gezamenlijke programma van de Ministeries van SZW en VWS met landelijke partners als Divosa, de VGN, Cedris en Movisie, lopen verschillende activiteiten gericht op het vergemakkelijken van deze overstap.</text:p>
      <text:p text:style-name="ifm_p_mt.3.76mm_ifm">Vraag 3</text:p>
      <text:p text:style-name="ifm_p_ifm">Deelt u de mening dat juist mensen met een beperking zorgorganisaties veel te bieden hebben en dat het beter voor henzelf en de samenleving zou zijn indien zij de stap zouden maken van dagbesteding naar betaald werk? Zo nee, waarom niet?</text:p>
      <text:p text:style-name="ifm_p_mt.3.76mm_ifm">Antwoord 3</text:p>
      <text:p text:style-name="ifm_p_ifm">Het is zeker belangrijk dat ook mensen met een beperking zo veel mogelijk betaald werk verrichten. Betaald werk draagt bij aan zelfstandigheid, aan meedoen in de samenleving en het is van belang voor de economie. Het bevorderen van betaald werk is één van de prioriteiten van de Minister van Werk en Participatie. Zoals aangegeven in het antwoord op vraag 2 ziet het gezamenlijke Programma Simpel Switchen in de Participatieketen onder meer op de stap van arbeidsmatige dagbesteding naar een vorm van betaald werk.</text:p>
      <text:p text:style-name="ifm_p_mt.3.76mm_ifm">Vraag 4</text:p>
      <text:p text:style-name="ifm_p_ifm">Constateert u ook dat er landelijk maar een handjevol zorgorganisaties zijn die werken met mensen met een beperking en de meeste werkgevers vooral de problemen en niet de kansen zien?</text:p>
      <text:p text:style-name="ifm_p_mt.3.76mm_ifm">Antwoord 4</text:p>
      <text:p text:style-name="ifm_p_ifm">Nog steeds hebben te weinig werkgevers mensen met een beperking in dienst. Helaas gaat het nog maar om minder dan een op de vijf werkgevers.<text:note text:id="ID-2081-d41e106" text:note-class="footnote"><text:note-citation text:label="2 ">2</text:note-citation><text:note-body><text:p text:style-name="ifm_p_font.normal_size.6.93pt_mt..5mm_indent.-0.1161in_mleft.0.1161in_ifm">Nemen werkgevers mensen met een arbeidsbeperking in dienst? | Arbeidsmarkt in kaart:
               Werkgevers – editie 4 - SCP</text:p></text:note-body></text:note> Dat probleem speelt niet alleen in de zorgsector. Er zijn wel goede voorbeelden van zorgorganisaties die mensen met een beperking in dienst hebben. Maar het is zaak dat meer werkgevers, ook in de zorg, het goede voorbeeld volgen. Het is onacceptabel dat de arbeidsparticipatie van mensen met een beperking achterblijft. Het is niet goed voor de mensen zelf en ook de samenleving als geheel is daarmee slechter af. Zeker nu bedrijven in het land nog steeds om personeel verlegen zitten. In een krappe arbeidsmarkt kunnen we de talenten en inzet van mensen simpelweg niet missen. Door zoveel talent onbenut te laten, schieten we onszelf als samenleving in de voet.</text:p>
      <text:p text:style-name="ifm_p_ifm">Er zijn de afgelopen tijd al veel maatregelen getroffen om dit probleem aan te pakken.<text:note text:id="ID-2081-d41e125" text:note-class="footnote"><text:note-citation text:label="3 ">3</text:note-citation><text:note-body><text:p text:style-name="ifm_p_font.normal_size.6.93pt_mt..5mm_indent.-0.1161in_mleft.0.1161in_ifm">Zie ook (de bijlage bij) de nationale strategie VN-Verdrag Handicap van februari 2024 (Kamerstukken II, 2023/24, 24 170, nr. 309) en de Werkagenda van 11 juli 2025 (Kamerstukken II, 2024/25, 24 170, nr. 362)</text:p></text:note-body></text:note> Zo zijn er verbeteringen van de Banenafspraak tot stand gekomen. Er is een Sociaal Innovatiefonds om inclusief werkgeverschap aan te moedigen, er is budget voor het structureel maken van het instrument Individuele Plaatsing en Steun, er zijn middelen voor investeringen voor een toekomstbestendige infrastructuur van sociaal ontwikkelbedrijven en beschut werk (structureel gaat het om € 190 miljoen extra per jaar), er is een subsidieregeling inclusieve technologie. Ook komen sectorale Ontwikkelpaden tot stand, onder meer in de zorg, de wet van school naar duurzaam werk is begin 2026 in werking getreden en er zijn maatregelen genomen in de Participatiewet in balans ter bevordering van uitstroom naar werk. Met de komst van Werkcentra is er één loket in arbeidsmarktregio’s waar werknemers, werkzoekenden en werkgevers terecht kunnen met vragen over betaald werk.</text:p>
      <text:p text:style-name="ifm_p_ifm">De komende tijd worden onverminderd maatregelen getroffen ter bevordering van de arbeidsparticipatie. Zo wordt er ingezet op het harmoniseren van het re-integratiebeleid, waaronder de inzet van werkvoorzieningen, zodat werkzoekenden en werkgevers sneller krijgen wat nodig is. Er wordt meer ingezet op praktijkgerichte scholing, zodat mensen sneller kunnen instromen in banen in sectoren als de zorg. Ook wordt er gewerkt aan een agenda over inclusief werkgeverschap, waarin wordt ingegaan op hoe de informatievoorziening verder kan worden vergroot. Daarnaast vindt er een hervorming van de Participatiewet plaats en er wordt gewerkt aan een fundamentele herziening van de Banenafspraak.</text:p>
      <text:p text:style-name="ifm_p_mt.3.76mm_ifm">Vraag 5</text:p>
      <text:p text:style-name="ifm_p_ifm">Bent u bereid werkgevers beter voor te lichten over de mogelijkheden die er zijn? Zo nee, waarom niet?</text:p>
      <text:p text:style-name="ifm_p_mt.3.76mm_ifm">Antwoord 5</text:p>
      <text:p text:style-name="ifm_p_ifm">Met de komst van Werkcentra is er een loket in arbeidsmarktregio’s waar werknemers, werkzoekenden en werkgevers terecht kunnen met vragen over betaald werk. Daarnaast werkt de Minister van Werk en Participatie aan een agenda over inclusief werkgeverschap, waarin hij verder in zal gaan op hoe de bekendheid van regelingen en mogelijkheden verder kan worden versterkt.</text:p>
      <text:p text:style-name="ifm_p_ifm">Streven is de agenda rond de zomer met uw Kamer te delen.</text:p>
      <text:p text:style-name="ifm_p_mt.3.76mm_ifm">Vraag 6</text:p>
      <text:p text:style-name="ifm_p_ifm">Bent u bereid te onderzoeken hoe bestaande regelingen versimpeld kunnen worden zodat deze minder ingewikkeld zijn voor werkgevers en de bevindingen met de Kamer te delen? Zo nee, waarom niet?</text:p>
      <text:p text:style-name="ifm_p_mt.3.76mm_ifm">Antwoord  6</text:p>
      <text:p text:style-name="ifm_p_ifm">Zoals uit het antwoord op vraag 4 blijkt, wordt er volop ingezet op het verbeteren van bestaande regelingen. Daarbij gaat het ook om de informatievoorziening over die regelingen en de uitvoering ervan. Dat gebeurt met nauwe betrokkenheid van werkgevers, werknemers, ervaringsdeskundigen, uitvoerders en andere belanghebbende partijen. De Kamer wordt regelmatig geïnformeerd over de ontwikkelingen in de verschillende dossiers.</text:p>
    </office:text>
  </office:body>
</office:document-content>
</file>

<file path=styles.xml><?xml version="1.0" encoding="utf-8"?>
<office:document-styles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style:class="extra" style:display-name="Kop Titel Parlementair" style:family="paragraph" style:name="title.kop.parlementair" style:parent-style-name="title.parlementair">
      <style:paragraph-properties fo:margin-bottom="0mm" fo:margin-top="2.5mm"/>
      <style:text-properties fo:font-size="18.116152pt" fo:font-weight="bold"/>
    </style:style>
    <style:style style:class="text" style:display-name="Kamernummer" style:family="paragraph" style:name="kamernummer" style:parent-style-name="Text_20_body">
      <style:paragraph-properties fo:margin-bottom="2.5mm" fo:text-align="end"/>
      <style:text-properties fo:font-size="51.151488pt" fo:font-weight="bold"/>
    </style:style>
    <style:style style:class="text" style:display-name="Vergaderjaar" style:family="paragraph" style:name="vergaderjaar" style:parent-style-name="Text_20_body">
      <style:paragraph-properties fo:margin-bottom="0in" fo:margin-top="2.5mm"/>
      <style:text-properties fo:font-size="9.590904pt"/>
    </style:style>
    <style:style style:class="extra" style:display-name="Titel Parlementair" style:family="paragraph" style:name="title.parlementair" style:parent-style-name="vergaderjaar">
      <style:paragraph-properties fo:margin-bottom="0.0in" fo:margin-top="2.5mm"/>
      <style:text-properties fo:font-weight="bold"/>
    </style:style>
    <style:style style:class="text" style:display-name="Kamervraagnummer" style:family="paragraph" style:name="kamervraagnummer" style:parent-style-name="Text_20_body">
      <style:paragraph-properties fo:margin-top="11.7mm" fo:margin-bottom="2.72mm"/>
      <style:text-properties fo:font-size="12.0pt" fo:font-weight="bold"/>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Aanhangsel<text:tab/><text:page-number text:select-page="current"/></text:p>
      </style:footer>
    </style:master-page>
    <style:master-page xmlns:sdu-fn="http://schema.sdu.nl/2011/07/functions" style:name="Landscape" style:page-layout-name="landscape-margin-text">
      <style:footer>
        <text:p text:style-name="footer">Tweede Kamer, vergaderjaar 2025-2026, Aanhangsel<text:tab/><text:page-number text:select-page="current"/></text:p>
      </style:footer>
    </style:master-page>
  </office:master-styles>
</office:document-styles>
</file>

<file path=meta.xml><?xml version="1.0" encoding="utf-8"?>
<office:document-meta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meta>
    <meta:generator>opxml2odf - Version 3.42</meta:generator>
    <dc:title>Antwoord op vragen van het lid Maeijer over het bericht ‘Tienduizenden mensen met beperking kunnen gewoon aan de slag: ’Er is niets dat ik niet wil doen’'</dc:title>
    <meta:user-defined meta:name="OVERHEIDop.ParlID/DC.identifier">ah-tk-20252026-2081</meta:user-defined>
    <meta:user-defined meta:name="OVERHEIDop.configuratie">https://repository.officiele-overheidspublicaties.nl/MasterConfiguraties/MC-OEP-KamervragenAanhangsel-Web/1.9/xml/MC-OEP-KamervragenAanhangsel-Web.xml</meta:user-defined>
    <meta:user-defined meta:name="OVERHEIDop.vraagnummer">2026Z06930</meta:user-defined>
    <meta:user-defined meta:name="OVERHEIDop.aanhangselNummer">2081</meta:user-defined>
    <meta:user-defined meta:name="OVERHEIDop.ontvanger">A.A. Aartsen</meta:user-defined>
    <meta:user-defined meta:name="OVERHEIDop.ontvanger">W.R.C. Sterk</meta:user-defined>
    <meta:user-defined meta:name="DCTERMS.W3CDTF/OVERHEIDop.datumOntvangst">2026-05-29</meta:user-defined>
    <meta:user-defined meta:name="OVERHEIDop.AanhangselTypen/DC.type">Antwoord</meta:user-defined>
    <meta:user-defined meta:name="OVERHEIDop.indiener">V. Maeijer</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Aanhangsel van de Handelingen</meta:user-defined>
    <meta:user-defined meta:name="DCTERMS.W3CDTF/DCTERMS.issued">2026-05-29</meta:user-defined>
    <meta:user-defined meta:name="DC.title">Antwoord op vragen van het lid Maeijer over het bericht ‘Tienduizenden mensen met beperking kunnen gewoon aan de slag: ’Er is niets dat ik niet wil doen’'</meta:user-defined>
    <meta:user-defined meta:name="DCTERMS.W3CDTF/DCTERMS.available">2026-06-01</meta:user-defined>
    <dc:language>nl</dc:language>
    <meta:user-defined meta:name="OVERHEID.Informatietype/DC.type">officiële publicatie</meta:user-defined>
    <meta:user-defined meta:name="OVERHEIDop.publicationName">Kamervragen (Aanhangsel)</meta:user-defined>
    <meta:user-defined meta:name="OVERHEID.Organisatietype/OVERHEID.organisationType">staten generaal</meta:user-defined>
    <meta:user-defined meta:name="OVERHEID.TaxonomieBeleidsagenda/OVERHEID.category">Werk | Werkgelegenheid</meta:user-defined>
    <meta:user-defined meta:name="OVERHEID.TaxonomieBeleidsagenda/OVERHEID.category">Zorg en gezondheid | Organisatie en beleid</meta:user-defined>
    <meta:user-defined meta:name="OVERHEIDop.versieInformatie"/>
  </office:meta>
</office:document-meta>
</file>