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7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78</text:p>
      <text:p text:style-name="ifm_p_font.roman_mt.3.76mm_ifm">Vragen van het lid <text:span text:style-name="ifm_span_font.bold_ifm">Ceulemans</text:span> (JA21) aan de Minister van Asiel en Migratie over <text:span text:style-name="ifm_span_font.italic_ifm">drugs in COA-locaties</text:span> (ingezonden 3 april 2026).</text:p>
      <text:p text:style-name="ifm_p_font.roman_mt.3.76mm_ifm">Antwoord van Minister <text:span text:style-name="ifm_span_font.bold_ifm">Van den Brink</text:span> (Asiel en Migratie) (ontvangen  29 mei 2026). Zie ook Aanhangsel Handelingen, vergaderjaar 2025–2026, nr. 1760.</text:p>
      <text:p text:style-name="ifm_p_mt.3.76mm_ifm">Vraag 1</text:p>
      <text:p text:style-name="ifm_p_ifm">Bent u bekend met de recente berichtgeving over signalen van drugshandel in COA-locaties?<text:note text:id="ID-2026Z07061-d41e51" text:note-class="footnote"><text:note-citation text:label="1 ">1</text:note-citation><text:note-body><text:p text:style-name="ifm_p_font.normal_size.6.93pt_mt..5mm_indent.-0.1161in_mleft.0.1161in_ifm">X, 2 april 2026 (https://x.com/nieuwsvandedag_/status/2039746755563024882?s=48)</text:p></text:note-body></text:note></text:p>
      <text:p text:style-name="ifm_p_mt.3.76mm_ifm">Antwoord 1</text:p>
      <text:p text:style-name="ifm_p_ifm">Ja.</text:p>
      <text:p text:style-name="ifm_p_mt.3.76mm_ifm">Vraag 2</text:p>
      <text:p text:style-name="ifm_p_ifm">Wat is uw reactie hierop? Kunt u hierbij specifiek ingaan op de beelden die in de reportage getoond worden met betrekking tot vermeende drugshandel vanuit de COA-locatie in Budel?</text:p>
      <text:p text:style-name="ifm_p_mt.3.76mm_ifm">Antwoord 2</text:p>
      <text:p text:style-name="ifm_p_ifm">Het bezit van illegale drugs en de handel daarin is op COA-locaties verboden. Bewoners worden hierop bij aankomst expliciet gewezen in relatie tot de huisregels. Het COA doet aangifte van strafbare feiten (zoals drugshandel) en/of doet melding bij de politie in situaties waarbij de openbare orde en veiligheid in het geding is. In die gevallen worden illegale drugs in beslag genomen. Aanvullend kan het COA een passende maatregel opleggen en kan de IND het aanvraagproces versnellen.</text:p>
      <text:p text:style-name="ifm_p_mt.3.76mm_ifm">Vraag 3</text:p>
      <text:p text:style-name="ifm_p_ifm">Welke (recente) cijfers zijn u bekend over drugshandel, -bezit en -gebruik in COA-locaties?</text:p>
      <text:p text:style-name="ifm_p_mt.3.76mm_ifm">Antwoord 3</text:p>
      <text:p text:style-name="ifm_p_ifm">Wat strafrechtelijke registratie van misdrijven door COA-bewoners betreft; de jaarlijkse Incidentenmonitor van het WODC geeft inzicht in het aantal afgehandelde misdrijven, waaronder drugsmisdrijven, van COA-bewoners.</text:p>
      <text:p text:style-name="ifm_p_ifm">Parallel publiceert het COA op haar website een overzicht van incidenten per locatie van het voorgaande jaar. Drugshandel, -bezit en -gebruik worden weliswaar door COA geregistreerd, maar niet als specifieke categorieën gerubriceerd. Daarom kan geen cijfermatig inzicht van dit type incidenten op COA-locaties worden gegeven.</text:p>
      <text:p text:style-name="ifm_p_mt.3.76mm_ifm">Vraag 4</text:p>
      <text:p text:style-name="ifm_p_ifm">Op welke wijze wordt hierop gecontroleerd in COA-locaties?</text:p>
      <text:p text:style-name="ifm_p_mt.3.76mm_ifm">Antwoord 4</text:p>
      <text:p text:style-name="ifm_p_ifm">Op basis van de huisregels zijn COA-medewerkers onder voorwaarden bevoegd om de woonruimte te betreden ter verplichte kamercontroles. Er vinden standaard periodieke kamercontroles plaats op COA-locaties. Dit is tevens een contactmoment met de bewoner en dat draagt bij aan signalering en sociale veiligheid. Daarnaast kan COA extra kamercontroles uitvoeren bij signalen van strafbare feiten, zoals drugsbezit of -handel.</text:p>
      <text:p text:style-name="ifm_p_mt.3.76mm_ifm">Vraag 5</text:p>
      <text:p text:style-name="ifm_p_ifm">Wat wordt verstaan onder de categorie «door het OM afgehandelde drugsmisdrijven» in het jaarlijkse WODC-onderzoek naar incidenten en misdrijven door bewoners van COA- en tgo-locaties (in 2024 respectievelijk 30 en 15 zaken)?<text:note text:id="ID-2026Z07061-d41e81" text:note-class="footnote"><text:note-citation text:label="2 ">2</text:note-citation><text:note-body><text:p text:style-name="ifm_p_font.normal_size.6.93pt_mt..5mm_indent.-0.1161in_mleft.0.1161in_ifm">Wetenschappelijk Onderzoek- en Datacentrum, Incidenten en misdrijven door bewoners van COA- en tgo-locaties 2017–2024, 2025–4, tabel 4.6 (repository.wodc.nl/bitstream/handle/20.500.12832/3460/rapport-incidenten-en-misdrijven-2017–2024.pdf?sequence=1&amp;isAllowed=y)</text:p></text:note-body></text:note></text:p>
      <text:p text:style-name="ifm_p_mt.3.76mm_ifm">Antwoord 5</text:p>
      <text:p text:style-name="ifm_p_ifm">Deze categorie betreft een door het Openbaar Ministerie geclassificeerde indeling van delicten. Bij drugsmisdrijven (Opiumwet) gaat het om Harddrugs (art. 2, 10, 10a) en Softdrugs (art. 3, 11, 11a, 11b).</text:p>
      <text:p text:style-name="ifm_p_mt.3.76mm_ifm">Vraag 6</text:p>
      <text:p text:style-name="ifm_p_ifm">Van hoeveel drugsgerelateerde zaken was vorig jaar in COA-locaties sprake onder andere in de in het onderzoek genoemde categorieën, zoals «incidenten» of «afdoening politie»?</text:p>
      <text:p text:style-name="ifm_p_mt.3.76mm_ifm">Antwoord 6</text:p>
      <text:p text:style-name="ifm_p_ifm">De Incidentenmonitor van het WODC geeft een jaarlijks overzicht van het aantal geregistreerde incidenten per jaar, uitgesplitst naar type incidenten. Die uitsplitsing kan echter niet systematisch worden gespecificeerd naar de categorie illegaal drugsbezit of drugshandel.</text:p>
      <text:p text:style-name="ifm_p_mt.3.76mm_ifm">Vraag 7 en 8</text:p>
      <text:p text:style-name="ifm_p_ifm">Wat is de standaardprocedure wanneer een bewoner van een COA-locatie zich schuldig maakt aan het dealen van drugs?</text:p>
      <text:p text:style-name="ifm_p_ifm">Wat is de standaardprocedure wanneer er sprake is van harddrugsbezit bij een bewoner van een COA-locatie?</text:p>
      <text:p text:style-name="ifm_p_mt.3.76mm_ifm">Antwoord  7 en 8</text:p>
      <text:p text:style-name="ifm_p_ifm">Bij feitelijke signalen dat een bewoner van een COA-locatie dealt in drugs of illegale drugs bezit, wordt er een melding gemaakt bij de politie. De politie kan dan een strafrechtelijk onderzoek starten.</text:p>
      <text:p text:style-name="ifm_p_ifm">Aanvullend kan het COA een passende maatregel opleggen en kan de IND het aanvraagproces versnellen.</text:p>
      <text:p text:style-name="ifm_p_mt.3.76mm_ifm">Vraag 9</text:p>
      <text:p text:style-name="ifm_p_ifm">Kunt u van beide gevallen aangeven hoe vaak hiervan de afgelopen vijf jaar sprake is geweest, in welke COA-locaties en tot welke straffen en sancties dit heeft geleid?</text:p>
      <text:p text:style-name="ifm_p_mt.3.76mm_ifm">Antwoord 9</text:p>
      <text:p text:style-name="ifm_p_ifm">Er is geen volledig overzicht te geven van dit aantal delicten op COA-locaties omdat uit de politieregistraties niet kan worden herleid of het om een COA-locatie en/of een COA-bewoner gaat.</text:p>
      <text:p text:style-name="ifm_p_ifm">De jaarlijkse Incidentenmonitor van het WODC geeft inzicht in het aantal afgehandelde drugsmisdrijven door het Openbaar Ministerie en de rechter in eerste aanleg.</text:p>
      <text:p text:style-name="ifm_p_mt.3.76mm_ifm">Vraag 10</text:p>
      <text:p text:style-name="ifm_p_ifm">Kunt u deze vragen afzonderlijk en voorafgaand aan het eerstvolgende commissiedebat Asiel en Migratie beantwoorden?</text:p>
      <text:p text:style-name="ifm_p_mt.3.76mm_ifm">Antwoord  10</text:p>
      <text:p text:style-name="ifm_p_ifm">Ik heb ernaar gestreefd de vragen zo spoedig als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Ceulemans over drugs in COA-locaties</dc:title>
    <meta:user-defined meta:name="OVERHEIDop.ParlID/DC.identifier">ah-tk-20252026-2078</meta:user-defined>
    <meta:user-defined meta:name="OVERHEIDop.configuratie">https://repository.officiele-overheidspublicaties.nl/MasterConfiguraties/MC-OEP-KamervragenAanhangsel-Web/1.9/xml/MC-OEP-KamervragenAanhangsel-Web.xml</meta:user-defined>
    <meta:user-defined meta:name="OVERHEIDop.vraagnummer">2026Z07061</meta:user-defined>
    <meta:user-defined meta:name="OVERHEIDop.aanhangselNummer">2078</meta:user-defined>
    <meta:user-defined meta:name="OVERHEIDop.ontvanger">G. van den Brink</meta:user-defined>
    <meta:user-defined meta:name="DCTERMS.W3CDTF/OVERHEIDop.datumOntvangst">2026-05-29</meta:user-defined>
    <meta:user-defined meta:name="OVERHEIDop.AanhangselTypen/DC.type">Antwoord</meta:user-defined>
    <meta:user-defined meta:name="OVERHEIDop.indiener">S. Ceuleman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9</meta:user-defined>
    <meta:user-defined meta:name="DC.title">Antwoord op vragen van het lid Ceulemans over drugs in COA-locaties</meta:user-defined>
    <meta:user-defined meta:name="DCTERMS.W3CDTF/DCTERMS.available">2026-06-0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Stoffen</meta:user-defined>
    <meta:user-defined meta:name="OVERHEID.TaxonomieBeleidsagenda/OVERHEID.category">Zorg en gezondheid | Organisatie en beleid</meta:user-defined>
    <meta:user-defined meta:name="OVERHEIDop.versieInformatie"/>
  </office:meta>
</office:document-meta>
</file>