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mm" text:anchor-type="page" text:anchor-page-number="1">
        <draw:text-box fo:min-height="0.2in">
          <text:p text:style-name="frillblok">ah-tk-20252026-2077</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077</text:p>
      <text:p text:style-name="ifm_p_font.roman_mt.3.76mm_ifm">Vragen van het lid <text:span text:style-name="ifm_span_font.bold_ifm">Clemminck</text:span> (JA21) aan de Minister van Binnenlandse Zaken en Koninkrijksrelaties over <text:span text:style-name="ifm_span_font.italic_ifm">de verdwenen IMG-notitie in het archief van de parlementaire enquête aardgaswinning Groningen en de financiële risico’s voor de Staat in het Groningse gasdossier</text:span> (ingezonden 23 april 2026).</text:p>
      <text:p text:style-name="ifm_p_font.roman_mt.3.76mm_ifm">Antwoord van Minister <text:span text:style-name="ifm_span_font.bold_ifm">Heerma</text:span> (Binnenlandse Zaken en Koninkrijksrelaties) (ontvangen 29 mei 2026). Zie ook Aanhangsel Handelingen, vergaderjaar 2025–2026, nr. 2001.</text:p>
      <text:p text:style-name="ifm_p_mt.3.76mm_ifm">Vraag 1</text:p>
      <text:p text:style-name="ifm_p_ifm">Klopt het dat een presentatie of notitie van het Instituut Mijnbouwschade Groningen (IMG) over de verhaalbaarheid van schadevergoedingen eerder in het openbare deel van het archief van de parlementaire enquête aardgaswinning Groningen (PEAG) raadpleegbaar was?</text:p>
      <text:p text:style-name="ifm_p_mt.3.76mm_ifm">Antwoord  1</text:p>
      <text:p text:style-name="ifm_p_ifm">Dat klopt.</text:p>
      <text:p text:style-name="ifm_p_mt.3.76mm_ifm">Vraag 2</text:p>
      <text:p text:style-name="ifm_p_ifm">Klopt het dat dit document thans niet langer in het openbare deel van dat archief beschikbaar is? Sinds wanneer is dat het geval?</text:p>
      <text:p text:style-name="ifm_p_mt.3.76mm_ifm">Antwoord 2</text:p>
      <text:p text:style-name="ifm_p_ifm">Dat klopt, dit document is niet meer beschikbaar in het openbare deel van het archief sinds 14 oktober 2024.</text:p>
      <text:p text:style-name="ifm_p_mt.3.76mm_ifm">Vraag 3</text:p>
      <text:p text:style-name="ifm_p_ifm">Is dit document verplaatst naar een besloten of vertrouwelijk deel van het archief, of is het geheel uit het archief verwijderd? Kunt u de exacte handelwijze, datum en grondslag uiteenzetten?</text:p>
      <text:p text:style-name="ifm_p_mt.3.76mm_ifm">Antwoord 3</text:p>
      <text:p text:style-name="ifm_p_ifm">In tegenstelling tot de titel van de Kamervragen is het document niet verdwenen. Dit document is op verzoek van het IMG verplaatst naar het vertrouwelijke deel van het archief omdat het gaat om een verschoningsgerechtigd stuk, en dus vertrouwelijke informatie, die niet in het openbare archief opgenomen had moeten worden.</text:p>
      <text:p text:style-name="ifm_p_mt.3.76mm_ifm">Vraag 4</text:p>
      <text:p text:style-name="ifm_p_ifm">Op wiens verzoek is de openbaarheidsstatus van dit document gewijzigd? Wie heeft dat verzoek gedaan, bij wie is het ingediend en wie heeft het besluit genomen?</text:p>
      <text:p text:style-name="ifm_p_mt.3.76mm_ifm">Antwoord 4</text:p>
      <text:p text:style-name="ifm_p_ifm">Zie vraag 3. De status is op verzoek van het IMG bij brief van 4 oktober 2024, gericht aan de griffier van de Parlementaire Enquêtecommissie Aardgaswinning Groningen, gewijzigd. Die commissie heeft vervolgens op dat verzoek besloten en het document op 14 oktober 2024 naar het vertrouwelijke deel van het archief verplaatst.</text:p>
      <text:p text:style-name="ifm_p_mt.3.76mm_ifm">Vraag 5</text:p>
      <text:p text:style-name="ifm_p_ifm">Waren uw ministerie, de toenmalig verantwoordelijke bewindspersoon, het IMG of de landsadvocaat betrokken bij of op de hoogte van dit verzoek? Zo ja, wat was ieders rol daarbij?</text:p>
      <text:p text:style-name="ifm_p_mt.3.76mm_ifm">Antwoord 5</text:p>
      <text:p text:style-name="ifm_p_ifm">Zie vraag 4. Het IMG heeft het verzoek gedaan. Het ministerie en de landsadvocaat waren daarvan op de hoogte vanwege de lopende arbitrageprocedure tegen NAM, waarin NAM om de presentatie heeft verzocht, welk verzoek is geweigerd door het scheidsgerecht.</text:p>
      <text:p text:style-name="ifm_p_mt.3.76mm_ifm">Vraag 6</text:p>
      <text:p text:style-name="ifm_p_ifm">Welke bepaling van de Wet op de parlementaire enquête 2008, de Regeling parlementair en extern onderzoek of andere toepasselijke regels biedt volgens u de grondslag om na afloop van een parlementaire enquête een document alsnog uit het openbare deel van het archief te halen of onder beperkingen te brengen?</text:p>
      <text:p text:style-name="ifm_p_mt.3.76mm_ifm">Antwoord 6</text:p>
      <text:p text:style-name="ifm_p_ifm">Op grond van artikel 40 van de Wet op de parlementaire enquête 2008 kunnen beperkingen worden gesteld aan de openbaarheid van documenten die onder de betreffende enquêtecommissie berusten of hebben berust, zolang de documenten onder de commissie of daarna onder de Kamer berusten. Waar het hier om gaat is een document dat, omdat het gaat om een verschoningsgerechtigd stuk, nooit onderdeel van het openbare archief had moeten zijn. Dat is rechtgezet.</text:p>
      <text:p text:style-name="ifm_p_mt.3.76mm_ifm">Vraag 7</text:p>
      <text:p text:style-name="ifm_p_ifm">Is over de wijziging van de status van dit document juridisch advies ingewonnen door de griffie van de Tweede Kamer of een andere instantie? Zo ja, door wie, wanneer en bent u bereid dat advies met de Kamer te delen?</text:p>
      <text:p text:style-name="ifm_p_mt.3.76mm_ifm">Antwoord 7</text:p>
      <text:p text:style-name="ifm_p_ifm">Daar ben ik niet mee bekend.</text:p>
      <text:p text:style-name="ifm_p_mt.3.76mm_ifm">Vraag 8</text:p>
      <text:p text:style-name="ifm_p_ifm">Klopt het dat de PEAG-commissie of haar staf van dit document kennis heeft kunnen nemen? Zo ja, is dit document betrokken bij de oordeelsvorming, het feitenrelaas of de rapportage van de commissie? Zo nee, waarom niet?</text:p>
      <text:p text:style-name="ifm_p_mt.3.76mm_ifm">Antwoord 8</text:p>
      <text:p text:style-name="ifm_p_ifm">De PEAG commissie en/of haar staf heeft van dit document kennis kunnen nemen omdat zij zowel openbaar geleverde documenten als vertrouwelijk geleverde documenten heeft ontvangen van het IMG. Ik kan geen inschatting geven of het betreffende document een rol heeft gespeeld in het onderzoek van de commissie.</text:p>
      <text:p text:style-name="ifm_p_mt.3.76mm_ifm">Vraag 9</text:p>
      <text:p text:style-name="ifm_p_ifm">Heeft het IMG de in de presentatie vervatte inzichten over de verhaalbaarheid van schade en de duur van de schadeafhandeling vóór of tijdens 2022 gedeeld met het ministerie? Zo ja, op welke data, in welke vorm en met welke ambtelijke en politieke geadresseerden?</text:p>
      <text:p text:style-name="ifm_p_mt.3.76mm_ifm">Antwoord 9</text:p>
      <text:p text:style-name="ifm_p_ifm">Ik ben niet in het bezit van de presentatie en daarom ook niet bekend met de inhoud van de presentatie.</text:p>
      <text:p text:style-name="ifm_p_mt.3.76mm_ifm">Vraag 10</text:p>
      <text:p text:style-name="ifm_p_ifm">Is de toenmalig verantwoordelijke Minister expliciet geïnformeerd over het risico dat delen van het gehanteerde schadebeleid mogelijk buiten de aansprakelijkheidskaders van Nederlandse Aardolie Maatschappij (NAM) vallen? Zo ja, wanneer en via welke stukken, nota’s of presentaties?</text:p>
      <text:p text:style-name="ifm_p_mt.3.76mm_ifm">Antwoord 10</text:p>
      <text:p text:style-name="ifm_p_ifm">De toenmalige Staatssecretaris was ermee bekend dat NAM zich niet kan verenigen met de opgelegde heffingen omdat zij meent dat delen van de werkwijze van het IMG haar aansprakelijkheid te buiten gaan. Voor het overige verwijs ik naar het antwoord op de Kamervragen van het lid Clemminck (2026Z05645).</text:p>
      <text:p text:style-name="ifm_p_mt.3.76mm_ifm">Vraag 11</text:p>
      <text:p text:style-name="ifm_p_ifm">Klopt het dat het IMG in deze presentatie signaleert dat delen van het schadebeleid niet zonder meer binnen de aansprakelijkheid van NAM vallen? Zo nee, wilt u dan feitelijk weergeven welke conclusie het IMG op dit punt wel trok?</text:p>
      <text:p text:style-name="ifm_p_mt.3.76mm_ifm">Antwoord 11</text:p>
      <text:p text:style-name="ifm_p_ifm">Zie het antwoord op vraag 9.</text:p>
      <text:p text:style-name="ifm_p_mt.3.76mm_ifm">Vraag 12</text:p>
      <text:p text:style-name="ifm_p_ifm">Klopt het dat het IMG in deze presentatie signaleert dat onder het huidige beleid geen duidelijke exitstrategie bestaat en dat, zolang nieuwe scheuren worden vastgesteld, vergoedingen kunnen blijven doorlopen? Zo nee, wat is volgens u een juiste lezing van die passage?</text:p>
      <text:p text:style-name="ifm_p_mt.3.76mm_ifm">Antwoord 12</text:p>
      <text:p text:style-name="ifm_p_ifm">Zie mijn antwoord op vraag 9.</text:p>
      <text:p text:style-name="ifm_p_mt.3.76mm_ifm">Vraag 13</text:p>
      <text:p text:style-name="ifm_p_ifm">Kunt u toelichten hoe uw antwoord op vraag 4 uit eerdere schriftelijke vragen (2026Z05645), namelijk dat niet kan worden uitgesloten dat kosten uiteindelijk voor rekening van de Staat komen, zich verhoudt tot uw antwoord op vraag 15, namelijk dat daarvoor geen begrotingsvoorziening of reservering nodig wordt geacht?</text:p>
      <text:p text:style-name="ifm_p_mt.3.76mm_ifm">Antwoord 13</text:p>
      <text:p text:style-name="ifm_p_ifm">Het is in de systematiek van het kas-verplichtingenstelsel ongebruikelijk voor de Rijksbegroting om begrotingsvoorzieningen te treffen voor budgettaire risico’s. Door middel van de Tijdelijke wet Groningen (TwG) zijn er via heffingen en facturen kosten bij NAM in rekening gebracht. Dit wordt door NAM en de aandeelhouders van NAM bestreden in verschillende juridische procedures en gezien die procedures bestaan er budgettaire risico’s ofwel kans op begrotingstegenvallers.</text:p>
      <text:p text:style-name="ifm_p_ifm">In dit verband is het goed er op te wijzen dat het financiële risico voor de Staat kleiner is dan de opgelegde heffingen aan NAM. Conform de afspraken die zijn gemaakt met Shell en ExxonMobil over de afdrachtensystematiek draagt de Staat (bij benadering) uiteindelijk 73% van de opgelegde heffingen en komt 27% voor rekening van NAM.</text:p>
      <text:p text:style-name="ifm_p_mt.3.76mm_ifm">Vraag 14</text:p>
      <text:p text:style-name="ifm_p_ifm">Over welke concrete kostencategorieën bestaat op dit moment een juridisch geschil tussen de Staat enerzijds en NAM, Shell en ExxonMobil anderzijds? Kunt u dit uitsplitsen naar fysieke schade, waardedaling, versterken, daadwerkelijk herstel, forfaitaire of ruimhartige regelingen, verduurzamingsmaatregelen, knelpuntenregelingen en overige posten?</text:p>
      <text:p text:style-name="ifm_p_mt.3.76mm_ifm">Antwoord 14</text:p>
      <text:p text:style-name="ifm_p_ifm">Er lopen op dit moment verschillende juridische procedures. Deze zien op fysieke schade, waardedaling en de versterkingsoperatie. Daarnaast zijn er ook bezwaren ingediend tegen heffingsbesluiten voor gemaakte kosten op het gebied van immateriële schade en de forfaitaire vergoedingen. Ik zal de Kamer periodiek op de hoogte blijven houden van de voortgang van deze juridische procedures door middel van Kamerbrieven, zoals mijn ambtsvoorgangers in het verleden ook hebben gedaan<text:note text:id="ID-2077-d41e190" text:note-class="footnote"><text:note-citation text:label="1 ">1</text:note-citation><text:note-body><text:p text:style-name="ifm_p_font.normal_size.6.93pt_mt..5mm_indent.-0.1161in_mleft.0.1161in_ifm">Kamerstukken II 2025/26, 33 529, nr. 1369.</text:p></text:note-body></text:note>.</text:p>
      <text:p text:style-name="ifm_p_mt.3.76mm_ifm">Vraag 15</text:p>
      <text:p text:style-name="ifm_p_ifm">Heeft het ministerie intern scenario’s, bandbreedtes, risicoregisters of andere analyses opgesteld over de mogelijke financiële risico’s voor de Staat indien kosten niet of slechts gedeeltelijk op NAM verhaalbaar blijken? Zo ja, wanneer zijn deze opgesteld, geactualiseerd of besproken?</text:p>
      <text:p text:style-name="ifm_p_mt.3.76mm_ifm">Antwoord 15</text:p>
      <text:p text:style-name="ifm_p_ifm">Deze vraag ligt in het verlengde van vraag 12 van de schriftelijke vragen van het lid Clemminck (2026Z05645). Conform de beantwoording van die vragen ben ik graag bereid in een vertrouwelijke (technische) briefing de Kamer hierover te informeren, maar gelet op de procespositie van de Staat vind ik een antwoord op deze vraag hier niet passend.</text:p>
      <text:p text:style-name="ifm_p_mt.3.76mm_ifm">Vraag 16</text:p>
      <text:p text:style-name="ifm_p_ifm">Welke concrete vervolgstappen zet het kabinet indien uit rechterlijke uitspraken of arbitrale vonnissen blijkt dat relevante delen van de schadekosten niet verhaalbaar zijn op NAM? Is er in dat geval een aanvullend begrotings- of dekkingsplan?</text:p>
      <text:p text:style-name="ifm_p_mt.3.76mm_ifm">Antwoord 16</text:p>
      <text:p text:style-name="ifm_p_ifm">Ik kan geen antwoord geven op deze vraag, zoals ook in het antwoord op vraag 13 heb aangegeven, omdat ik niet vooruit wil lopen op uitspraken of arbitrale vonnissen over de aanhangige juridische procedures.</text:p>
      <text:p text:style-name="ifm_p_mt.3.76mm_ifm">Vraag 17</text:p>
      <text:p text:style-name="ifm_p_ifm">Bent u bereid de Kamer vertrouwelijk te briefen over de inhoud, status en betekenis van de IMG-presentatie en van eventuele onderliggende of vergelijkbare analyses, nu u in eerdere beantwoording aangaf bereid te zijn tot een vertrouwelijke technische briefing?</text:p>
      <text:p text:style-name="ifm_p_mt.3.76mm_ifm">Antwoord 17</text:p>
      <text:p text:style-name="ifm_p_ifm">Zoals ik in vraag 3 heb aangegeven is de presentatie van het IMG niet openbaar, omdat het valt onder het verschoningsrecht, en beschik ik daar niet over. Ook in een vertrouwelijke briefing kan ik dan ook niet ingaan op de inhoud van deze presentatie.</text:p>
      <text:p text:style-name="ifm_p_mt.3.76mm_ifm">Vraag 18</text:p>
      <text:p text:style-name="ifm_p_ifm">Bent u bereid de Algemene Rekenkamer expliciet te verzoeken in haar onderzoek ook aandacht te besteden aan de vraag in hoeverre het huidige schadebeleid leidt tot niet-verhaalbare lasten voor de Staat en tot welke budgettaire risico’s dat kan leiden?</text:p>
      <text:p text:style-name="ifm_p_mt.3.76mm_ifm">Antwoord 18</text:p>
      <text:p text:style-name="ifm_p_ifm">Uit de TwG volgt welke kosten bij NAM in rekening moeten worden gebracht. Per heffingsbesluit wordt beoordeeld en toegelicht of de kosten die zijn gemaakt in het kader van de schadeafhandeling en versterkingsoperatie op basis van de TwG kunnen worden geheven. De heffingsbesluiten zijn bestuursrechtelijke besluiten. Aangezien het hier gaat over juridische interpretaties die momenteel voor liggen bij de bestuursrechter vind ik het niet opportuun om de Algemene Rekenkamer te verzoeken aandacht te schenken aan het onderscheid tussen verhaalbare en niet-verhaalbare kosten op NAM.</text:p>
      <text:p text:style-name="ifm_p_mt.3.76mm_ifm">Vraag 19</text:p>
      <text:p text:style-name="ifm_p_ifm">Kunt u deze vragen afzonderlijk beantwoorden uiterlijk vóór 12 juni 2026, zodat de Kamer vóór de aangekondigde uitspraak van de rechtbank Noord-Nederland daarover kan beschikken?</text:p>
      <text:p text:style-name="ifm_p_mt.3.76mm_ifm">Antwoord 19</text:p>
      <text:p text:style-name="ifm_p_ifm">Ja.</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Antwoord op vragen van het lid Clemminck over de verdwenen IMG-notitie in het archief van de parlementaire enquête aardgaswinning Groningen en de financiële risico’s voor de Staat in het Groningse gasdossier</dc:title>
    <meta:user-defined meta:name="OVERHEIDop.ParlID/DC.identifier">ah-tk-20252026-2077</meta:user-defined>
    <meta:user-defined meta:name="OVERHEIDop.configuratie">https://repository.officiele-overheidspublicaties.nl/MasterConfiguraties/MC-OEP-KamervragenAanhangsel-Web/1.9/xml/MC-OEP-KamervragenAanhangsel-Web.xml</meta:user-defined>
    <meta:user-defined meta:name="OVERHEIDop.vraagnummer">2026Z08879</meta:user-defined>
    <meta:user-defined meta:name="OVERHEIDop.aanhangselNummer">2077</meta:user-defined>
    <meta:user-defined meta:name="OVERHEIDop.ontvanger">P.E. Heerma</meta:user-defined>
    <meta:user-defined meta:name="DCTERMS.W3CDTF/OVERHEIDop.datumOntvangst">2026-05-29</meta:user-defined>
    <meta:user-defined meta:name="OVERHEIDop.AanhangselTypen/DC.type">Antwoord</meta:user-defined>
    <meta:user-defined meta:name="OVERHEIDop.indiener">D.R.F. Clemminck</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5-29</meta:user-defined>
    <meta:user-defined meta:name="DC.title">Antwoord op vragen van het lid Clemminck over de verdwenen IMG-notitie in het archief van de parlementaire enquête aardgaswinning Groningen en de financiële risico’s voor de Staat in het Groningse gasdossier</meta:user-defined>
    <meta:user-defined meta:name="DCTERMS.W3CDTF/DCTERMS.available">2026-06-01</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Bestuur | Organisatie en beleid</meta:user-defined>
    <meta:user-defined meta:name="OVERHEID.TaxonomieBeleidsagenda/OVERHEID.category">Natuur en milieu | Bodem</meta:user-defined>
    <meta:user-defined meta:name="OVERHEID.TaxonomieBeleidsagenda/OVERHEID.category">Natuur en milieu | Energie</meta:user-defined>
    <meta:user-defined meta:name="OVERHEIDop.versieInformatie"/>
  </office:meta>
</office:document-meta>
</file>