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0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52</text:p>
      <text:p text:style-name="ifm_p_font.roman_mt.3.76mm_ifm">Vragen van het lid <text:span text:style-name="ifm_span_font.bold_ifm">Markuszower</text:span> (Groep Markuszower) aan de Minister-President en de Minister van Buitenlandse Zaken over <text:span text:style-name="ifm_span_font.italic_ifm">het bericht «Sweden Drops Use of the Term «Islamophobia»»</text:span> (ingezonden 4 mei 2026).</text:p>
      <text:p text:style-name="ifm_p_font.roman_mt.3.76mm_ifm">Antwoord van Minister <text:span text:style-name="ifm_span_font.bold_ifm">Berendsen</text:span> (Buitenlandse Zaken) (ontvangen  28 mei 2026).</text:p>
      <text:p text:style-name="ifm_p_mt.3.76mm_ifm">Vraag 1</text:p>
      <text:p text:style-name="ifm_p_ifm">Bent u bekend met het bericht «Sweden Drops Use of the Term «Islamophobia»»?<text:note text:id="ID-2026Z09276-d41e52" text:note-class="footnote"><text:note-citation text:label="1 ">1</text:note-citation><text:note-body><text:p text:style-name="ifm_p_font.normal_size.6.93pt_mt..5mm_indent.-0.1161in_mleft.0.1161in_ifm">AhlulBayt News Agency, 30 april 2026 (https://en.abna24.com/news/1808183/Sweden-Drops-Use-of-the-Term-Islamophobia).</text:p></text:note-body></text:note></text:p>
      <text:p text:style-name="ifm_p_mt.3.76mm_ifm">Antwoord 1</text:p>
      <text:p text:style-name="ifm_p_ifm">Ja.</text:p>
      <text:p text:style-name="ifm_p_mt.3.76mm_ifm">Vraag 2</text:p>
      <text:p text:style-name="ifm_p_ifm">Klopt het dat Zweden niet langer de term Islamofobie gebruikt?</text:p>
      <text:p text:style-name="ifm_p_mt.3.76mm_ifm">Antwoord 2</text:p>
      <text:p text:style-name="ifm_p_ifm">De Zweedse regering heeft in december 2024 een actieplan tegen racisme en haatmisdrijven aangenomen. Uit dat actieplan wordt duidelijk dat het begrip antimoslimracisme het begrip islamofobie vervangt in alle officiële communicatie.</text:p>
      <text:p text:style-name="ifm_p_ifm">Zoals de Zweedse Minister van Buitenlandse Zaken op 24 april jl. aan het Zweeds parlement heeft toegelicht, zijn de redenen daarvoor dat het woord «fobie» doet denken aan irrationele angsten van individuele personen, in plaats van aan discriminatie, uitsluiting en racisme. Bovendien kan het begrip de indruk wekken dat het uitsluitend gaat om de opvatting over de islam als religie en niet om de opvatting over moslims.</text:p>
      <text:p text:style-name="ifm_p_mt.3.76mm_ifm">Vraag 3</text:p>
      <text:p text:style-name="ifm_p_ifm">Klopt het dat Zweden ook binnen de verschillende gremia van de EU nu aandringt om deze term niet langer te gebruiken?</text:p>
      <text:p text:style-name="ifm_p_mt.3.76mm_ifm">Antwoord 3</text:p>
      <text:p text:style-name="ifm_p_ifm">Ook binnen de EU heeft de verandering van «islamofobie» naar «anti-moslim discriminatie» of «anti-moslim-haat» al plaatsgevonden en gebruik van deze aanduidingen is inderdaad staand EU beleid.</text:p>
      <text:p text:style-name="ifm_p_mt.3.76mm_ifm">Vraag 4</text:p>
      <text:p text:style-name="ifm_p_ifm">Indien dat het geval is kunt u ons toezeggen dat de Nederlandse regering dat verzoek van Zweden steunt? Zo nee waarom niet?</text:p>
      <text:p text:style-name="ifm_p_mt.3.76mm_ifm">Antwoord 4</text:p>
      <text:p text:style-name="ifm_p_ifm">Nederland steunt een breed gedragen uniforme omschrijving binnen de Europese Unie voor de beschrijving van discriminatie, vijandigheid of geweld gericht tegen moslims of personen die als moslim worden gezien. Deze benadering richt zich niet op het beschermen van religies als zodanig, maar op het beschermen van individuen en hun fundamentele rechten. De Zweedse benadering sluit aan bij de bestaande Nederlandse en Europese praktijk.</text:p>
      <text:p text:style-name="ifm_p_mt.3.76mm_ifm">Vraag 5</text:p>
      <text:p text:style-name="ifm_p_ifm">Los van dit nieuwsbericht over Zweden, is het Nederlandse kabinet bereid de term Islamofobie te schrappen en juist ruimte te geven aan de vrijheid van meningsuiting en religie kritiek? Zo nee waarom niet?</text:p>
      <text:p text:style-name="ifm_p_mt.3.76mm_ifm">Antwoord 5</text:p>
      <text:p text:style-name="ifm_p_ifm">Binnen de Europese Unie is het reeds staande praktijk om de term «anti-moslimhaat» te gebruiken voor discriminatie, vijandigheid of geweld gericht tegen moslims of personen die als moslim worden gezien. In internationale context is dat eveneens de term die Nederland hanteert. In binnenlandse context hanteert Nederland de term «moslimdiscriminatie». Moslimdiscriminatie is wanneer iemand negatief bejegend, uitgesloten of achtergesteld wordt vanwege het feit dat diegene (vermeend) moslim is.<text:note text:id="ID-2052-d41e126" text:note-class="footnote"><text:note-citation text:label="2 ">2</text:note-citation><text:note-body><text:p text:style-name="ifm_p_font.normal_size.6.93pt_mt..5mm_indent.-0.1161in_mleft.0.1161in_ifm">Tweede Kamer, vergaderjaar 2025–2026, 30 950, nr. 505</text:p></text:note-body></text:note>
         <text:span text:style-name="ifm_span_font.superscript_ifm"/>Voor Nederland is het essentieel dat het tegengaan van haat en discriminatie hand in hand gaat met het waarborgen van de vrijheid van meningsuiti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arkuszower over het bericht 'Sweden Drops Use of the Term "Islamophobia"</dc:title>
    <meta:user-defined meta:name="OVERHEIDop.ParlID/DC.identifier">ah-tk-20252026-2052</meta:user-defined>
    <meta:user-defined meta:name="OVERHEIDop.configuratie">https://repository.officiele-overheidspublicaties.nl/MasterConfiguraties/MC-OEP-KamervragenAanhangsel-Web/1.9/xml/MC-OEP-KamervragenAanhangsel-Web.xml</meta:user-defined>
    <meta:user-defined meta:name="OVERHEIDop.vraagnummer">2026Z09276</meta:user-defined>
    <meta:user-defined meta:name="OVERHEIDop.aanhangselNummer">2052</meta:user-defined>
    <meta:user-defined meta:name="OVERHEIDop.ontvanger">T.B.W. Berendsen</meta:user-defined>
    <meta:user-defined meta:name="DCTERMS.W3CDTF/OVERHEIDop.datumOntvangst">2026-05-28</meta:user-defined>
    <meta:user-defined meta:name="OVERHEIDop.AanhangselTypen/DC.type">Antwoord</meta:user-defined>
    <meta:user-defined meta:name="OVERHEIDop.indiener">G. Markuszow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8</meta:user-defined>
    <meta:user-defined meta:name="DC.title">Antwoord op vragen van het lid Markuszower over het bericht 'Sweden Drops Use of the Term "Islamophobia"</meta:user-defined>
    <meta:user-defined meta:name="DCTERMS.W3CDTF/DCTERMS.available">2026-05-2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