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4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41</text:p>
      <text:p text:style-name="ifm_p_font.roman_mt.3.76mm_ifm">Vragen van het lid <text:span text:style-name="ifm_span_font.bold_ifm">Jagtenberg</text:span> (D66) aan de Staatssecretaris van Defensie over <text:span text:style-name="ifm_span_font.italic_ifm">het bericht dat defensie vasthoudt aan zero-tolerancebeleid voor drugs</text:span> (ingezonden 1 mei 2026).</text:p>
      <text:p text:style-name="ifm_p_font.roman_mt.3.76mm_ifm">Antwoord van Staatssecretaris <text:span text:style-name="ifm_span_font.bold_ifm">Boswijk</text:span> (Defensie) (ontvangen  27 mei 2026). Zie ook Aanhangsel Handelingen, vergaderjaar 2025–2026, nr. 1990.</text:p>
      <text:p text:style-name="ifm_p_mt.3.76mm_ifm">Vraag 1</text:p>
      <text:p text:style-name="ifm_p_ifm">Klopt het dat met het zero-tolerancebeleid sollicitanten bijvoorbeeld worden afgewezen op basis van het roken van een joint in hun tienerjaren?</text:p>
      <text:p text:style-name="ifm_p_mt.3.76mm_ifm">Antwoord 1</text:p>
      <text:p text:style-name="ifm_p_ifm">Het zerotolerancebeleid zoals we dat bij Defensie kennen ten aanzien van drugs is niet onverkort van toepassing op aspirant-militairen. Wel wordt sollicitanten gevraagd naar drugsgebruik, waarbij drugsgebruik in het verleden afhankelijk van de omstandigheden en bijvoorbeeld de geambieerde functie wordt meegenomen in de beoordeling.</text:p>
      <text:p text:style-name="ifm_p_mt.3.76mm_ifm">Vraag 2</text:p>
      <text:p text:style-name="ifm_p_ifm">Kunt u exact toelichten op basis waarvan (welk verleden en/of gebruik) defensiepersoneel kan worden ontslagen of als ongeschikt kan worden bestempeld tijdens een sollicitatie?</text:p>
      <text:p text:style-name="ifm_p_mt.3.76mm_ifm">Antwoord 2</text:p>
      <text:p text:style-name="ifm_p_ifm">Er is sprake van een beoordeling op een algeheel beeld van een sollicitant, waarbij specifiek ten aanzien van drugs de frequentie, recentheid, context van drugsgebruik, het soort drugs en de leeftijd worden meegenomen bij de afweging. Daarnaast is de reden van het gebruik en het eventuele disfunctionele gedrag als gevolg hiervan ook van belang. Dit geldt zowel voor de psychologische selectie als de medische keuring. In dit laatste geval wordt vooral gekeken naar middelenafhankelijkheid, -misbruik en functioneren.</text:p>
      <text:p text:style-name="ifm_p_mt.3.76mm_ifm">Vraag 3</text:p>
      <text:p text:style-name="ifm_p_ifm">Kunt u voor de afgelopen tien jaar aangeven hoeveel militairen er jaarlijks vanwege drugsgebruik zijn ontslagen en hoeveel sollicitanten zijn afgewezen vanwege drugsgebruik in het verleden?</text:p>
      <text:p text:style-name="ifm_p_mt.3.76mm_ifm">Antwoord 3</text:p>
      <text:p text:style-name="ifm_p_ifm">Uit een eerdere inventarisatie is gebleken dat in de afgelopen vijf jaar jaarlijks aan tussen de 45 en de 65 militairen ontslag is verleend onder toepassing van het drugsbeleid. Omdat er geen centrale registratie plaatsvindt van ontslagen wegens drugsgebruik, kan ik met u op dit moment geen gegevens delen van langer geleden.</text:p>
      <text:p text:style-name="ifm_p_ifm">Over cijfers van het aantal sollicitanten dat is afgewezen vanwege drugsgebruik beschik ik niet, aangezien niet wordt geregistreerd dat een sollicitant specifiek op basis van drugsgebruik wordt afgewezen. Bij de psychologische selectie valt drugsgebruik onder diverse beoordelingspunten, bijvoorbeeld discipline en psychische belastbaarheid of morele verantwoordelijkheid en algemene stabiliteit. Bij de medische keuring kan middelenafhankelijkheid of verslaving betrekking hebben op meerdere bijzondere functie-eisen van de militair, waaronder emotionele piekbelasting en waakzaam kunnen zijn.</text:p>
      <text:p text:style-name="ifm_p_mt.3.76mm_ifm">Vraag 4 en 5</text:p>
      <text:p text:style-name="ifm_p_ifm">Hoe verhoudt dit beleid zich tot de huidige maatschappelijke realiteit waarin (beperkt) recreatief gebruik van bijvoorbeeld cannabis voorkomt, zonder dat dit leidt tot disfunctioneren?</text:p>
      <text:p text:style-name="ifm_p_ifm">Overwegende dat uit onderzoek van het Trimbos-instituut blijkt dat een kwart van de Nederlanders wel eens wiet of cannabis heeft gebruikt, erkent u dat de keuze voor een zero-tolerancebeleid een groot deel van de Nederlanders uitsluit van actief dienen voor Defensie? Zo niet, hoe kunt u dit onderbouwen?</text:p>
      <text:p text:style-name="ifm_p_mt.3.76mm_ifm">Antwoord 4 en 5</text:p>
      <text:p text:style-name="ifm_p_ifm">Het gezamenlijk kabinetsbeleid is gericht op het voorkomen van drugsgebruik. Het gebruik van drugs past niet in een normale, gezonde leefstijl en draagt bij aan de instandhouding van een criminele industrie. Deze uitgangspunten gelden zeker voor defensiepersoneel, mede gezien de taakstelling. Defensie hecht aan het huidige zerotolerancebeleid, omdat de veiligheid, inzetgereedheid en het goede functioneren van militairen vooropstaan. In een cultuur waarin het onderling vertrouwen in elkaars capaciteiten en waakzaamheid voorop staat, is het essentieel dat het belang hiervan niet alleen wordt uitgesproken, maar ook wordt gehandhaafd. Het gebruik of in bezit hebben van drugs door militairen wordt niet getolereerd. Het drugsbeleid bij Defensie heeft daarmee een zekere afschrikwekkende functie, die met voorgaande redenen wordt gerechtvaardigd.</text:p>
      <text:p text:style-name="ifm_p_mt.3.76mm_ifm">Vraag 6 en 7</text:p>
      <text:p text:style-name="ifm_p_ifm">Deelt u de constatering dat het huidige beleid geen ruimte laat voor maatwerk en proportionaliteit, bijvoorbeeld bij een eenmalige overtreding zonder relatie tot de dienst?</text:p>
      <text:p text:style-name="ifm_p_ifm">Acht u het proportioneel dat een militair voor een eenmalig incident met softdrugs zijn gehele loopbaan kan verliezen, terwijl andere gedragingen (zoals overmatig alcoholgebruik) niet altijd tot vergelijkbare sancties leiden?</text:p>
      <text:p text:style-name="ifm_p_mt.3.76mm_ifm">Antwoord 6 en 7</text:p>
      <text:p text:style-name="ifm_p_ifm">Zoals ik in mijn Kamerbrief van 13 april 2026 op vragen van het lid Van den Brink (CDA) (2026Z02311) schreef, hanteert Defensie in de kern een zerotolerancebeleid op het gebied van drugs. Het gebruik of bezit van drugs, om welke reden dan ook, door militairen wordt niet getolereerd en hierop volgt in de regel ontslag. De enige uitzondering die is geformuleerd, betreft het eenmalig gebruik van softdrugs door een militair in privétijd, zonder relatie tot de dienst. In dat geval kan worden volstaan met een waarschuwing.</text:p>
      <text:p text:style-name="ifm_p_ifm">Ik realiseer me dat een ontslag voor de betrokken militair en diens naasten grote persoonlijke gevolgen kan hebben. Daarom vind ik het belangrijk dat in die gevallen waarin de onverkorte toepassing van het beleid tot onevenredige uitkomsten voor de militair leidt, er de ruimte is om met inachtneming van de specifieke omstandigheden tot een afgewogen besluit te komen waarin het organisatiebelang en het persoonlijk belang op een zorgvuldige manier tegen elkaar zijn afgewogen.</text:p>
      <text:p text:style-name="ifm_p_ifm">Defensie onderzoekt of en op welke wijze die ruimte kan worden vormgegeven zonder dat dit een negatieve weerslag heeft op de helderheid en houdbaarheid van het onderliggende drugsbeleid. Het in een dergelijk geval kunnen bieden van een tweede kans heeft als secundair effect dat de uitstroom wordt beperkt. Daarnaast is er een Defensiebreed programma ontwikkeld gericht op bewustwording, voorlichting en preventie van alcohol- en drugsgebruik, hetgeen in de loop van dit jaar stapsgewijs binnen de organisatie wordt uitgerold.</text:p>
      <text:p text:style-name="ifm_p_mt.3.76mm_ifm">Vraag 8</text:p>
      <text:p text:style-name="ifm_p_ifm">Hoe verhoudt het zero-tolerancebeleid op het gebied van drugs zich tot het beleid op het gebied van alcohol? Erkent u dat in veel gevallen alcoholgebruik gevaarlijker is voor militairen dan (het ooit gerookt hebben van) een joint?</text:p>
      <text:p text:style-name="ifm_p_mt.3.76mm_ifm">Antwoord 8</text:p>
      <text:p text:style-name="ifm_p_ifm">De risico’s van alcohol- en drugsgebruik zijn niet altijd direct vergelijkbaar en hangen sterk af van de context en specifieke situatie. Zo geldt tijdens uitzendingen en missies in principe een strikt alcoholverbod, waarbij alleen de Commandant der Strijdkrachten op basis van het type missie kan besluiten tot een uitzondering. Defensie erkent dat alcoholgebruik net als drugsgebruik schadelijke effecten kan hebben op inzetbaarheid, veiligheid en groepsdynamiek. Daarom is er blijvende aandacht voor bewustwording, voorlichting en preventie van alcoholgebruik. Dit beleid wordt momenteel verder versterkt door gerichte campagnes en interventies, gericht op het voorkomen van risicovol gedrag en het bevorderen van verantwoord gebruik binnen de organisatie. Hiermee streeft Defensie ernaar een veilige, professionele en goed functionerende krijgsmacht te waarborgen.</text:p>
      <text:p text:style-name="ifm_p_mt.3.76mm_ifm">Vraag 9</text:p>
      <text:p text:style-name="ifm_p_ifm">Erkent u dat het vreemd is dat het roken van een joint zoals omschreven in het artikel van de NOS leidt tot ontslag terwijl drankgebruik compleet wordt geaccepteerd?<text:note text:id="ID-2026Z09236-d41e92" text:note-class="footnote"><text:note-citation text:label="1 ">1</text:note-citation><text:note-body><text:p text:style-name="ifm_p_font.normal_size.6.93pt_mt..5mm_indent.-0.1161in_mleft.0.1161in_ifm">NOS, 30 januari 2026, Defensie overweegt versoepeling drugsbeleid: «Geen direct ontslag» (https://nos.nl/nieuwsuur/artikel/2600227-defensie-overweegt-versoepeling-drugsbeleid-geen-direct-ontslag)</text:p></text:note-body></text:note></text:p>
      <text:p text:style-name="ifm_p_mt.3.76mm_ifm">Antwoord 9</text:p>
      <text:p text:style-name="ifm_p_ifm">Binnen Defensie wordt drankgebruik niet compleet geaccepteerd. Zie ook vraag 8.</text:p>
      <text:p text:style-name="ifm_p_mt.3.76mm_ifm">Vraag 10</text:p>
      <text:p text:style-name="ifm_p_ifm">Hoe beoordeelt u het risico dat waardevolle en schaars opgeleide militairen verloren gaan door een strikt sanctieregime, terwijl Defensie tegelijkertijd kampt met personeelstekorten?</text:p>
      <text:p text:style-name="ifm_p_mt.3.76mm_ifm">Antwoord 10</text:p>
      <text:p text:style-name="ifm_p_ifm">Het risico dat militairen de organisatie verlaten door een streng drugsbeleid is reëel, vooral in een periode waarin Defensie kampt met personeelstekorten. Het zerotolerancebeleid is echter primair gericht op het waarborgen van veiligheid, inzetbaarheid en discipline binnen de krijgsmacht. Defensie weegt deze uitgangspunten zorgvuldig af tegen de personele uitdagingen. Tegelijkertijd wordt actief geïnvesteerd in werving, behoud en preventie, onder andere door bewustwordingscampagnes en ondersteuning van militairen bij verantwoord gedrag. Op deze manier probeert Defensie het verlies van ervaren personeel zoveel mogelijk te beperken, terwijl het sanctieregime gehandhaafd blijft om de operationele gereedheid en het vertrouwen binnen de organisatie te beschermen.</text:p>
      <text:p text:style-name="ifm_p_mt.3.76mm_ifm">Vraag 11</text:p>
      <text:p text:style-name="ifm_p_ifm">Bent u bekend met signalen dat militairen of aspirant-militairen zich gedwongen voelen om niet eerlijk te zijn over eerder (incidenteel) drugsgebruik uit angst voor afwijzing? Zo niet, hoe duidt u het feit dat aspirant-defensiepersoneel op online fora informatie en strategieën deelt over hoe om te gaan met vragen over hun drugsgebruik in hun tienerjaren?</text:p>
      <text:p text:style-name="ifm_p_mt.3.76mm_ifm">Antwoord 11</text:p>
      <text:p text:style-name="ifm_p_ifm">Ja, hier zijn we ons van bewust. Ik ga er evenwel vanuit dat sollicitanten naar waarheid verklaren tijdens de sollicitatieprocedure.</text:p>
      <text:p text:style-name="ifm_p_mt.3.76mm_ifm">Vraag 12</text:p>
      <text:p text:style-name="ifm_p_ifm">Hoe beoordeelt u wetenschappelijke inzichten, zoals onderzoek waaruit blijkt dat beperkt drugsgebruik in het verleden geen negatieve correlatie heeft met functioneren of prestaties binnen de krijgsmacht?<text:note text:id="ID-2026Z09236-d41e114" text:note-class="footnote"><text:note-citation text:label="2 ">2</text:note-citation><text:note-body><text:p text:style-name="ifm_p_font.normal_size.6.93pt_mt..5mm_indent.-0.1161in_mleft.0.1161in_ifm">Militaire Spectator, 16 februari 2026, Zero tolerance, nul nuance: waarom Defensie het drugsbeleid moet herzien (https://militairespectator.nl/artikelen/zero-tolerance-nul-nuance-waarom-defensie-het-drugsbeleid-moet-herzien#_ftn3)</text:p></text:note-body></text:note></text:p>
      <text:p text:style-name="ifm_p_mt.3.76mm_ifm">Antwoord 12</text:p>
      <text:p text:style-name="ifm_p_ifm">Zoals eerder aangegeven worden sollicitanten gevraagd naar drugsgebruik, waarbij drugsgebruik in het verleden afhankelijk van de omstandigheden en bijvoorbeeld de geambieerde functie wordt meegenomen in de beoordeling. Het roken van een enkele joint in het verleden is op zichzelf geen reden om een sollicitant af te wijzen. Tijdens het selectieproces maken wij op basis van de beschikbare informatie en verschillende selectiecriteria een inschatting van de geschiktheid van een kandidaat. Zie ook beantwoording bij vragen 1, 2 en 3.</text:p>
      <text:p text:style-name="ifm_p_mt.3.76mm_ifm">Vraag 13</text:p>
      <text:p text:style-name="ifm_p_ifm">Welk wetenschappelijk bewijs ligt er onder de keuze om te kiezen voor een zero-tolerancebeleid voor zowel soft- als harddrugs? Kunt u een overzicht geven van de onderzoeken die aantonen dat het gebruik (in het verleden) van softdrugs een groter risico vormt voor het functioneren van (aspirant-)militairen dan drankgebruik?</text:p>
      <text:p text:style-name="ifm_p_mt.3.76mm_ifm">Antwoord 13</text:p>
      <text:p text:style-name="ifm_p_ifm">De reden om binnen Defensie een zerotolerancebeleid voor drugs te hanteren is omdat een direct en onvoorwaardelijk inzetbare krijgsmacht een scherp drugsbeleid vereist, gezien de negatieve effecten van drugs op de inzetbaarheid. Ook vanuit een oogpunt van veiligheid van het personeel is het ontoelaatbaar dat militairen drugs gebruiken, mede vanwege de lange periode waarin de werkzame stoffen in het lichaam actief blijven. Daarnaast kan gezamenlijk drugsgebruik leiden tot een groepsbinding die is gebaseerd op negatieve gronden, wat een extra reden vormt om actief op te treden tegen drugs binnen de krijgsmacht. Tot slot zijn er aantoonbare verbanden tussen drugshandel en andere vormen van criminaliteit en wordt het aanzien van het militaire ambt ernstig geschaad wanneer militairen zich op enigerlei wijze inlaten met drugs.</text:p>
      <text:p text:style-name="ifm_p_mt.3.76mm_ifm">Vraag 14</text:p>
      <text:p text:style-name="ifm_p_ifm">Bent u bereid om (in overleg met militairen, vakbonden en experts) te komen tot een herziening van het drugsbeleid waarin proportionaliteit, maatwerk en evidence-based beleid centraal staan?</text:p>
      <text:p text:style-name="ifm_p_mt.3.76mm_ifm">Antwoord 14</text:p>
      <text:p text:style-name="ifm_p_ifm">Zoals ik eerder heb benadrukt, hecht Defensie aan het huidige zerotolerance beleid, vanwege het grote belang dat wordt gehecht aan de veiligheid, inzetgereedheid en het goede functioneren van militairen. Tegelijkertijd realiseer ik me dat de discussie over drugsgebruik niet alleen draait om sanctionering, maar ook aspecten als preventiebeleid en het gebruik van alcohol omvat. Daarom is het van belang om het beleid periodiek op compleetheid en effectiviteit te bezien. Momenteel vindt een dergelijk onderzoek plaats, waarbij relevante stakeholders actief worden betrokk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Jagtenberg over het bericht dat Defensie vasthoudt aan een zerotolerancebeleid voor drugs</dc:title>
    <meta:user-defined meta:name="OVERHEIDop.ParlID/DC.identifier">ah-tk-20252026-2041</meta:user-defined>
    <meta:user-defined meta:name="OVERHEIDop.configuratie">https://repository.officiele-overheidspublicaties.nl/MasterConfiguraties/MC-OEP-KamervragenAanhangsel-Web/1.9/xml/MC-OEP-KamervragenAanhangsel-Web.xml</meta:user-defined>
    <meta:user-defined meta:name="OVERHEIDop.vraagnummer">2026Z09236</meta:user-defined>
    <meta:user-defined meta:name="OVERHEIDop.aanhangselNummer">2041</meta:user-defined>
    <meta:user-defined meta:name="OVERHEIDop.ontvanger">D.G. Boswijk</meta:user-defined>
    <meta:user-defined meta:name="DCTERMS.W3CDTF/OVERHEIDop.datumOntvangst">2026-05-27</meta:user-defined>
    <meta:user-defined meta:name="OVERHEIDop.AanhangselTypen/DC.type">Antwoord</meta:user-defined>
    <meta:user-defined meta:name="OVERHEIDop.indiener">M.H. Jagtenbe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7</meta:user-defined>
    <meta:user-defined meta:name="DC.title">Antwoord op vragen van het lid Jagtenberg over het bericht dat Defensie vasthoudt aan een zerotolerancebeleid voor drugs</meta:user-defined>
    <meta:user-defined meta:name="DCTERMS.W3CDTF/DCTERMS.available">2026-05-27</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Defensie</meta:user-defined>
    <meta:user-defined meta:name="OVERHEID.TaxonomieBeleidsagenda/OVERHEID.category">Openbare orde en veiligheid | Organisatie en beleid</meta:user-defined>
    <meta:user-defined meta:name="OVERHEIDop.versieInformatie"/>
  </office:meta>
</office:document-meta>
</file>