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197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1973</text:p>
      <text:p text:style-name="ifm_p_font.roman_mt.3.76mm_ifm">Vragen van de leden <text:span text:style-name="ifm_span_font.bold_ifm">Bamenga</text:span> (D66), <text:span text:style-name="ifm_span_font.bold_ifm">Kröger</text:span> (GroenLinks-PvdA) en <text:span text:style-name="ifm_span_font.bold_ifm">Dobbe</text:span> (SP) aan de Ministers van Buitenlandse Zaken en van Buitenlandse Handel en Ontwikkelingssamenwerking over <text:span text:style-name="ifm_span_font.italic_ifm">het bericht «Israël onderschept Gaza-flotilla voor kust van Kreta»</text:span> (ingezonden 6 mei 2026).</text:p>
      <text:p text:style-name="ifm_p_font.roman_mt.3.76mm_ifm">Mededeling van Minister <text:span text:style-name="ifm_span_font.bold_ifm">Berendsen</text:span> (Buitenlandse Zaken) (ontvangen  21 mei 2026).</text:p>
      <text:p text:style-name="ifm_p_mt.3.76mm_ifm">Vraag 1</text:p>
      <text:p text:style-name="ifm_p_ifm">Bent u bekend met het bericht dat Israëlische strijdkrachten schepen met (onder meer) Nederlandse opvarenden in internationale wateren hebben geënterd en daarbij personen hebben aangehouden?<text:note text:id="ID-2026Z09302-d41e58" text:note-class="footnote"><text:note-citation text:label="1 ">1</text:note-citation><text:note-body><text:p text:style-name="ifm_p_font.normal_size.6.93pt_mt..5mm_indent.-0.1161in_mleft.0.1161in_ifm">https://nos.nl/video/2612477-israel-onderschept-gaza-flotilla-voor-kust-van-kreta</text:p></text:note-body></text:note></text:p>
      <text:p text:style-name="ifm_p_mt.3.76mm_ifm">Vraag 2</text:p>
      <text:p text:style-name="ifm_p_ifm">Hoe beoordeelt u het besluit van de Israëlische autoriteiten om op zo’n 1.000 km buiten de eigen territoriale wateren en Exclusieve Economische Zone over te gaan tot aanhouding en detentie van Nederlandse burgers?</text:p>
      <text:p text:style-name="ifm_p_mt.3.76mm_ifm">Vraag 3</text:p>
      <text:p text:style-name="ifm_p_ifm">Bent u het ermee eens dat het aanhouden en detineren van Nederlandse burgers door Israël in internationale wateren in strijd is met het internationaal zeerecht en in het bijzonder met het beginsel van vrijheid van navigatie?</text:p>
      <text:p text:style-name="ifm_p_mt.3.76mm_ifm">Vraag 4</text:p>
      <text:p text:style-name="ifm_p_ifm">Deelt u de opvatting dat dergelijk optreden een risicovol precedent kan scheppen voor extraterritoriale handhaving door staten?</text:p>
      <text:p text:style-name="ifm_p_mt.3.76mm_ifm">Vraag 5</text:p>
      <text:p text:style-name="ifm_p_ifm">Zo nee, waarom niet? Zo ja, welke stappen zet u om dit tegen te gaan?</text:p>
      <text:p text:style-name="ifm_p_mt.3.76mm_ifm">Vraag 6</text:p>
      <text:p text:style-name="ifm_p_ifm">Welke maatregelen neemt het kabinet om Nederlandse zeevarenden in het algemeen, maar ook resterende opvarenden van de flotilla, in de toekomst te beschermen tegen onrechtmatige aanhouding (in internationale wateren) door derde staten?</text:p>
      <text:p text:style-name="ifm_p_mt.3.76mm_ifm">Vraag 7</text:p>
      <text:p text:style-name="ifm_p_ifm">Deelt u de zorg, die ook onder de opvarenden leeft, dat Israëlische autoriteiten structureel onvoldoende humanitaire hulp Gaza in laten?</text:p>
      <text:p text:style-name="ifm_p_mt.3.76mm_ifm">Vraag 8</text:p>
      <text:p text:style-name="ifm_p_ifm">Zo ja, welke concrete stappen zet Nederland, bilateraal en in EU-verband, om Israël te bewegen zich te houden aan zijn verplichtingen onder het internationaal recht en het staakt-het-vuren, waaronder het toelaten van voldoende humanitaire hulp?</text:p>
      <text:h text:style-name="ifm_p_font.bold_mt.5.08mm_page.keep-with-next_ifm" text:outline-level="2">Mededeling</text:h>
      <text:p text:style-name="ifm_p_mt.4.23mm_ifm">De schriftelijke vragen over de Gaza-flotilla kunnen met het oog op een zorgvuldige en volledige beantwoording niet binnen de gebruikelijke termijn worden beantwoord. Het gaat hierbij om:</text:p>
      <text:p text:style-name="ifm_p_ifm">Vragen van het lid Dobbe (SP) over het bericht «Pieter (61) gaat per boot naar Gaza: «Ik ga ervan uit dat wij ook worden gekidnapt»», ingediend op 22 april 2026 met kenmerk 2026Z08707.</text:p>
      <text:p text:style-name="ifm_p_ifm">Vragen van het lid Van Baarle (DENK) over het bericht «Israël onderschept Gaza-flotilla voor kust van Kreta, ook Nederlanders aan boord», ingediend op 1 mei 2026 met kenmerk 2026Z09232.</text:p>
      <text:p text:style-name="ifm_p_ifm">Vragen van de leden Teunissen (PvdD) en Dassen (Volt) over het bericht «Israël onderschept Gaza-flotilla voor kust van Kreta, ook Nederlanders aan boord», ingediend op 1 mei 2026 met kenmerk 2026Z09234.</text:p>
      <text:p text:style-name="ifm_p_ifm">Vragen van de leden Bamenga (D66), Kröger (GroenLinks-PvdA) en Dobbe (SP) over het bericht «Israël onderschept Gaza-flotilla voor kust van Kreta», ingediend op 6 mei 2026 met kenmerk 2026Z09302.</text:p>
      <text:p text:style-name="ifm_p_ifm">Het streven is de beantwoording zo spoedig mogelijk aan uw Kamer te stur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Bamenga, Kröger en Dobbe over het bericht 'Israël onderschept Gaza-flotilla voor kust van Kreta'</dc:title>
    <meta:user-defined meta:name="OVERHEIDop.ParlID/DC.identifier">ah-tk-20252026-1973</meta:user-defined>
    <meta:user-defined meta:name="OVERHEIDop.configuratie">https://repository.officiele-overheidspublicaties.nl/MasterConfiguraties/MC-OEP-KamervragenAanhangsel-Web/1.9/xml/MC-OEP-KamervragenAanhangsel-Web.xml</meta:user-defined>
    <meta:user-defined meta:name="OVERHEIDop.vraagnummer">2026Z09302</meta:user-defined>
    <meta:user-defined meta:name="OVERHEIDop.aanhangselNummer">1973</meta:user-defined>
    <meta:user-defined meta:name="OVERHEIDop.ontvanger">T.B.W. Berendsen</meta:user-defined>
    <meta:user-defined meta:name="DCTERMS.W3CDTF/OVERHEIDop.datumOntvangst">2026-05-21</meta:user-defined>
    <meta:user-defined meta:name="OVERHEIDop.AanhangselTypen/DC.type">Mededeling</meta:user-defined>
    <meta:user-defined meta:name="OVERHEIDop.indiener">S.E.M. Dobbe</meta:user-defined>
    <meta:user-defined meta:name="OVERHEIDop.indiener">S.C. Kröger</meta:user-defined>
    <meta:user-defined meta:name="OVERHEIDop.indiener">P. Bameng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1</meta:user-defined>
    <meta:user-defined meta:name="DC.title">Uitstel beantwoording vragen van de leden Bamenga, Kröger en Dobbe over het bericht 'Israël onderschept Gaza-flotilla voor kust van Kreta'</meta:user-defined>
    <meta:user-defined meta:name="DCTERMS.W3CDTF/DCTERMS.available">2026-05-2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